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2_preformatted11" style:family="paragraph" style:parent-style-name="s2">
      <style:text-properties style:font-name="Courier New" fo:font-family="'Courier New'" fo:font-size="11pt"/>
    </style:style>
    <style:style style:name="s1_center_fi0" style:family="paragraph" style:parent-style-name="s1">
      <style:paragraph-properties fo:text-align="center" fo:text-indent="0mm"/>
    </style:style>
    <style:style style:name="s1_fi0" style:family="paragraph" style:parent-style-name="s1">
      <style:paragraph-properties fo:text-indent="0mm"/>
    </style:style>
    <!-- Table cells styles -->
    <style:style style:name="5" style:family="table-cell">
      <style:table-cell-properties fo:border-right="0.05pt solid #000000" fo:border-bottom="0.05pt solid #000000" style:vertical-align="top"/>
    </style:style>
    <style:style style:name="7" style:family="table-cell">
      <style:table-cell-properties fo:border-left="0.05pt solid #000000" fo:border-right="0.05pt solid #000000" fo:border-bottom="0.05pt solid #000000" style:vertical-align="top"/>
    </style:style>
    <style:style style:name="13" style:family="table-cell">
      <style:table-cell-properties fo:border-top="0.05pt solid #000000" fo:border-right="0.05pt solid #000000" fo:border-bottom="0.05pt solid #000000" style:vertical-align="top"/>
    </style:style>
    <style:style style:name="15" style:family="table-cell">
      <style:table-cell-properties fo:border-left="0.05pt solid #000000" fo:border-top="0.05pt solid #000000" fo:border-right="0.05pt solid #000000" fo:border-bottom="0.05pt solid #000000" style:vertical-align="top"/>
    </style:style>
    <style:style style:name="69" style:family="table-cell">
      <style:table-cell-properties fo:border-right="0.05pt solid #000000" fo:border-bottom="0.05pt solid #000000" style:vertical-align="top"/>
    </style:style>
    <style:style style:name="71" style:family="table-cell">
      <style:table-cell-properties fo:border-left="0.05pt solid #000000" fo:border-right="0.05pt solid #000000" fo:border-bottom="0.05pt solid #000000" style:vertical-align="top"/>
    </style:style>
    <style:style style:name="77" style:family="table-cell">
      <style:table-cell-properties fo:border-top="0.05pt solid #000000" fo:border-right="0.05pt solid #000000" fo:border-bottom="0.05pt solid #000000" style:vertical-align="top"/>
    </style:style>
    <style:style style:name="79" style:family="table-cell">
      <style:table-cell-properties fo:border-left="0.05pt solid #000000" fo:border-top="0.05pt solid #000000" fo:border-right="0.05pt solid #000000" fo:border-bottom="0.05pt solid #000000" style:vertical-align="top"/>
    </style:style>
    <!-- Table columns styles -->
    <style:style style:name="1304" style:family="table-column">
      <style:table-column-properties style:column-width="23mm"/>
    </style:style>
    <style:style style:name="1361" style:family="table-column">
      <style:table-column-properties style:column-width="24mm"/>
    </style:style>
    <style:style style:name="1397" style:family="table-column">
      <style:table-column-properties style:column-width="25mm"/>
    </style:style>
    <style:style style:name="1417" style:family="table-column">
      <style:table-column-properties style:column-width="25mm"/>
    </style:style>
    <style:style style:name="1520" style:family="table-column">
      <style:table-column-properties style:column-width="27mm"/>
    </style:style>
    <style:style style:name="1642" style:family="table-column">
      <style:table-column-properties style:column-width="29mm"/>
    </style:style>
    <style:style style:name="1684" style:family="table-column">
      <style:table-column-properties style:column-width="30mm"/>
    </style:style>
    <style:style style:name="1685" style:family="table-column">
      <style:table-column-properties style:column-width="30mm"/>
    </style:style>
    <style:style style:name="1692" style:family="table-column">
      <style:table-column-properties style:column-width="30mm"/>
    </style:style>
    <style:style style:name="1814" style:family="table-column">
      <style:table-column-properties style:column-width="32mm"/>
    </style:style>
    <style:style style:name="1980" style:family="table-column">
      <style:table-column-properties style:column-width="35mm"/>
    </style:style>
    <style:style style:name="2221" style:family="table-column">
      <style:table-column-properties style:column-width="39mm"/>
    </style:style>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9637" style:family="table">
      <style:table-properties style:width="170mm" table:align="left"/>
    </style:style>
    <style:style style:name="10080" style:family="table">
      <style:table-properties style:width="178mm" table:align="left"/>
    </style:style>
    <style:style style:name="10204" style:family="table">
      <style:table-properties style:width="180mm" table:align="left"/>
    </style:style>
    <!-- Colored text styles -->
  </office:automatic-styles>
  <office:body>
    <office:text text:use-soft-page-breaks="true">
      <text:p text:style-name="s22header">Информация об изменениях:</text:p>
      <text:p text:style-name="s22"><text:bookmark text:name="anchor0"/>Заголовок изменен с 16 декабря 2023 г. - <text:a xlink:type="simple" xlink:href="https://internet.garant.ru/document/redirect/408135719/101">Закон</text:a> Новгородской области от 4 декабря 2023 г. N 415-ОЗ</text:p>
      <text:p text:style-name="s22"><text:a xlink:type="simple" xlink:href="https://internet.garant.ru/document/redirect/404686061/0">См. предыдущую редакцию</text:a></text:p>
      <text:p text:style-name="s22"/>
      <text:h text:outline-level="1" text:style-name="s3"><text:a xlink:type="simple" xlink:href="https://internet.garant.ru/document/redirect/45016478/0">Закон Новгородской области от 27 ноября 2017 г.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text:a></text:h>
      <text:p text:style-name="s52header">С изменениями и дополнениями от:</text:p>
      <text:p text:style-name="s52">1, 29 октября 2018 г., 28 мая 2021 г., 30 декабря 2022 г., 4 декабря 2023 г., 27 мая, 26 августа 2024 г., 3 февраля 2026 г.</text:p>
      <text:p text:style-name="s1"/>
      <text:p text:style-name="s1"><text:span text:style-name="s10">Принят Новгородской областной Думой 22 ноября 2017 года</text:span></text:p>
      <text:p text:style-name="s1"/>
      <text:h text:outline-level="1" text:style-name="s3"><text:bookmark text:name="anchor100"/>Глава 1. Общие положения</text:h>
      <text:p text:style-name="s1"/>
      <text:p text:style-name="s15"><text:bookmark text:name="anchor1"/><text:span text:style-name="s10">Статья 1.</text:span> Отношения, регулируемые настоящим областным законом</text:p>
      <text:p text:style-name="s22header">Информация об изменениях:</text:p>
      <text:p text:style-name="s22"><text:bookmark text:name="anchor11"/>Часть 1 изменена с 16 декабря 2023 г. - <text:a xlink:type="simple" xlink:href="https://internet.garant.ru/document/redirect/408135719/12">Закон</text:a> Новгородской области от 4 декабря 2023 г. N 415-ОЗ</text:p>
      <text:p text:style-name="s22"><text:a xlink:type="simple" xlink:href="https://internet.garant.ru/document/redirect/404686061/11">См. предыдущую редакцию</text:a></text:p>
      <text:p text:style-name="s1">1. Настоящий областной закон в соответствии с <text:a xlink:type="simple" xlink:href="https://internet.garant.ru/document/redirect/12150845/0">Лесным кодексом</text:a> Российской Федерации устанавливает порядок и нормативы заготовки гражданами древесины для собственных нужд на территории Новгородской области, порядок заключения договоров купли-продажи лесных насаждений для собственных нужд и ставки платы для граждан по договору купли-продажи лесных насаждений для собственных нужд (далее - договор купли-продажи лесных насаждений).</text:p>
      <text:p text:style-name="s1"><text:bookmark text:name="anchor12"/>2. Действие настоящего областного закона не распространяется на заготовку гражданами древесины для собственных нужд на землях особо охраняемых природных территорий федерального значения.</text:p>
      <text:p text:style-name="s1"><text:bookmark text:name="anchor13"/>3. Использование гражданами древесины, предоставленной в соответствии с настоящим областным законом, осуществляется на цели, предусмотренные условиями ее получения, определенные договором купли-продажи лесных насаждений.</text:p>
      <text:p text:style-name="s22header">Информация об изменениях:</text:p>
      <text:p text:style-name="s22"><text:bookmark text:name="anchor14"/>Часть 4 изменена с 1 января 2019 г. - <text:a xlink:type="simple" xlink:href="https://internet.garant.ru/document/redirect/45025690/11">Закон</text:a> Новгородской области от 29 октября 2018 г. N 318-ОЗ</text:p>
      <text:p text:style-name="s22"><text:a xlink:type="simple" xlink:href="https://internet.garant.ru/document/redirect/16590806/14">См. предыдущую редакцию</text:a></text:p>
      <text:p text:style-name="s1">4. Право граждан на заготовку древесины для собственных нужд для строительства жилого дома, жилого строения, нежилых строений и сооружений вспомогательного назначения на земельном участке, предоставленном для ведения личного подсобного хозяйства, индивидуального жилищного строительства, садоводства или огородничества для собственных нужд, в порядке, установленном настоящим областным законом, реализуется однократно, за исключением случая, предусмотренного <text:a xlink:type="simple" xlink:href="#anchor15">частью 5</text:a> настоящей статьи.</text:p>
      <text:p text:style-name="s1"><text:bookmark text:name="anchor15"/>5. Право граждан на заготовку древесины для собственных нужд реализуется в случае документально подтвержденного факта пожара или стихийного бедствия, которое повлекло утрату или повреждение жилого помещения или иного строения.</text:p>
      <text:p text:style-name="s1"/>
      <text:p text:style-name="s15"><text:bookmark text:name="anchor2"/><text:span text:style-name="s10">Статья 2.</text:span> Основные понятия и термины, используемые в настоящем областном законе</text:p>
      <text:p text:style-name="s1"><text:bookmark text:name="anchor21"/>1. Основные понятия и термины, используемые в настоящем областном законе, применяются в тех же значениях, что и в <text:a xlink:type="simple" xlink:href="https://internet.garant.ru/document/redirect/12150845/0">Лесном кодексе</text:a> Российской Федерации.</text:p>
      <text:p text:style-name="s22header">Информация об изменениях:</text:p>
      <text:p text:style-name="s22"><text:bookmark text:name="anchor22"/>Часть 2 изменена с 17 февраля 2026 г. - <text:a xlink:type="simple" xlink:href="https://internet.garant.ru/document/redirect/413585096/111">Закон</text:a> Новгородской области от 3 февраля 2026 г. N 821-ОЗ</text:p>
      <text:p text:style-name="s22"><text:a xlink:type="simple" xlink:href="https://internet.garant.ru/document/redirect/411831169/22">См. предыдущую редакцию</text:a></text:p>
      <text:p text:style-name="s1">2. Понятие "многодетная семья" в настоящем областном законе используется в значении, указанном в <text:a xlink:type="simple" xlink:href="https://internet.garant.ru/document/redirect/16524367/2">статье 2</text:a> областного закона от 27.03.2015 N 750-ОЗ "О статусе и мерах социальной поддержки многодетных семей, проживающих на территории Новгородской области".</text:p>
      <text:p text:style-name="s22header">Информация об изменениях:</text:p>
      <text:p text:style-name="s22"><text:bookmark text:name="anchor23"/>Часть 3 изменена с 17 февраля 2026 г. - <text:a xlink:type="simple" xlink:href="https://internet.garant.ru/document/redirect/413585096/112">Закон</text:a> Новгородской области от 3 февраля 2026 г. N 821-ОЗ</text:p>
      <text:p text:style-name="s22">Изменения в абзац <text:a xlink:type="simple" xlink:href="#anchor239">девятый</text:a> <text:a xlink:type="simple" xlink:href="https://internet.garant.ru/document/redirect/413585096/22">действуют</text:a> до 31 декабря 2028 г.</text:p>
      <text:p text:style-name="s22"><text:a xlink:type="simple" xlink:href="https://internet.garant.ru/document/redirect/411831169/23">См. предыдущую редакцию</text:a></text:p>
      <text:p text:style-name="s1">3. Для целей настоящего областного закона также применяются понятия и термины, определенные настоящей частью.</text:p>
      <text:p text:style-name="s1"><text:span text:style-name="s10">Лесничество</text:span> - подведомственное органу, уполномоченному Правительством Новгородской области на заключение договора купли-продажи лесных насаждений (далее - уполномоченный орган), государственное областное казенное учреждение.</text:p>
      <text:p text:style-name="s1"><text:span text:style-name="s10">Собственные нужды граждан</text:span> - потребность граждан в древесине для следующих целей:</text:p>
      <text:p text:style-name="s1"><text:bookmark text:name="anchor234"/><text:span text:style-name="s10">отопление</text:span> - печное отопление и (или) котловое отопление (на твердом виде топлива) домовладения. Под домовладением в настоящем областном законе понимается жилой дом (часть жилого дома) и примыкающие к нему и (или) отдельно стоящие на общем с жилым домом (частью жилого дома) земельном участке надворные постройки (гараж, баня, помещения для содержания домашнего скота и птицы, иные объекты с печным отоплением и (или) котловым отоплением (на твердом виде топлива);</text:p>
      <text:p text:style-name="s1"><text:bookmark text:name="anchor235"/><text:span text:style-name="s10">возведение строений</text:span> - строительство жилого дома, жилого строения, нежилых строений и сооружений вспомогательного назначения на земельном участке, предоставленном для ведения личного подсобного хозяйства, индивидуального жилищного строительства, садоводства или огородничества для собственных нужд;</text:p>
      <text:p text:style-name="s1"><text:bookmark text:name="anchor236"/><text:span text:style-name="s10">иные собственные нужды</text:span> - ремонт и (или) реконструкция жилого помещения, жилого и нежилого строения, сооружения вспомогательного назначения, иные хозяйственные потребности;</text:p>
      <text:p text:style-name="s1"><text:bookmark text:name="anchor237"/><text:span text:style-name="s10">Молодой специалист</text:span> - гражданин Российской Федерации в возрасте, на дату подачи заявления на заключение договора купли-продажи лесных насаждений в целях возведения строений, не старше 35 лет, впервые поступивший на работу непосредственно после окончания профессиональной образовательной организации или образовательной организации высшего образования по очной форме обучения, получивший медицинское, педагогическое образование или образование по направлению подготовки "Лесное дело", проработавший на территории Новгородской области по полученной специальности не менее двух лет с момента окончания образовательной организации, и проживающий на территории Новгородской области.</text:p>
      <text:p text:style-name="s1"><text:bookmark text:name="anchor238"/><text:span text:style-name="s10">Специалисты государственных учреждений агропромышленного комплекса, ветеринарии, лесного, охотничьего и рыболовного хозяйства Новгородской области</text:span> (далее - специалисты, государственные учреждения) - граждане Российской Федерации в возрасте, на дату подачи заявления на заключение договора купли-продажи лесных насаждений в целях возведения строений, не старше 50 лет (включительно), имеющие среднее профессиональное или высшее образование по профессиям или направлениям подготовки 19.00.00 "Промышленная экология и биотехнологии", 35.00.00 "Сельское, лесное и рыбное хозяйство", 36.00.00 "Ветеринария и зоотехния", трудоустроившиеся в государственное учреждение не менее чем на одну полную ставку для постоянной работы по должности, включенной в перечни вакантных должностей специалистов государственных учреждений, утвержденные органами исполнительной власти Новгородской области в сфере агропромышленного комплекса, ветеринарии, лесного, охотничьего и рыболовного хозяйства Новгородской области (далее - должность, включенная в перечень), и выполняющие трудовую функцию в государственном учреждении или его структурном подразделении, расположенных в сельском населенном пункте, либо рабочем поселке, либо поселке городского типа, либо городе с населением до 50 тысяч человек на территории Новгородской области, принявшие на себя обязанность отработать не менее пяти лет по должности, включенной в перечень, в государственном учреждении, с которым у них на дату подачи заявления на заключение договора купли-продажи лесных насаждений в целях возведения строений заключен трудовой договор.</text:p>
      <text:p text:style-name="s1"><text:bookmark text:name="anchor239"/><text:span text:style-name="s10">Участники специальной военной операции</text:span> - граждане Российской Федерации, проживающие на территории Новгородской области, призванные на военную службу по мобилизации в Вооруженные Силы Российской Федерации в соответствии с <text:a xlink:type="simple" xlink:href="https://internet.garant.ru/document/redirect/405309425/0">Указом</text:a> Президента Российской Федерации от 21 сентября 2022 года N 647 "Об объявлении частичной мобилизации в Российской Федерации", участвующие в специальной военной операции на территориях Украины, Донецкой Народной Республики, Луганской Народной Республики, Запорожской и Херсонской областей, граждане Российской Федерации, заключившие контракт о добровольном содействии в выполнении задач, возложенных на Вооруженные Силы Российской Федерации, зачисленные в списки личного состава воинских частей и направленные для прохождения военной службы в зону действия специальной военной операции на территориях Украины, Донецкой Народной Республики, Луганской Народной Республики, Запорожской и Херсонской областей, граждане Российской Федерации, заключившие контракт о прохождении военной службы с войсками национальной гвардии Российской Федерации и направленные для прохождения военной службы в зону действия специальной военной операции на территориях Украины, Донецкой Народной Республики, Луганской Народной Республики, Запорожской и Херсонской областей, граждане Российской Федерации, заключившие контракт о прохождении военной службы в Вооруженных Силах Российской Федерации и направленные для прохождения военной службы в зону действия специальной военной операции на территориях Украины, Донецкой Народной Республики, Луганской Народной Республики, Запорожской и Херсонской областей, сотрудники органов внутренних дел, органов федеральной службы безопасности, федерального органа исполнительной власти в области предотвращения чрезвычайных ситуаций и ликвидации последствий стихийных бедствий, войск национальной гвардии Российской Федерации, Следственного комитета Российской Федерации, органов прокуратуры Российской Федерации, органов уголовно-исполнительной системы, органов принудительного исполнения Российской Федерации, находящиеся в служебной командировке в зоне действ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приграничных территориях субъектов Российской Федерации (в том числе в рамках контртеррористической операции), прилегающих к районам проведен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сотрудники Следственного комитета Российской Федерации, выполняющие возложенные на них задачи в зоне действия специальной военной операции на территориях Донецкой Народной Республики, Луганской Народной Республики, Запорожской области и Херсонской области и приграничных территориях субъектов Российской Федерации (в том числе в рамках контртеррористической операции), прилегающих к районам проведен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text:p>
      <text:p text:style-name="s1"/>
      <text:p text:style-name="s22header">Информация об изменениях:</text:p>
      <text:p text:style-name="s22"><text:bookmark text:name="anchor3"/>Статья 3 изменена с 16 декабря 2023 г. - <text:a xlink:type="simple" xlink:href="https://internet.garant.ru/document/redirect/408135719/14">Закон</text:a> Новгородской области от 4 декабря 2023 г. N 415-ОЗ</text:p>
      <text:p text:style-name="s22"><text:a xlink:type="simple" xlink:href="https://internet.garant.ru/document/redirect/404686061/3">См. предыдущую редакцию</text:a></text:p>
      <text:p text:style-name="s15"><text:span text:style-name="s10">Статья 3.</text:span> Основания осуществления заготовки гражданами древесины для собственных нужд</text:p>
      <text:p text:style-name="s1"><text:bookmark text:name="anchor31"/>Право заготовки древесины возникает у граждан на основании заявления о заключении договора купли-продажи лесных насаждений и документов, необходимых для принятия решения о возможности заключения договора купли-продажи лесных насаждений, после заключения договора купли-продажи лесных насаждений.</text:p>
      <text:p text:style-name="s1">Срок действия договора купли-продажи лесных насаждений не может превышать 1 год.</text:p>
      <text:p text:style-name="s1"/>
      <text:h text:outline-level="1" text:style-name="s3"><text:bookmark text:name="anchor200"/>Глава 2. Порядок заключения договора купли-продажи лесных насаждений</text:h>
      <text:p text:style-name="s1"/>
      <text:p text:style-name="s15"><text:bookmark text:name="anchor4"/><text:span text:style-name="s10">Статья 4.</text:span> Заявление и документы, необходимые для заключения договора купли-продажи лесных насаждений</text:p>
      <text:p text:style-name="s22header">Информация об изменениях:</text:p>
      <text:p text:style-name="s22"><text:bookmark text:name="anchor41"/>Часть 1 изменена с 17 февраля 2026 г. - <text:a xlink:type="simple" xlink:href="https://internet.garant.ru/document/redirect/413585096/121">Закон</text:a> Новгородской области от 3 февраля 2026 г. N 821-ОЗ</text:p>
      <text:p text:style-name="s22"><text:a xlink:type="simple" xlink:href="https://internet.garant.ru/document/redirect/411831169/41">См. предыдущую редакцию</text:a></text:p>
      <text:p text:style-name="s1">1. Заинтересованный в заключении договора купли-продажи лесных насаждений гражданин лично либо через своего представителя, действующего на основании доверенности, выданной в установленном законодательством Российской Федерации порядке (далее - гражданин), подает в лесничество либо через многофункциональный центр предоставления государственных и муниципальных услуг (далее - многофункциональный центр), либо в форме электронного документа с использованием федеральной государственной информационной системы "Единый портал государственных и муниципальных услуг (функций)" <text:a xlink:type="simple" xlink:href="http://www.gosuslugi.ru">http://www.gosuslugi.ru</text:a>, региональной государственной информационной системы "Портал государственных и муниципальных услуг (функций) Новгородской области" <text:a xlink:type="simple" xlink:href="http://uslugi.novreg.ru">http://uslugi.novreg.ru,</text:a> федеральной государственной информационной системы лесного комплекса <text:a xlink:type="simple" xlink:href="https://pub.fgislk.gov.ru">https://pub.fgislk.gov.ru </text:a>о заключении договора купли-продажи лесных насаждений.</text:p>
      <text:p text:style-name="s1"><text:bookmark text:name="anchor412"/>Прием заявлений о заключении договора купли-продажи лесных насаждений и документов, необходимых для принятия решения о возможности заключения договора купли-продажи лесных насаждений, на определенные уполномоченным органом в предшествующем году на очередной год объемы заготовки гражданами древесины для собственных нужд начинается в первый рабочий день текущего года в 9 часов 00 минут и завершается в 23 часа 59 минут 15 ноября текущего года.</text:p>
      <text:p text:style-name="s22header">Информация об изменениях:</text:p>
      <text:p text:style-name="s22"><text:bookmark text:name="anchor42"/>Часть 2 изменена с 17 февраля 2026 г. - <text:a xlink:type="simple" xlink:href="https://internet.garant.ru/document/redirect/413585096/122">Закон</text:a> Новгородской области от 3 февраля 2026 г. N 821-ОЗ</text:p>
      <text:p text:style-name="s22"><text:a xlink:type="simple" xlink:href="https://internet.garant.ru/document/redirect/411831169/42">См. предыдущую редакцию</text:a></text:p>
      <text:p text:style-name="s1"><text:bookmark text:name="anchor422"/>2. В заявлении о заключении договора купли-продажи лесных насаждений указываются:</text:p>
      <text:p text:style-name="s1">наименование лесничества и муниципального образования, в границах которого предполагается осуществить куплю-продажу лесных насаждений;</text:p>
      <text:p text:style-name="s1">фамилия, имя, отчество (при наличии), дата рождения гражданина;</text:p>
      <text:p text:style-name="s1">место жительства гражданина;</text:p>
      <text:p text:style-name="s1">данные документа, удостоверяющего личность гражданина;</text:p>
      <text:p text:style-name="s1">цель заготовки древесины, требуемый объем древесины (в кубических метрах) в пределах нормативов, установленных <text:a xlink:type="simple" xlink:href="#anchor8">статьей 8</text:a> настоящего областного закона;</text:p>
      <text:p text:style-name="s1"><text:bookmark text:name="anchor427"/>кадастровый номер земельного участка, на котором планируется осуществить строительство жилого дома, жилого строения; ремонт и (или) реконструкцию жилого дома, жилого строения; строительство нежилых строений и сооружений вспомогательного назначения; ремонт нежилого строения и сооружения вспомогательного назначения.</text:p>
      <text:p text:style-name="s1"><text:bookmark text:name="anchor428"/>сведения об идентификационном номере налогоплательщика;</text:p>
      <text:p text:style-name="s1">сведения о страховом номере индивидуального лицевого счета гражданина.</text:p>
      <text:p text:style-name="s1">На каждый норматив заготовки гражданами древесины для собственных нужд, установленный <text:a xlink:type="simple" xlink:href="#anchor10002">пунктом 2 части 1 статьи 8</text:a> настоящего областного закона, подается отдельное заявление о заключении договора купли-продажи лесных насаждений и документы, необходимые для принятия решения о возможности заключения договора купли-продажи лесных насаждений.</text:p>
      <text:p text:style-name="s1"><text:bookmark text:name="anchor43"/>3. Документами, необходимыми для принятия решения о возможности заключить договор купли-продажи лесных насаждений, являются:</text:p>
      <text:p text:style-name="s1"><text:bookmark text:name="anchor431"/>1) для цели отопления:</text:p>
      <text:p text:style-name="s22header">Информация об изменениях:</text:p>
      <text:p text:style-name="s22"><text:bookmark text:name="anchor4311"/>Подпункт а) изменен с 1 января 2019 г. - <text:a xlink:type="simple" xlink:href="https://internet.garant.ru/document/redirect/45025690/132">Закон</text:a> Новгородской области от 29 октября 2018 г. N 318-ОЗ</text:p>
      <text:p text:style-name="s22"><text:a xlink:type="simple" xlink:href="https://internet.garant.ru/document/redirect/16590806/4311">См. предыдущую редакцию</text:a></text:p>
      <text:p text:style-name="s1">а) правоустанавливающие (правоудостоверяющие) документы на жилое и (или) нежилое помещение или строение;</text:p>
      <text:p text:style-name="s22header">Информация об изменениях:</text:p>
      <text:p text:style-name="s22"><text:bookmark text:name="anchor4312"/>Подпункт б) изменен с 1 января 2019 г. - <text:a xlink:type="simple" xlink:href="https://internet.garant.ru/document/redirect/45025690/132">Закон</text:a> Новгородской области от 29 октября 2018 г. N 318-ОЗ</text:p>
      <text:p text:style-name="s22"><text:a xlink:type="simple" xlink:href="https://internet.garant.ru/document/redirect/16590806/4312">См. предыдущую редакцию</text:a></text:p>
      <text:p text:style-name="s1">б) технический паспорт (технический план) жилого помещения (не жилого помещения или строения) либо иной документ, содержащий сведения о наличии печного и (или) котлового отопления (на твердом виде топлива), либо об отсутствии центрального или газового отопления;</text:p>
      <text:p text:style-name="s1"><text:bookmark text:name="anchor432"/>2) для строительства жилого дома, жилого строения:</text:p>
      <text:p text:style-name="s22header">Информация об изменениях:</text:p>
      <text:p text:style-name="s22"><text:bookmark text:name="anchor4321"/>Подпункт "а" изменен с 16 декабря 2023 г. - <text:a xlink:type="simple" xlink:href="https://internet.garant.ru/document/redirect/408135719/1531">Закон</text:a> Новгородской области от 4 декабря 2023 г. N 415-ОЗ</text:p>
      <text:p text:style-name="s22"><text:a xlink:type="simple" xlink:href="https://internet.garant.ru/document/redirect/404686061/4321">См. предыдущую редакцию</text:a></text:p>
      <text:p text:style-name="s1">а) 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s22header">Информация об изменениях:</text:p>
      <text:p text:style-name="s22"><text:bookmark text:name="anchor4322"/>Подпункт "б" изменен с 16 декабря 2023 г. - <text:a xlink:type="simple" xlink:href="https://internet.garant.ru/document/redirect/408135719/1532">Закон</text:a> Новгородской области от 4 декабря 2023 г. N 415-ОЗ</text:p>
      <text:p text:style-name="s22"><text:a xlink:type="simple" xlink:href="https://internet.garant.ru/document/redirect/404686061/4322">См. предыдущую редакцию</text:a></text:p>
      <text:p text:style-name="s1">б) разрешение на строительство, за исключением случаев, когда в соответствии с <text:a xlink:type="simple" xlink:href="https://internet.garant.ru/document/redirect/12138258/2">законодательством</text:a> 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 Многодетные семьи и семьи, которым присвоен статус многодетной семьи после 1 января 2018 года, реализовавшие свое право на заготовку древесины для собственных нужд для строительства жилого дома, жилого строения до 1 января 2018 года и желающие воспользоваться правом на дополнительную заготовку древесины для собственных нужд для строительства жилого дома, жилого строения в объеме до 100 куб. м, предоставляют разрешение на строительство, за исключением случаев, когда в соответствии с <text:a xlink:type="simple" xlink:href="https://internet.garant.ru/document/redirect/12138258/3">законодательством</text:a> 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 на каждое строение;</text:p>
      <text:p text:style-name="s22header">Информация об изменениях:</text:p>
      <text:p text:style-name="s22"><text:bookmark text:name="anchor4323"/>Подпункт в изменен с 10 января 2023 г. - <text:a xlink:type="simple" xlink:href="https://internet.garant.ru/document/redirect/406062423/113">Закон</text:a> Новгородской области от 30 декабря 2022 г. N 260-ОЗ</text:p>
      <text:p text:style-name="s22"><text:a xlink:type="simple" xlink:href="https://internet.garant.ru/document/redirect/16697399/4323">См. предыдущую редакцию</text:a></text:p>
      <text:p text:style-name="s1">в) документ, подтверждающий факт проживания на территории Новгородской области (свидетельство о регистрации по месту жительства или по месту пребывания на территории Новгородской области, копия судебного решения об установлении факта проживания на территории Новгородской области);</text:p>
      <text:p text:style-name="s22header">Информация об изменениях:</text:p>
      <text:p text:style-name="s22"><text:bookmark text:name="anchor4324"/>Пункт 2 дополнен подпунктом "г" с 16 декабря 2023 г. - <text:a xlink:type="simple" xlink:href="https://internet.garant.ru/document/redirect/408135719/1533">Закон</text:a> Новгородской области от 4 декабря 2023 г. N 415-ОЗ</text:p>
      <text:p text:style-name="s1">г)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1"><text:bookmark text:name="anchor433"/>3) для цели ремонта и (или) реконструкции жилого дома, жилого строения:</text:p>
      <text:p text:style-name="s22header">Информация об изменениях:</text:p>
      <text:p text:style-name="s22"><text:bookmark text:name="anchor4331"/>Подпункт "а" изменен с 16 декабря 2023 г. - <text:a xlink:type="simple" xlink:href="https://internet.garant.ru/document/redirect/408135719/1534">Закон</text:a> Новгородской области от 4 декабря 2023 г. N 415-ОЗ</text:p>
      <text:p text:style-name="s22"><text:a xlink:type="simple" xlink:href="#anchor4331">См. будущую редакцию</text:a></text:p>
      <text:p text:style-name="s1">а) правоустанавливающие (правоудостоверяющие) документы на жилое помещение, расположенное в границах муниципального образования Новгородской области;</text:p>
      <text:p text:style-name="s1"><text:bookmark text:name="anchor4332"/>б) технический паспорт (технический план) жилого помещения;</text:p>
      <text:p text:style-name="s22header">Информация об изменениях:</text:p>
      <text:p text:style-name="s22"><text:bookmark text:name="anchor4333"/>Подпункт в изменен с 10 января 2023 г. - <text:a xlink:type="simple" xlink:href="https://internet.garant.ru/document/redirect/406062423/113">Закон</text:a> Новгородской области от 30 декабря 2022 г. N 260-ОЗ</text:p>
      <text:p text:style-name="s22"><text:a xlink:type="simple" xlink:href="https://internet.garant.ru/document/redirect/16697399/4333">См. предыдущую редакцию</text:a></text:p>
      <text:p text:style-name="s1">в) документ, подтверждающий факт проживания на территории Новгородской области (свидетельство о регистрации по месту жительства или по месту пребывания на территории Новгородской области, копия судебного решения об установлении факта проживания на территории Новгородской области);</text:p>
      <text:p text:style-name="s22header">Информация об изменениях:</text:p>
      <text:p text:style-name="s22"><text:bookmark text:name="anchor4334"/>Пункт 3 дополнен подпунктом "г" с 16 декабря 2023 г. - <text:a xlink:type="simple" xlink:href="https://internet.garant.ru/document/redirect/408135719/4332">Закон</text:a> Новгородской области от 4 декабря 2023 г. N 415-ОЗ</text:p>
      <text:p text:style-name="s1">г)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22header">Информация об изменениях:</text:p>
      <text:p text:style-name="s22"><text:bookmark text:name="anchor434"/>Пункт 4 изменен с 16 декабря 2023 г. - <text:a xlink:type="simple" xlink:href="https://internet.garant.ru/document/redirect/408135719/4330">Закон</text:a> Новгородской области от 4 декабря 2023 г. N 415-ОЗ</text:p>
      <text:p text:style-name="s22"><text:a xlink:type="simple" xlink:href="https://internet.garant.ru/document/redirect/404686061/434">См. предыдущую редакцию</text:a></text:p>
      <text:p text:style-name="s1">4) для цели строительства нежилых строений и сооружений вспомогательного назначения:</text:p>
      <text:p text:style-name="s1"><text:bookmark text:name="anchor4341"/>а) 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s1"><text:bookmark text:name="anchor4342"/>б)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22header">Информация об изменениях:</text:p>
      <text:p text:style-name="s22"><text:bookmark text:name="anchor435"/>Пункт 5 изменен с 16 декабря 2023 г. - <text:a xlink:type="simple" xlink:href="https://internet.garant.ru/document/redirect/408135719/4330">Закон</text:a> Новгородской области от 4 декабря 2023 г. N 415-ОЗ</text:p>
      <text:p text:style-name="s22"><text:a xlink:type="simple" xlink:href="https://internet.garant.ru/document/redirect/404686061/435">См. предыдущую редакцию</text:a></text:p>
      <text:p text:style-name="s1">5) для цели ремонта нежилого строения и сооружения вспомогательного назначения:</text:p>
      <text:p text:style-name="s1"><text:bookmark text:name="anchor4351"/>а) правоустанавливающие (правоудостоверяющие) документы на нежилое строение и сооружения вспомогательного назначения, а при их отсутствии - правоустанавливающие (правоудостоверяющие) документы на земельный участок, расположенный в границах муниципального образования Новгородской области;</text:p>
      <text:p text:style-name="s1"><text:bookmark text:name="anchor4352"/>б)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1"><text:bookmark text:name="anchor436"/>6) для цели возведения строений в случае признания жилого помещения непригодным для проживания в результате пожара или иного стихийного бедствия:</text:p>
      <text:p text:style-name="s1"><text:bookmark text:name="anchor4361"/>а) правоустанавливающие (правоудостоверяющие) документы на земельный участок;</text:p>
      <text:p text:style-name="s22header">Информация об изменениях:</text:p>
      <text:p text:style-name="s22"><text:bookmark text:name="anchor4362"/>Подпункт б) изменен с 10 ноября 2018 г. - <text:a xlink:type="simple" xlink:href="https://internet.garant.ru/document/redirect/45025690/136">Закон</text:a> Новгородской области от 29 октября 2018 г. N 318-ОЗ</text:p>
      <text:p text:style-name="s22"><text:a xlink:type="simple" xlink:href="https://internet.garant.ru/document/redirect/16590814/4362">См. предыдущую редакцию</text:a></text:p>
      <text:p text:style-name="s1">б) разрешение на строительство, за исключением случаев, когда в соответствии с <text:a xlink:type="simple" xlink:href="https://internet.garant.ru/document/redirect/12138258/2">законодательством</text:a> о градостроительной деятельности получение разрешения на строительство не требуется, или уведомление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text:p>
      <text:p text:style-name="s1"><text:bookmark text:name="anchor4363"/>в) 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утраты имущества;</text:p>
      <text:p text:style-name="s1"><text:bookmark text:name="anchor4364"/>г) документ, подтверждающий в соответствии с федеральным законодательством непригодность жилого помещения для проживания граждан;</text:p>
      <text:p text:style-name="s1"><text:bookmark text:name="anchor4365"/>д) выписка из Единого государственного реестра недвижимости о наличии или отсутствии зарегистрированных прав на жилые помещения у гражданина и членов его семьи;</text:p>
      <text:p text:style-name="s22header">Информация об изменениях:</text:p>
      <text:p text:style-name="s22"><text:bookmark text:name="anchor4366"/>Пункт 6 дополнен подпунктом "е" с 16 декабря 2023 г. - <text:a xlink:type="simple" xlink:href="https://internet.garant.ru/document/redirect/408135719/4335">Закон</text:a> Новгородской области от 4 декабря 2023 г. N 415-ОЗ</text:p>
      <text:p text:style-name="s1">е)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1"><text:bookmark text:name="anchor437"/>7) для целей, указанных в <text:a xlink:type="simple" xlink:href="#anchor433">пунктах 3 - 5</text:a> настоящей части, в случае, если жилое помещение, нежилое строение и сооружения вспомогательного назначения были повреждены либо нежилое строение и сооружения вспомогательного назначения были уничтожены полностью в результате пожара или иного стихийного бедствия, помимо документов, указанных в пунктах 3 - 5 настоящей части подается документ, выданный территориальным органом Министерства Российской Федерации по делам гражданской обороны, чрезвычайным ситуациям и ликвидации последствий стихийных бедствий, подтверждающий факт пожара или иного стихийного бедствия, а также факт повреждения имущества;</text:p>
      <text:p text:style-name="s1"><text:bookmark text:name="anchor438"/>8) в случае подачи заявления о заключении договора купли-продажи лесных насаждений для строительства жилого дома или жилого строения для многодетной семьи помимо документов, указанных в <text:a xlink:type="simple" xlink:href="#anchor432">пункте 2</text:a> настоящей части, подаются копии документов, подтверждающих степень родства и (или) свойства членов семьи гражданина:</text:p>
      <text:p text:style-name="s1"><text:bookmark text:name="anchor4381"/>а) документы, удостоверяющие личность лиц, указанных в качестве членов семьи гражданина;</text:p>
      <text:p text:style-name="s1"><text:bookmark text:name="anchor4382"/>б) свидетельство о заключении брака (для лиц, состоящих в браке);</text:p>
      <text:p text:style-name="s1"><text:bookmark text:name="anchor4383"/>в) свидетельства о рождении или иные документы, удостоверяющие личность детей;</text:p>
      <text:p text:style-name="s1"><text:bookmark text:name="anchor4384"/>г) удостоверение, подтверждающее статус многодетной семьи;</text:p>
      <text:p text:style-name="s1"><text:bookmark text:name="anchor4385"/>д) утратил силу с 1 января 2019 г. - <text:a xlink:type="simple" xlink:href="https://internet.garant.ru/document/redirect/45025690/137">Закон</text:a> Новгородской области от 29 октября 2018 г. N 318-ОЗ</text:p>
      <text:p text:style-name="s22header">Информация об изменениях:</text:p>
      <text:p text:style-name="s22"><text:a xlink:type="simple" xlink:href="https://internet.garant.ru/document/redirect/16590806/4385">См. предыдущую редакцию</text:a></text:p>
      <text:p text:style-name="s22header">Информация об изменениях:</text:p>
      <text:p text:style-name="s22"><text:bookmark text:name="anchor439"/>Часть 3 дополнена пунктом 9 с 11 июня 2021 г. - <text:a xlink:type="simple" xlink:href="https://internet.garant.ru/document/redirect/400830237/111">Закон</text:a> Новгородской области от 28 мая 2021 г. N 726-ОЗ</text:p>
      <text:p text:style-name="s1">9) копия документа, подтверждающего полномочия представителя гражданина, в случае если с заявлением о заключении договора купли-продажи лесных насаждений обращается представитель гражданина.</text:p>
      <text:p text:style-name="s22header">Информация об изменениях:</text:p>
      <text:p text:style-name="s22"><text:bookmark text:name="anchor4310"/>Часть 3 дополнена пунктом 10 с 16 декабря 2023 г. - <text:a xlink:type="simple" xlink:href="https://internet.garant.ru/document/redirect/408135719/4250">Закон</text:a> Новгородской области от 4 декабря 2023 г. N 415-ОЗ</text:p>
      <text:p text:style-name="s1">10) для иных хозяйственных потребностей - сведения о составе семьи заявителя согласно <text:a xlink:type="simple" xlink:href="#anchor1000">приложению 1</text:a> к настоящему областному закону, - в случае подачи заявления о заключении договора купли-продажи лесных насаждений одним из членов семьи.</text:p>
      <text:p text:style-name="s22header">Информация об изменениях:</text:p>
      <text:p text:style-name="s22"><text:bookmark text:name="anchor43011"/>Часть 3 дополнена пунктом 11 с 17 февраля 2026 г. - <text:a xlink:type="simple" xlink:href="https://internet.garant.ru/document/redirect/413585096/123">Закон</text:a> Новгородской областной Думы от 3 февраля 2026 г. N 821-ОЗ</text:p>
      <text:p text:style-name="s22">Изменения <text:a xlink:type="simple" xlink:href="https://internet.garant.ru/document/redirect/413585096/22">действуют</text:a> до 31 декабря 2028 г.</text:p>
      <text:p text:style-name="s1">11) для цели, указанной в <text:a xlink:type="simple" xlink:href="https://internet.garant.ru/document/redirect/411831169/432">пункте 2</text:a> настоящей части, в случае подачи заявления о заключении договора купли-продажи лесных насаждений участником специальной военной операции, членом его семьи, членом семьи погибшего (умершего) участника специальной военной операции помимо документов, указанных в пункте 2 настоящей части, подаются:</text:p>
      <text:p text:style-name="s1"><text:bookmark text:name="anchor430111"/>а) справка о подтверждении факта участия в специальной военной операции либо документ, подтверждающий факт направления в зону действия специальной военной операции (для участников специальной военной операции, членов их семей);</text:p>
      <text:p text:style-name="s1"><text:bookmark text:name="anchor430112"/>б) документы, подтверждающие гибель (смерть) гражданина в результате участия в специальной военной операции (для членов семей погибших (умерших) участников специальной военной операции);</text:p>
      <text:p text:style-name="s1"><text:bookmark text:name="anchor430113"/>в) копии документов, подтверждающих степень родства членов семьи участника специальной военной операции (документы, удостоверяющие личность лиц, указанных в качестве членов семьи участника специальной военной операции, свидетельство о заключении брака (для лиц, состоящих в браке), свидетельство о рождении или иные документы, подтверждающие степень родства).</text:p>
      <text:p text:style-name="s1"><text:span text:style-name="s10">Примечание.</text:span> В целях настоящего областного закона под членами семьи участника специальной военной операции понимаются супруги, несовершеннолетние дети (в том числе усыновленные (удочеренные) или находящиеся под опекой или попечительством), дети старше 18 лет, ставшие инвалидами до достижения ими возраста 18 лет, дети в возрасте до 23 лет, обучающиеся в образовательных организациях по очной форме обучения, родители (в том числе приемные), в случае отсутствия родителей опекуны (попечители), являвшиеся законными представителями участника специальной военной операции на момент его совершеннолетия, лица, находящиеся на иждивении участника специальной военной операции, совместно проживающие.</text:p>
      <text:p text:style-name="s22header">Информация об изменениях:</text:p>
      <text:p text:style-name="s22"><text:bookmark text:name="anchor44"/>Часть 4 изменена с 17 февраля 2026 г. - <text:a xlink:type="simple" xlink:href="https://internet.garant.ru/document/redirect/413585096/124">Закон</text:a> Новгородской области от 3 февраля 2026 г. N 821-ОЗ</text:p>
      <text:p text:style-name="s22">Изменения <text:a xlink:type="simple" xlink:href="https://internet.garant.ru/document/redirect/413585096/22">действуют</text:a> до 31 декабря 2028 г.</text:p>
      <text:p text:style-name="s22"><text:a xlink:type="simple" xlink:href="https://internet.garant.ru/document/redirect/411831169/44">См. предыдущую редакцию</text:a></text:p>
      <text:p text:style-name="s1"><text:bookmark text:name="anchor442"/>4. Документы, указанные в <text:a xlink:type="simple" xlink:href="#anchor4312">подпункте "б" пункта 1</text:a>, <text:a xlink:type="simple" xlink:href="#anchor4323">подпунктах "в"</text:a> (за исключением свидетельства о регистрации по месту жительства или по месту пребывания на территории Новгородской области) и <text:a xlink:type="simple" xlink:href="#anchor4324">"г" пункта 2</text:a>, <text:a xlink:type="simple" xlink:href="#anchor4332">подпунктах "б"</text:a>, <text:a xlink:type="simple" xlink:href="#anchor4333">"в"</text:a> (за исключением свидетельства о регистрации по месту жительства или по месту пребывания на территории Новгородской области) и <text:a xlink:type="simple" xlink:href="#anchor4334">"г" пункта 3</text:a>, <text:a xlink:type="simple" xlink:href="#anchor4342">подпункте "б" пункта 4</text:a>, <text:a xlink:type="simple" xlink:href="#anchor4352">подпункте "б" пункта 5</text:a>, <text:a xlink:type="simple" xlink:href="#anchor4366">подпункте "е" пункта 6</text:a>, <text:a xlink:type="simple" xlink:href="#anchor4381">подпунктах "а"</text:a> и <text:a xlink:type="simple" xlink:href="#anchor4384">"г" пункта 8</text:a>, <text:a xlink:type="simple" xlink:href="#anchor4310">пункте 10</text:a>, <text:a xlink:type="simple" xlink:href="#anchor430112">подпунктах "б"</text:a> и <text:a xlink:type="simple" xlink:href="#anchor430113">"в"</text:a> (за исключением свидетельства о заключении брака, свидетельства о рождении) <text:a xlink:type="simple" xlink:href="#anchor43011">пункта 11 части 3</text:a> настоящей статьи, представляются гражданином самостоятельно.</text:p>
      <text:p text:style-name="s1"><text:bookmark text:name="anchor443"/>Одновременно с документами, указанными в <text:a xlink:type="simple" xlink:href="#anchor432">пунктах 2-6</text:a>, <text:a xlink:type="simple" xlink:href="#anchor4310">10</text:a>, <text:a xlink:type="simple" xlink:href="#anchor43011">11 части 3 </text:a>настоящей статьи, гражданин представляет согласие на обработку персональных данных членов его семьи или их законных представителей в случаях и в форме, установленных Федеральными законами от 27 июля 2006 года N <text:a xlink:type="simple" xlink:href="https://internet.garant.ru/document/redirect/12148567/0">152-ФЗ</text:a> "О персональных данных" и от 27 июля 2010 года N <text:a xlink:type="simple" xlink:href="https://internet.garant.ru/document/redirect/12177515/0">210-ФЗ</text:a> "Об организации предоставления государственных и муниципальных услуг", и документы, подтверждающие его полномочие действовать от имени членов семьи или их законных представителей при передаче персональных данных указанных лиц в лесничество.</text:p>
      <text:p text:style-name="s22header">Информация об изменениях:</text:p>
      <text:p text:style-name="s22"><text:bookmark text:name="anchor45"/>Часть 5 изменена с 17 февраля 2026 г. - <text:a xlink:type="simple" xlink:href="https://internet.garant.ru/document/redirect/413585096/125">Закон</text:a> Новгородской области от 3 февраля 2026 г. N 821-ОЗ</text:p>
      <text:p text:style-name="s22">Изменения <text:a xlink:type="simple" xlink:href="https://internet.garant.ru/document/redirect/413585096/22">действуют</text:a> до 31 декабря 2028 г.</text:p>
      <text:p text:style-name="s22"><text:a xlink:type="simple" xlink:href="https://internet.garant.ru/document/redirect/411831169/45">См. предыдущую редакцию</text:a></text:p>
      <text:p text:style-name="s1">5. Документы, указанные в <text:a xlink:type="simple" xlink:href="#anchor4311">подпункте "а" пункта 1</text:a>, <text:a xlink:type="simple" xlink:href="#anchor4321">подпунктах "а"</text:a>, <text:a xlink:type="simple" xlink:href="#anchor4322">"б"</text:a>, <text:a xlink:type="simple" xlink:href="#anchor4323">"в"</text:a> (за исключением судебного решения об установлении факта проживания на территории Новгородской области) <text:a xlink:type="simple" xlink:href="#anchor432">пункта 2</text:a>, <text:a xlink:type="simple" xlink:href="#anchor4331">подпунктах "а"</text:a> и <text:a xlink:type="simple" xlink:href="#anchor4333">"в"</text:a> (за исключением судебного решения об установлении факта проживания на территории Новгородской области) <text:a xlink:type="simple" xlink:href="#anchor433">пункта 3</text:a>, <text:a xlink:type="simple" xlink:href="#anchor4341">подпункте "а" пункта 4</text:a>, <text:a xlink:type="simple" xlink:href="#anchor4351">подпункте "а" пункта 5</text:a>, <text:a xlink:type="simple" xlink:href="#anchor4361">подпунктах "а"</text:a>, <text:a xlink:type="simple" xlink:href="#anchor4362">"б"</text:a>, <text:a xlink:type="simple" xlink:href="#anchor4363">"в"</text:a>, <text:a xlink:type="simple" xlink:href="#anchor4364">"г"</text:a>, <text:a xlink:type="simple" xlink:href="#anchor4365">"д" пункта 6</text:a>, <text:a xlink:type="simple" xlink:href="#anchor437">пункте 7</text:a>, <text:a xlink:type="simple" xlink:href="#anchor4382">подпунктах "б"</text:a> и "<text:a xlink:type="simple" xlink:href="#anchor4383">в" пункта 8</text:a>, <text:a xlink:type="simple" xlink:href="#anchor430111">подпунктах "а"</text:a> и <text:a xlink:type="simple" xlink:href="#anchor430113">"в"</text:a> (за исключением документов, удостоверяющих личность лиц, указанных в качестве членов семьи участника специальной военной операции) <text:a xlink:type="simple" xlink:href="#anchor43011">пункта 11 части 3</text:a> настоящей статьи, гражданин вправе представить самостоятельно.</text:p>
      <text:p text:style-name="s22header">Информация об изменениях:</text:p>
      <text:p text:style-name="s22"><text:bookmark text:name="anchor46"/>Часть 6 изменена с 17 февраля 2026 г. - <text:a xlink:type="simple" xlink:href="https://internet.garant.ru/document/redirect/413585096/125">Закон</text:a> Новгородской области от 3 февраля 2026 г. N 821-ОЗ</text:p>
      <text:p text:style-name="s22">Изменения <text:a xlink:type="simple" xlink:href="https://internet.garant.ru/document/redirect/413585096/22">действуют</text:a> до 31 декабря 2028 г.</text:p>
      <text:p text:style-name="s22"><text:a xlink:type="simple" xlink:href="https://internet.garant.ru/document/redirect/411831169/46">См. предыдущую редакцию</text:a></text:p>
      <text:p text:style-name="s1">6. Документы (их копии или сведения, содержащиеся в них), указанные в <text:a xlink:type="simple" xlink:href="#anchor4311">подпункте "а" пункта 1</text:a>, <text:a xlink:type="simple" xlink:href="#anchor4321">подпунктах "а"</text:a>, <text:a xlink:type="simple" xlink:href="#anchor4322">"б"</text:a>, <text:a xlink:type="simple" xlink:href="#anchor4323">"в"</text:a> (за исключением судебного решения об установлении факта проживания на территории Новгородской области) <text:a xlink:type="simple" xlink:href="#anchor432">пункта 2</text:a>, <text:a xlink:type="simple" xlink:href="#anchor4331">подпунктах "а"</text:a> и <text:a xlink:type="simple" xlink:href="#anchor4333">"в"</text:a> (за исключением судебного решения об установлении факта проживания на территории Новгородской области) <text:a xlink:type="simple" xlink:href="#anchor433">пункта 3</text:a>, <text:a xlink:type="simple" xlink:href="#anchor4341">подпункте "а" пункта 4</text:a>, <text:a xlink:type="simple" xlink:href="#anchor4351">подпункте "а" пункта 5</text:a>, <text:a xlink:type="simple" xlink:href="#anchor4361">подпунктах "а"</text:a>, <text:a xlink:type="simple" xlink:href="#anchor4362">"б"</text:a>, <text:a xlink:type="simple" xlink:href="#anchor4363">"в"</text:a>, <text:a xlink:type="simple" xlink:href="#anchor4364">"г"</text:a>, <text:a xlink:type="simple" xlink:href="#anchor4365">"д" пункта 6</text:a>, <text:a xlink:type="simple" xlink:href="#anchor437">пункте 7</text:a>, <text:a xlink:type="simple" xlink:href="#anchor4382">подпунктах "б"</text:a> и <text:a xlink:type="simple" xlink:href="#anchor4383">"в" пункта 8</text:a>, <text:a xlink:type="simple" xlink:href="#anchor430111">подпунктах "а"</text:a> и <text:a xlink:type="simple" xlink:href="#anchor430113">"в"</text:a> (за исключением документов, удостоверяющих личность лиц, указанных в качестве членов семьи участника специальной военной операции) <text:a xlink:type="simple" xlink:href="#anchor43011">пункта 11 части 3</text:a> настоящей статьи, запрашиваются лесничеством в государственных органах, органах местного самоуправления и подведомственных государственным органам или органам местного самоуправления организациях, в распоряжении которых находятся указанные документы в соответствии с нормативными правовыми актами Российской Федерации, нормативными правовыми актами субъектов Российской Федерации, муниципальными правовыми актами, если гражданин не представил указанные документы самостоятельно.</text:p>
      <text:p text:style-name="s22header">Информация об изменениях:</text:p>
      <text:p text:style-name="s22"><text:bookmark text:name="anchor47"/>Часть 7 изменена с 16 декабря 2023 г. - <text:a xlink:type="simple" xlink:href="https://internet.garant.ru/document/redirect/408135719/154">Закон</text:a> Новгородской области от 4 декабря 2023 г. N 415-ОЗ</text:p>
      <text:p text:style-name="s22"><text:a xlink:type="simple" xlink:href="https://internet.garant.ru/document/redirect/404686061/47">См. предыдущую редакцию</text:a></text:p>
      <text:p text:style-name="s1">7. Документы, указанные в <text:a xlink:type="simple" xlink:href="#anchor4311">подпункте "а" пункта 1</text:a>, <text:a xlink:type="simple" xlink:href="#anchor4321">подпункте "а" пункта 2</text:a>, <text:a xlink:type="simple" xlink:href="#anchor4331">подпункте "а" пункта 3</text:a>, <text:a xlink:type="simple" xlink:href="#anchor4341">подпункте "а" пункта 4</text:a>, <text:a xlink:type="simple" xlink:href="#anchor4351">подпункте "а" пункта 5</text:a>, <text:a xlink:type="simple" xlink:href="#anchor4361">подпункте "а" пункта 6 части 3</text:a> настоящей статьи, представляются гражданином самостоятельно, если указанные документы (их копии или сведения, содержащиеся в них) отсутствуют в Едином государственном реестре недвижимости.</text:p>
      <text:p text:style-name="s1"><text:bookmark text:name="anchor48"/>8. Самостоятельно представляемые гражданином документы представляются в копиях с одновременным предъявлением оригиналов указанных документов (при личном обращении).</text:p>
      <text:p text:style-name="s1"/>
      <text:p text:style-name="s15"><text:bookmark text:name="anchor5"/><text:span text:style-name="s10">Статья 5.</text:span> Порядок рассмотрения заявления о заключении договора купли-продажи лесных насаждений</text:p>
      <text:p text:style-name="s22header">Информация об изменениях:</text:p>
      <text:p text:style-name="s22"><text:bookmark text:name="anchor51"/>Часть 1 изменена с 17 февраля 2026 г. - <text:a xlink:type="simple" xlink:href="https://internet.garant.ru/document/redirect/413585096/13">Закон</text:a> Новгородской области от 3 февраля 2026 г. N 821-ОЗ</text:p>
      <text:p text:style-name="s22"><text:a xlink:type="simple" xlink:href="https://internet.garant.ru/document/redirect/411831169/51">См. предыдущую редакцию</text:a></text:p>
      <text:p text:style-name="s1">1. Заявление о заключении договора купли-продажи лесных насаждений, поданное гражданином с приложением копий документов, рассматривается лесничеством в течение 20 рабочих дней с даты его получения.</text:p>
      <text:p text:style-name="s1">В случае подачи заявления через многофункциональный центр за явление в течение одного дня направляется многофункциональным центром в лесничество.</text:p>
      <text:p text:style-name="s1"><text:bookmark text:name="anchor513"/>По результатам рассмотрения заявления лесничество принимает решение о подготовке проекта договора купли-продажи лесных насаждений либо об отказе в заключении договора купли-продажи лесных насаждений.</text:p>
      <text:p text:style-name="s1"><text:bookmark text:name="anchor514"/>Договор купли-продажи лесных насаждений заключается уполномоченным органом в течение 25 рабочих дней со дня принятия лесничеством решения о подготовке проекта договора купли-продажи лесных насаждений.</text:p>
      <text:p text:style-name="s1"><text:bookmark text:name="anchor515"/>В случае направления гражданину решения об отказе в заключении договора купли-продажи лесных насаждений в связи с отсутствием в указанном гражданином муниципальном округе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 лесничество одновременно направляет гражданину письменное уведомление о возможности подачи заявления о заключении договора купли-продажи лесных насаждений в иное лесничество, имеющее объемы древесины, отведенные для рубки в текущем году лесных участков, предназначенных для заготовки древесины для собственных нужд граждан.</text:p>
      <text:p text:style-name="s1"><text:bookmark text:name="anchor52"/>2. Основаниями для отказа в заключении договора купли-продажи лесных насаждений являются:</text:p>
      <text:p text:style-name="s1"><text:bookmark text:name="anchor521"/>1) отсутствие в заявлении о заключении договора купли-продажи лесных насаждений или наличие не в полном объеме сведений, установленных в <text:a xlink:type="simple" xlink:href="#anchor42">частью 2 статьи 4</text:a> настоящего областного закона;</text:p>
      <text:p text:style-name="s22header">Информация об изменениях:</text:p>
      <text:p text:style-name="s22"><text:bookmark text:name="anchor522"/>Пункт 2 изменен с 11 июня 2024 г- <text:a xlink:type="simple" xlink:href="https://internet.garant.ru/document/redirect/409104190/12">Закон</text:a> Новгородской области от 27 мая 2024 г. N 507-ОЗ</text:p>
      <text:p text:style-name="s22"><text:a xlink:type="simple" xlink:href="https://internet.garant.ru/document/redirect/404687561/522">См. предыдущую редакцию</text:a></text:p>
      <text:p text:style-name="s1">2) отсутствие документов, указанных в <text:a xlink:type="simple" xlink:href="#anchor43">части 3 статьи 4</text:a> настоящего областного закона, за исключением документов, которые могут быть получены в порядке межведомственного информационного взаимодействия;</text:p>
      <text:p text:style-name="s1"><text:bookmark text:name="anchor523"/>3) превышение заявленного объема заготовки древесины по отношению к нормативам заготовки гражданами древесины для собственных нужд, указанных в <text:a xlink:type="simple" xlink:href="#anchor8">статье 8</text:a> настоящего областного закона;</text:p>
      <text:p text:style-name="s22header">Информация об изменениях:</text:p>
      <text:p text:style-name="s22"><text:bookmark text:name="anchor524"/>Пункт 4 изменен с 17 февраля 2026 г. - <text:a xlink:type="simple" xlink:href="https://internet.garant.ru/document/redirect/413585096/13">Закон</text:a> Новгородской области от 3 февраля 2026 г. N 821-ОЗ</text:p>
      <text:p text:style-name="s22"><text:a xlink:type="simple" xlink:href="https://internet.garant.ru/document/redirect/411831169/524">См. предыдущую редакцию</text:a></text:p>
      <text:p text:style-name="s1">4) отсутствие в указанном гражданином муниципальном округе лесных насаждений, достаточных для заготовки заявленного объема древесины, из имеющихся в лесничестве отведенных для рубки в текущем году лесных участков, предназначенных для заготовки древесины для собственных нужд граждан;</text:p>
      <text:p text:style-name="s1"><text:bookmark text:name="anchor525"/>5) наличие в заявлении о заключении договора купли-продажи лесных насаждений цели использования испрашиваемой древесины, не соответствующей <text:a xlink:type="simple" xlink:href="#anchor2">статье 2</text:a> настоящего областного закона;</text:p>
      <text:p text:style-name="s1"><text:bookmark text:name="anchor526"/>6) обращение с заявлением о заключении договора купли-продажи лесных насаждений гражданина, которому ранее отпускалась древесина для собственных нужд, до истечения периодичности предоставления гражданину древесины, установленной <text:a xlink:type="simple" xlink:href="#anchor8">статьей 8</text:a> настоящего областного закона, за исключением случаев, предусмотренных <text:a xlink:type="simple" xlink:href="#anchor436">пунктами 6</text:a> и <text:a xlink:type="simple" xlink:href="#anchor437">7 части 3 статьи 4</text:a> настоящего областного закона;</text:p>
      <text:p text:style-name="s22header">Информация об изменениях:</text:p>
      <text:p text:style-name="s22"><text:bookmark text:name="anchor527"/>Часть 2 дополнена пунктом 7 с 11 июня 2021 г. - <text:a xlink:type="simple" xlink:href="https://internet.garant.ru/document/redirect/400830237/122">Закон</text:a> Новгородской области от 28 мая 2021 г. N 726-ОЗ</text:p>
      <text:p text:style-name="s1">7) наличие сведений, подтверждающих, что утраченное (поврежденное) в результате стихийного бедствия, связанного с опасным природным явлением, жилое помещение не является единственным местом постоянного проживания, и гражданин, члены его семьи имеют на праве собственности иные жилые помещения;</text:p>
      <text:p text:style-name="s22header">Информация об изменениях:</text:p>
      <text:p text:style-name="s22"><text:bookmark text:name="anchor528"/>Часть 2 дополнена пунктом 8 с 11 июня 2021 г. - <text:a xlink:type="simple" xlink:href="https://internet.garant.ru/document/redirect/400830237/122">Закон</text:a> Новгородской области от 28 мая 2021 г. N 726-ОЗ</text:p>
      <text:p text:style-name="s1">8) недостоверность сведений, указанных в заявлении и (или) содержащихся в представленных документах.</text:p>
      <text:p text:style-name="s22header">Информация об изменениях:</text:p>
      <text:p text:style-name="s22"><text:bookmark text:name="anchor529"/>Часть 2 дополнена пунктом 9 с 16 декабря 2023 г. - <text:a xlink:type="simple" xlink:href="https://internet.garant.ru/document/redirect/408135719/162">Закон</text:a> Новгородской области от 4 декабря 2023 г. N 415-ОЗ</text:p>
      <text:p text:style-name="s1">9) нарушение срока подачи заявления о заключении договора купли-продажи лесных насаждений и документов, необходимых для принятия решения о возможности заключения договора купли-продажи лесных насаждений, на определенные уполномоченным органом в предшествующем году на очередной год объемы заготовки гражданами древесины для собственных нужд, установленного <text:a xlink:type="simple" xlink:href="#anchor41">частью 1 статьи 4</text:a> настоящего областного закона.</text:p>
      <text:p text:style-name="s1"/>
      <text:p text:style-name="s1"><text:bookmark text:name="anchor53"/>3. Место заготовки древесины гражданин может выбирать из имеющихся в лесничестве отведенных для рубки лесных участков, предназначенных для заготовки древесины для собственных нужд граждан, с учетом максимальной приближенности лесного участка к населенному пункту его проживания. Гражданин имеет право осмотреть предполагаемое место заготовки древесины, затраты на посещение которого несет за свой счет. Выезд на место заготовки древесины гражданином совместно с работником лесничества, осуществляется на транспорте гражданина.</text:p>
      <text:p text:style-name="s1">Гражданин имеет право отказаться от предварительного осмотра лесного участка, предполагаемого для заготовки древесины, указав это в заявлении о заключении договора купли-продажи лесных насаждений.</text:p>
      <text:p text:style-name="s1">Для заготовки древесины для целей отопления используются в первую очередь лесные насаждения, которые требуют рубки по их состоянию (поврежденные пожарами, ветром, снегом, вредными организмами и в результате других негативных воздействий), а также расположенные на лесных участках, имеющих недорубы прошлых лет, лесные насаждения, вышедшие из подсочки, перестойные лесные насаждения в соответствии с правилами заготовки древесины.</text:p>
      <text:p text:style-name="s1"/>
      <text:p text:style-name="s15"><text:bookmark text:name="anchor6"/><text:span text:style-name="s10">Статья 6.</text:span> Порядок формирования годовых объемов заготовки гражданами древесины для собственных нужд</text:p>
      <text:p text:style-name="s22header">Информация об изменениях:</text:p>
      <text:p text:style-name="s22"><text:bookmark text:name="anchor61"/>Часть 1 изменена с 16 декабря 2023 г. - <text:a xlink:type="simple" xlink:href="https://internet.garant.ru/document/redirect/408135719/171">Закон</text:a> Новгородской области от 4 декабря 2023 г. N 415-ОЗ</text:p>
      <text:p text:style-name="s22"><text:a xlink:type="simple" xlink:href="https://internet.garant.ru/document/redirect/404686061/61">См. предыдущую редакцию</text:a></text:p>
      <text:p text:style-name="s1">1. Ежегодный допустимый объем изъятия древесины определяется исходя из ежегодной расчетной лесосеки, установленной в лесохозяйственном регламенте лесничества при рубке поврежденных и погибших лесных насаждений, спелых и перестойных лесных насаждений, за исключением:</text:p>
      <text:p text:style-name="s1">размеров установленного ежегодного отпуска древесины на корню на лесных участках, переданных в аренду;</text:p>
      <text:p text:style-name="s1">лесных насаждений, переданных для заготовки древесины по договорам купли-продажи лесных насаждений;</text:p>
      <text:p text:style-name="s1">лесных участков, передача которых третьим лицам в аренду, а также продажа третьим лицам лесных насаждений на указанных лесных участках не допускается в соответствии с <text:a xlink:type="simple" xlink:href="https://internet.garant.ru/document/redirect/71888832/6">пунктом 6</text:a> Правил утверждения перечня приоритетных инвестиционных проектов в целях развития лесного комплекса, включения в данный перечень и исключения из него таких инвестиционных проектов, утвержденных <text:a xlink:type="simple" xlink:href="https://internet.garant.ru/document/redirect/71888832/0">постановлением</text:a> Правительства Российской Федерации от 23 февраля 2018 года N 190.</text:p>
      <text:p text:style-name="s22header">Информация об изменениях:</text:p>
      <text:p text:style-name="s22"><text:bookmark text:name="anchor62"/>Часть 2 изменена с 16 декабря 2023 г. - <text:a xlink:type="simple" xlink:href="https://internet.garant.ru/document/redirect/408135719/171">Закон</text:a> Новгородской области от 4 декабря 2023 г. N 415-ОЗ</text:p>
      <text:p text:style-name="s22"><text:a xlink:type="simple" xlink:href="https://internet.garant.ru/document/redirect/404686061/62">См. предыдущую редакцию</text:a></text:p>
      <text:p text:style-name="s1">2. Уполномоченный орган ежегодно в срок до 1 октября года, предшествующего рубке, определяет объемы заготовки гражданами древесины для собственных нужд на очередной год в соответствии с требованиями <text:a xlink:type="simple" xlink:href="#anchor61">части 1</text:a> настоящей статьи и обеспечивает выполнение работ по отводу лесосечного фонда.</text:p>
      <text:p text:style-name="s22header">Информация об изменениях:</text:p>
      <text:p text:style-name="s22"><text:bookmark text:name="anchor63"/>Часть 3 изменена с 17 февраля 2026 г. - <text:a xlink:type="simple" xlink:href="https://internet.garant.ru/document/redirect/413585096/14">Закон</text:a> Новгородской области от 3 февраля 2026 г. N 821-ОЗ</text:p>
      <text:p text:style-name="s22"><text:a xlink:type="simple" xlink:href="https://internet.garant.ru/document/redirect/411831169/63">См. предыдущую редакцию</text:a></text:p>
      <text:p text:style-name="s1">3. Объемы заготовки гражданами древесины для собственных нужд на очередной год по лесничествам утверждаются уполномоченным органом и доводятся до органов местного самоуправления муниципальных округов и городского округа Новгородской области.</text:p>
      <text:p text:style-name="s22header">Информация об изменениях:</text:p>
      <text:p text:style-name="s22"><text:bookmark text:name="anchor64"/>Статья 6 дополнена частью 4 с 16 декабря 2023 г. - <text:a xlink:type="simple" xlink:href="https://internet.garant.ru/document/redirect/408135719/172">Закон</text:a> Новгородской области от 4 декабря 2023 г. N 415-ОЗ</text:p>
      <text:p text:style-name="s1">4. Уполномоченный орган ежемесячно, не позднее 5 числа месяца, следующего за отчетным, размещает на официальном сайте уполномоченного органа в информационно-телекоммуникационной сети "Интернет" информацию о наличии объемов древесины, из имеющихся в лесничествах, отведенных для рубки в текущем году лесных участков, предназначенных для заготовки древесины для собственных нужд граждан.</text:p>
      <text:p text:style-name="s1"/>
      <text:h text:outline-level="1" text:style-name="s3"><text:bookmark text:name="anchor300"/>Глава 3. Порядок и нормативы заготовки гражданами древесины для собственных нужд, ставки платы для граждан по договору купли-продажи лесных насаждений</text:h>
      <text:p text:style-name="s1"/>
      <text:p text:style-name="s15"><text:bookmark text:name="anchor7"/><text:span text:style-name="s10">Статья 7.</text:span> Порядок заготовки гражданами древесины для собственных нужд</text:p>
      <text:p text:style-name="s1"><text:bookmark text:name="anchor71"/>1. Заготовка гражданами древесины для собственных нужд ведется в границах лесного участка, указанного в договоре купли-продажи лесных насаждений.</text:p>
      <text:p text:style-name="s1"><text:bookmark text:name="anchor72"/>2. При заготовке древесины для собственных нужд граждане обязаны:</text:p>
      <text:p text:style-name="s1"><text:bookmark text:name="anchor721"/>1) сохранять деревья, не подлежащие рубке, имеющийся подрост хозяйственно-ценных пород;</text:p>
      <text:p text:style-name="s1"><text:bookmark text:name="anchor722"/>2) производить очистку мест рубки от порубочных остатков;</text:p>
      <text:p text:style-name="s1"><text:bookmark text:name="anchor723"/>3) не допускать повреждения деревьев, не подлежащих рубке;</text:p>
      <text:p text:style-name="s1"><text:bookmark text:name="anchor724"/>4) не оставлять в местах рубок недопиленных, зависших в процессе валки деревьев;</text:p>
      <text:p text:style-name="s1"><text:bookmark text:name="anchor725"/>5) при заготовке древесины в летний период не допускать ее хранения в местах рубки без специальной защиты или окорки более 30 дней;</text:p>
      <text:p text:style-name="s1"><text:bookmark text:name="anchor726"/>6) сохранять лесохозяйственные знаки (квартальные, деляночные столбы и другие знаки);</text:p>
      <text:p text:style-name="s1"><text:bookmark text:name="anchor727"/>7) не допускать оставление пней высотой более одной трети диаметра среза, захламление имеющихся водотоков, мелиоративных канав.</text:p>
      <text:p text:style-name="s1">При заготовке древесины для собственных нужд граждане обязаны соблюдать действующее <text:a xlink:type="simple" xlink:href="https://internet.garant.ru/document/redirect/12150845/0">лесное законодательство</text:a>.</text:p>
      <text:p text:style-name="s1">Древесина, заготовленная гражданами для собственных нужд, не может отчуждаться или переходить от одного лица к другому иными способами.</text:p>
      <text:p text:style-name="s1"><text:bookmark text:name="anchor73"/>3. Контроль за целевым использованием гражданами древесины, заготовленной для собственных нужд, осуществляется лесничеством.</text:p>
      <text:p text:style-name="s1">Порядок осуществления контроля за целевым использованием гражданами древесины, заготовленной для собственных нужд, устанавливается Правительством Новгородской области.</text:p>
      <text:p text:style-name="s1"/>
      <text:p text:style-name="s15"><text:bookmark text:name="anchor8"/><text:span text:style-name="s10">Статья 8.</text:span> Нормативы заготовки гражданами древесины для собственных нужд</text:p>
      <text:p text:style-name="s22header">Информация об изменениях:</text:p>
      <text:p text:style-name="s22"><text:bookmark text:name="anchor81"/>Часть 1 изменена с 1 января 2019 г. - <text:a xlink:type="simple" xlink:href="https://internet.garant.ru/document/redirect/45025690/140">Закон</text:a> Новгородской области от 29 октября 2018 г. N 318-ОЗ</text:p>
      <text:p text:style-name="s22"><text:a xlink:type="simple" xlink:href="https://internet.garant.ru/document/redirect/16590806/81">См. предыдущую редакцию</text:a></text:p>
      <text:p text:style-name="s1">1. Гражданам для собственных нужд устанавливаются следующие нормативы заготовки древесины:</text:p>
      <text:p text:style-name="s1"><text:bookmark text:name="anchor10001"/>1) для целей отопления - до 20 куб. м один раз в календарном году на домовладение;</text:p>
      <text:p text:style-name="s22header">Информация об изменениях:</text:p>
      <text:p text:style-name="s22"><text:bookmark text:name="anchor10002"/>Пункт 2 изменен с 16 декабря 2023 г. - <text:a xlink:type="simple" xlink:href="https://internet.garant.ru/document/redirect/408135719/181">Закон</text:a> Новгородской области от 4 декабря 2023 г. N 415-ОЗ</text:p>
      <text:p text:style-name="s22"><text:a xlink:type="simple" xlink:href="https://internet.garant.ru/document/redirect/404686061/10002">См. предыдущую редакцию</text:a></text:p>
      <text:p text:style-name="s1">2) для целей возведения строений:</text:p>
      <text:p text:style-name="s22header">Информация об изменениях:</text:p>
      <text:p text:style-name="s22"><text:bookmark text:name="anchor10021"/>Подпункт "а" изменен с 17 февраля 2026 г. - <text:a xlink:type="simple" xlink:href="https://internet.garant.ru/document/redirect/413585096/15">Закон</text:a> Новгородской области от 3 февраля 2026 г. N 821-ОЗ</text:p>
      <text:p text:style-name="s22">Изменения <text:a xlink:type="simple" xlink:href="https://internet.garant.ru/document/redirect/413585096/22">действуют</text:a> до 31 декабря 2028 г.</text:p>
      <text:p text:style-name="s22"><text:a xlink:type="simple" xlink:href="https://internet.garant.ru/document/redirect/411831169/10021">См. предыдущую редакцию</text:a></text:p>
      <text:p text:style-name="s1">а) строительство жилого дома, жилого строения на земельном участке, предоставленном для ведения личного подсобного хозяйства, индивидуального жилищного строительства, для садоводства или огородничества для собственных нужд:</text:p>
      <text:p text:style-name="s1">до 100 куб. м однократно на семью (супругов, родителей, несовершеннолетних детей (усыновителей и усыновленных), совместно проживающих) или одиноко проживающего гражданина;</text:p>
      <text:p text:style-name="s1">до 200 куб. м однократно на многодетную семью;</text:p>
      <text:p text:style-name="s1"><text:bookmark text:name="anchor100213"/>до 200 куб. м на семью (супругов, родителей (усыновителей), несовершеннолетних детей (в том числе усыновленных) совместно проживающих) или одиноко проживающего гражданина, у которых в результате стихийного бедствия, связанного с опасным природным явлением, утрачено (повреждено) жилое помещение;</text:p>
      <text:p text:style-name="s1"><text:bookmark text:name="anchor10214"/>до 200 куб. м однократно на семью гражданина, являющегося специалистом государственного учреждения (супругов, родителей, несовершеннолетних детей (усыновителей и усыновленных), совместно проживающих) или одиноко проживающего гражданина, являющегося специалистом государственного учреждения;</text:p>
      <text:p text:style-name="s1"><text:bookmark text:name="anchor10215"/>до 200 куб. м однократно на семью участника специальной военной операции, семью погибшего (умершего) участника специальной военной операции или одиноко проживающего участника специальной военной операции;</text:p>
      <text:p text:style-name="s1"><text:bookmark text:name="anchor10022"/>б) строительство нежилых строений и сооружений вспомогательного назначения на земельном участке, предоставленном для ведения личного подсобного хозяйства, индивидуального жилищного строительства, садоводства или огородничества для собственных нужд - до 30 куб. м однократно на семью (супругов, родителей, несовершеннолетних детей (усыновителей и усыновленных), совместно проживающих) или одиноко проживающего гражданина;</text:p>
      <text:p text:style-name="s1"><text:bookmark text:name="anchor10023"/>Лесные насаждения, которые предоставляются для целей возведения строений, могут относиться к смешанному составу древесных пород без преобладания хвойного или твердолиственного хозяйства;</text:p>
      <text:p text:style-name="s1"/>
      <text:p text:style-name="s22header">Информация об изменениях:</text:p>
      <text:p text:style-name="s22"><text:bookmark text:name="anchor10003"/>Пункт 3 изменен с 16 декабря 2023 г. - <text:a xlink:type="simple" xlink:href="https://internet.garant.ru/document/redirect/408135719/182">Закон</text:a> Новгородской областной от 4 декабря 2023 г. N 415-ОЗ</text:p>
      <text:p text:style-name="s22"><text:a xlink:type="simple" xlink:href="https://internet.garant.ru/document/redirect/404686061/10003">См. предыдущую редакцию</text:a></text:p>
      <text:p text:style-name="s1">3) для иных собственных нужд:</text:p>
      <text:p text:style-name="s1">а) ремонт и (или) реконструкция жилого помещения, жилого и нежилого строения, сооружения вспомогательного назначения - до 20 куб. м один раз в 5 лет на семью (супругов, родителей, несовершеннолетних детей (усыновителей и усыновленных), совместно проживающих) или одиноко проживающего гражданина;</text:p>
      <text:p text:style-name="s1">б) иные хозяйственные потребности - до 5 куб. м один раз в 5 лет на семью (супругов, родителей, несовершеннолетних детей (усыновителей и усыновленных), совместно проживающих) или одиноко проживающего гражданина.</text:p>
      <text:p text:style-name="s1"><text:bookmark text:name="anchor82"/>2. Гражданам, которым ранее отпускалась древесина для собственных нужд, право заготовки древесины предоставляется вновь с учетом периодичности, установленной <text:a xlink:type="simple" xlink:href="#anchor81">частью 1</text:a> настоящей статьи.</text:p>
      <text:p text:style-name="s22header">Информация об изменениях:</text:p>
      <text:p text:style-name="s22"><text:bookmark text:name="anchor83"/>Часть 3 изменена с 10 января 2023 г. - <text:a xlink:type="simple" xlink:href="https://internet.garant.ru/document/redirect/406062423/141">Закон</text:a> Новгородской области от 30 декабря 2022 г. N 260-ОЗ</text:p>
      <text:p text:style-name="s22"><text:a xlink:type="simple" xlink:href="https://internet.garant.ru/document/redirect/16697399/83">См. предыдущую редакцию</text:a></text:p>
      <text:p text:style-name="s1">3. Граждане, у которых в результате пожара утрачено (повреждено) жилое помещение, являющееся для них единственным местом постоянного проживания, и если они и члены их семей не имеют на праве собственности иных жилых помещений, при наличии подтверждающих документов, предусмотренных в <text:a xlink:type="simple" xlink:href="#anchor436">пунктах 6</text:a> и <text:a xlink:type="simple" xlink:href="#anchor437">7 части 3 статьи 4</text:a> настоящего областного закона, имеют право заготовки древесины для собственных нужд без учета периодичности, установленной <text:a xlink:type="simple" xlink:href="#anchor81">частью 1</text:a> настоящей статьи.</text:p>
      <text:p text:style-name="s22header">Информация об изменениях:</text:p>
      <text:p text:style-name="s22"><text:bookmark text:name="anchor84"/>Часть 4 изменена с 10 января 2023 г. - <text:a xlink:type="simple" xlink:href="https://internet.garant.ru/document/redirect/406062423/142">Закон</text:a> Новгородской области от 30 декабря 2022 г. N 260-ОЗ</text:p>
      <text:p text:style-name="s22"><text:a xlink:type="simple" xlink:href="https://internet.garant.ru/document/redirect/16697399/84">См. предыдущую редакцию</text:a></text:p>
      <text:p text:style-name="s1">4. Заявления о заключении договора купли-продажи лесных насаждений граждан, у которых в результате пожара утрачено (повреждено) жилое помещение, являющееся их местом постоянного проживания, при наличии у них и членов их семей на праве собственности иных жилых помещений, рассматриваются с учетом периодичности, установленной <text:a xlink:type="simple" xlink:href="#anchor81">частью 1</text:a> настоящей статьи.</text:p>
      <text:p text:style-name="s1">Ставки платы для граждан по договору купли-продажи лесных насаждений исчисляются в этом случае без применения корректирующих коэффициентов, установленных настоящим областным законом.</text:p>
      <text:p text:style-name="s1"/>
      <text:p text:style-name="s15"><text:bookmark text:name="anchor9"/><text:span text:style-name="s10">Статья 9.</text:span> Ставки платы для граждан по договору купли-продажи лесных насаждений</text:p>
      <text:p text:style-name="s22header">Информация об изменениях:</text:p>
      <text:p text:style-name="s22"><text:bookmark text:name="anchor91"/>Часть 1 изменена с 16 декабря 2023 г. - <text:a xlink:type="simple" xlink:href="https://internet.garant.ru/document/redirect/408135719/191">Закон</text:a> Новгородской области от 4 декабря 2023 г. N 415-ОЗ</text:p>
      <text:p text:style-name="s22"><text:a xlink:type="simple" xlink:href="https://internet.garant.ru/document/redirect/404686061/91">См. предыдущую редакцию</text:a></text:p>
      <text:p text:style-name="s1">1. Плата по договору купли-продажи лесных насаждений определяется по ставкам согласно <text:a xlink:type="simple" xlink:href="#anchor10000">приложению 2</text:a> к настоящему областному закону, за исключением случаев применения корректирующих коэффициентов, установленных <text:a xlink:type="simple" xlink:href="#anchor92">частями 2</text:a> и <text:a xlink:type="simple" xlink:href="#anchor93">3</text:a> настоящей статьи.</text:p>
      <text:p text:style-name="s22header">Информация об изменениях:</text:p>
      <text:p text:style-name="s22"><text:bookmark text:name="anchor92"/>Часть 2 изменена с 16 декабря 2023 г. - <text:a xlink:type="simple" xlink:href="https://internet.garant.ru/document/redirect/408135719/192">Закон</text:a> Новгородской области от 4 декабря 2023 г. N 415-ОЗ</text:p>
      <text:p text:style-name="s22"><text:a xlink:type="simple" xlink:href="https://internet.garant.ru/document/redirect/404686061/92">См. предыдущую редакцию</text:a></text:p>
      <text:p text:style-name="s1">2. При определении платы по договору купли-продажи лесных насаждений в порядке проведения вырубки погибших и поврежденных лесных насаждений, очистки лесов от захламления, загрязнения и иного негативного воздействия к ставкам платы, установленным <text:a xlink:type="simple" xlink:href="#anchor10000">приложением 2</text:a> к настоящему областному закону, применяются корректирующие коэффициенты:</text:p>
      <text:p text:style-name="s1">0,7 - при снижении запаса деловой древесины на корню на 30 процентов;</text:p>
      <text:p text:style-name="s1">0,5 - при снижении запаса деловой древесины на корню на 31 - 50 процентов;</text:p>
      <text:p text:style-name="s1">0,3 - при снижении запаса деловой древесины на корню свыше 50 процентов.</text:p>
      <text:p text:style-name="s22header">Информация об изменениях:</text:p>
      <text:p text:style-name="s22"><text:bookmark text:name="anchor93"/>Часть 3 изменена с 16 декабря 2023 г. - <text:a xlink:type="simple" xlink:href="https://internet.garant.ru/document/redirect/408135719/193">Закон</text:a> Новгородской области от 4 декабря 2023 г. N 415-ОЗ</text:p>
      <text:p text:style-name="s22"><text:a xlink:type="simple" xlink:href="https://internet.garant.ru/document/redirect/404686061/93">См. предыдущую редакцию</text:a></text:p>
      <text:p text:style-name="s1">3. Корректирующий коэффициент 0,1 к ставкам платы, установленным <text:a xlink:type="simple" xlink:href="#anchor10000">приложением 2</text:a> к настоящему областному закону, применяется при определении платы по договору купли-продажи лесных насаждений за древесину, заготавливаемую в целях возведения строений, следующими категориями граждан:</text:p>
      <text:p text:style-name="s1"><text:bookmark text:name="anchor931"/>1) гражданам, у которых в результате пожара или стихийного бедствия утрачено (повреждено) жилое помещение, если такое жилое помещение является для них единственным местом постоянного проживания, и если они и члены их семей не имеют на праве собственности иных жилых помещений, - при наличии подтверждающих документов, указанных в <text:a xlink:type="simple" xlink:href="#anchor436">пунктах 6</text:a> и <text:a xlink:type="simple" xlink:href="#anchor437">7 части 3 статьи 4</text:a> настоящего областного закона;</text:p>
      <text:p text:style-name="s1"><text:bookmark text:name="anchor932"/>2) гражданам, являющимся членами многодетной семьи, - при наличии подтверждающих документов, указанных в <text:a xlink:type="simple" xlink:href="#anchor438">пункте 8 части 3 статьи 4</text:a> настоящего областного закона;</text:p>
      <text:p text:style-name="s22header">Информация об изменениях:</text:p>
      <text:p text:style-name="s22"><text:bookmark text:name="anchor933"/>Пункт 3 изменен с 8 сентября 2024 г. - <text:a xlink:type="simple" xlink:href="https://internet.garant.ru/document/redirect/409586063/13">Закон</text:a> Новгородской области от 26 августа 2024 г. N 547-ОЗ</text:p>
      <text:p text:style-name="s22"><text:a xlink:type="simple" xlink:href="https://internet.garant.ru/document/redirect/404688225/933">См. предыдущую редакцию</text:a></text:p>
      <text:p text:style-name="s1">3) гражданам, являющимся молодыми специалистами, специалистами государственных учреждений, - при наличии копий диплома об окончании образовательной организации, трудового договора, трудовой книжки, заверенных работодателем, и (или) сведений о трудовой деятельности, оформленных в установленном законодательством порядке, копии паспорта или иного документа, удостоверяющего личность гражданина, с предъявлением оригинала;</text:p>
      <text:p text:style-name="s22header">Информация об изменениях:</text:p>
      <text:p text:style-name="s22"><text:bookmark text:name="anchor934"/>Пункт 4 изменен с 10 января 2023 г. - <text:a xlink:type="simple" xlink:href="https://internet.garant.ru/document/redirect/406062423/151">Закон</text:a> Новгородской области от 30 декабря 2022 г. N 260-ОЗ</text:p>
      <text:p text:style-name="s22"><text:a xlink:type="simple" xlink:href="https://internet.garant.ru/document/redirect/16697399/934">См. предыдущую редакцию</text:a></text:p>
      <text:p text:style-name="s1">4) гражданам, проживающим в жилом помещении, которое в установленном порядке признано непригодным для проживания, либо в жилом помещении в многоквартирном доме, который в установленном порядке признан аварийным и подлежащим сносу или реконструкции, - при наличии решения о признании жилого помещения непригодным для проживания либо о признании многоквартирного дома аварийным и подлежащим сносу или реконструкции, принятого в порядке, утверждаемом Правительством Российской Федерации.</text:p>
      <text:p text:style-name="s22header">Информация об изменениях:</text:p>
      <text:p text:style-name="s22"><text:bookmark text:name="anchor935"/>Часть 3 дополнена пунктом 5 с 17 февраля 2026 г. - <text:a xlink:type="simple" xlink:href="https://internet.garant.ru/document/redirect/413585096/161">Закон</text:a> Новгородской области от 3 февраля 2026 г. N 821-ОЗ</text:p>
      <text:p text:style-name="s22">Изменения <text:a xlink:type="simple" xlink:href="https://internet.garant.ru/document/redirect/413585096/22">действуют</text:a> до 31 декабря 2028 г.</text:p>
      <text:p text:style-name="s1">5) участникам специальной военной операции, членам их семей, а также членам семей погибших (умерших) участников специальной военной операции - при наличии подтверждающих документов, указанных в <text:a xlink:type="simple" xlink:href="#anchor43011">пункте 11 части 3 статьи 4</text:a> настоящего областного закона.</text:p>
      <text:p text:style-name="s1"/>
      <text:p text:style-name="s22header">Информация об изменениях:</text:p>
      <text:p text:style-name="s22"><text:bookmark text:name="anchor94"/>Часть 4 изменена с 17 февраля 2026 г. - <text:a xlink:type="simple" xlink:href="https://internet.garant.ru/document/redirect/413585096/162">Закон</text:a> Новгородской области от 3 февраля 2026 г. N 821-ОЗ</text:p>
      <text:p text:style-name="s22"><text:a xlink:type="simple" xlink:href="https://internet.garant.ru/document/redirect/411831169/94">См. предыдущую редакцию</text:a></text:p>
      <text:p text:style-name="s1">4. Документы, подтверждающие право гражданина на применение корректирующего коэффициента 0,1 к ставкам платы, установленным <text:a xlink:type="simple" xlink:href="#anchor10000">приложением 2</text:a> к настоящему областному закону, указанные в <text:a xlink:type="simple" xlink:href="#anchor931">пунктах 1-5 части 3</text:a> настоящей статьи, предоставляются гражданином одновременно с заявлением о заключении договора купли-продажи лесных насаждений с учетом требований <text:a xlink:type="simple" xlink:href="#anchor45">частей 5-8 статьи 4</text:a> настоящего областного закона.</text:p>
      <text:p text:style-name="s1"><text:bookmark text:name="anchor942"/>В случае, если сведения о трудовой деятельности за периоды после 1 января 2020 года не представлены гражданином по собственной инициативе, они должны быть получены лесничеством по межведомственному запросу в рамках межведомственного информационного взаимодействия.</text:p>
      <text:p text:style-name="s1"/>
      <text:h text:outline-level="1" text:style-name="s3"><text:bookmark text:name="anchor400"/>Глава 4. Заключительные положения</text:h>
      <text:p text:style-name="s1"/>
      <text:p text:style-name="s15"><text:bookmark text:name="anchor10"/><text:span text:style-name="s10">Статья 10.</text:span> Признание утратившими силу областных законов</text:p>
      <text:p text:style-name="s1">Со дня вступления в силу настоящего областного закона признать утратившими силу:</text:p>
      <text:p text:style-name="s1"><text:bookmark text:name="anchor101"/>1) областной <text:a xlink:type="simple" xlink:href="https://internet.garant.ru/document/redirect/16546413/0">закон</text:a> от 23.12.2010 N 882-ОЗ "О заготовке гражданами древесины для собственных нужд" (газета "Новгородские ведомости" от 30.12.2010);</text:p>
      <text:p text:style-name="s1"><text:bookmark text:name="anchor102"/>2) областной <text:a xlink:type="simple" xlink:href="https://internet.garant.ru/document/redirect/16547238/0">закон</text:a> от 01.04.2011 N 966-ОЗ "О внесении изменений в областной закон "О заготовке гражданами древесины для собственных нужд" (газета "Новгородские ведомости" от 06.04.2011);</text:p>
      <text:p text:style-name="s1"><text:bookmark text:name="anchor103"/>3) областной <text:a xlink:type="simple" xlink:href="https://internet.garant.ru/document/redirect/16549827/0">закон</text:a> от 01.03.2012 N 32-ОЗ "О внесении изменений в областной закон "О заготовке гражданами древесины для собственных нужд" (газета "Новгородские ведомости" от 07.03.2012);</text:p>
      <text:p text:style-name="s1"><text:bookmark text:name="anchor104"/>4) областной <text:a xlink:type="simple" xlink:href="https://internet.garant.ru/document/redirect/16562605/0">закон</text:a> от 11.02.2013 N 202-ОЗ "О внесении изменения в статью 8 областного закона "О заготовке гражданами древесины для собственных нужд" (газета "Новгородские ведомости" от 13.02.2013);</text:p>
      <text:p text:style-name="s1"><text:bookmark text:name="anchor105"/>5) областной <text:a xlink:type="simple" xlink:href="https://internet.garant.ru/document/redirect/16564644/0">закон</text:a> от 02.10.2013 N 335-ОЗ "О внесении изменений в статьи 4 и 9 областного закона "О заготовке гражданами древесины для собственных нужд" (газета "Новгородские ведомости" от 07.10.2013);</text:p>
      <text:p text:style-name="s1"><text:bookmark text:name="anchor106"/>6) областной <text:a xlink:type="simple" xlink:href="https://internet.garant.ru/document/redirect/16501505/0">закон</text:a> от 31.03.2014 N 516-ОЗ "О внесении изменений в областной закон "О заготовке гражданами древесины для собственных нужд" (газета "Новгородские ведомости" от 02.04.2014);</text:p>
      <text:p text:style-name="s1"><text:bookmark text:name="anchor107"/>7) областной <text:a xlink:type="simple" xlink:href="https://internet.garant.ru/document/redirect/16522215/0">закон</text:a> от 30.06.2014 N 587-ОЗ "О внесении изменений в статью 5 областного закона "О заготовке гражданами древесины для собственных нужд" (газета "Новгородские ведомости" от 04.07.2014);</text:p>
      <text:p text:style-name="s1"><text:bookmark text:name="anchor108"/>8) областной <text:a xlink:type="simple" xlink:href="https://internet.garant.ru/document/redirect/16556949/0">закон</text:a> от 29.06.2015 N 785-ОЗ "О внесении изменений в статью 7 областного закона "О заготовке гражданами древесины для собственных нужд" (газета "Новгородские ведомости" от 03.07.2015);</text:p>
      <text:p text:style-name="s1"><text:bookmark text:name="anchor109"/>9) областной <text:a xlink:type="simple" xlink:href="https://internet.garant.ru/document/redirect/16543050/0">закон</text:a> от 31.08.2015 N 804-ОЗ "О внесении изменений в областной закон "О заготовке гражданами древесины для собственных нужд" (газета "Новгородские ведомости" от 04.09.2015);</text:p>
      <text:p text:style-name="s1"><text:bookmark text:name="anchor110"/>10) областной <text:a xlink:type="simple" xlink:href="https://internet.garant.ru/document/redirect/16557832/0">закон</text:a> от 30.10.2015 N 861-ОЗ "О внесении изменений в областной закон "О заготовке гражданами древесины для собственных нужд" (газета "Новгородские ведомости" от 06.11.2015);</text:p>
      <text:p text:style-name="s1"><text:bookmark text:name="anchor111"/>11) областной <text:a xlink:type="simple" xlink:href="https://internet.garant.ru/document/redirect/45007228/0">закон</text:a> от 25.11.2016 N 21-ОЗ "О внесении изменений в статьи 4 и 41 областного закона "О заготовке гражданами древесины для собственных нужд" (газета "Новгородские ведомости" от 30.11.2016);</text:p>
      <text:p text:style-name="s1"><text:bookmark text:name="anchor112"/>12) областной <text:a xlink:type="simple" xlink:href="https://internet.garant.ru/document/redirect/16534088/0">закон</text:a> от 16.05.2007 N 100-ОЗ "О ставках платы для граждан по договору купли-продажи лесных насаждений для собственных нужд" (газета "Новгородские ведомости" от 26.05.2007);</text:p>
      <text:p text:style-name="s1"><text:bookmark text:name="anchor113"/>13) областной <text:a xlink:type="simple" xlink:href="https://internet.garant.ru/document/redirect/16543344/0">закон</text:a> от 02.11.2009 N 619-ОЗ "О внесении изменения в статью 2 областного закона "О ставках платы для граждан по договору купли-продажи лесных насаждений для собственных нужд" (газета "Новгородские ведомости" от 11.11.2009);</text:p>
      <text:p text:style-name="s1"><text:bookmark text:name="anchor114"/>14) областной <text:a xlink:type="simple" xlink:href="https://internet.garant.ru/document/redirect/16564858/0">закон</text:a> от 31.10.2013 N 371-ОЗ "О внесении изменения в областной закон "О ставках платы для граждан по договору купли-продажи лесных насаждений для собственных нужд" (газета "Новгородские ведомости" от 05.11.2013);</text:p>
      <text:p text:style-name="s1"><text:bookmark text:name="anchor115"/>15) областной <text:a xlink:type="simple" xlink:href="https://internet.garant.ru/document/redirect/16501387/0">закон</text:a> от 03.03.2014 N 485-ОЗ "О внесении изменений в статью 1 областного закона "О ставках платы для граждан по договору купли-продажи лесных насаждений для собственных нужд" (газета "Новгородские ведомости" от 06.03.2014).</text:p>
      <text:p text:style-name="s1"/>
      <text:p text:style-name="s15"><text:bookmark text:name="anchor1100"/><text:span text:style-name="s10">Статья 11.</text:span> Вступление в силу настоящего областного закона</text:p>
      <text:p text:style-name="s1"><text:bookmark text:name="anchor1101"/>1. Настоящий областной закон вступает в силу с 1 января 2018 года.</text:p>
      <text:p text:style-name="s1"><text:bookmark text:name="anchor1102"/>2. Положения настоящего областного закона распространяются на граждан, до вступления настоящего областного закона в силу не реализовывавших право на заготовку древесины для собственных нужд для целей возведения строений и иных собственных нужд.</text:p>
      <text:p text:style-name="s22header">Информация об изменениях:</text:p>
      <text:p text:style-name="s22"><text:bookmark text:name="anchor1103"/>Статья 11 дополнена частью 3 с 13 октября 2018 г. - <text:a xlink:type="simple" xlink:href="https://internet.garant.ru/document/redirect/45024882/1">Закон</text:a> Новгородской области от 1 октября 2018 г. N 293-ОЗ</text:p>
      <text:p text:style-name="s22">Изменения <text:a xlink:type="simple" xlink:href="https://internet.garant.ru/document/redirect/45024882/22">распространяются</text:a> на правоотношения, возникшие с 1 января 2018 г.</text:p>
      <text:p text:style-name="s1">3. Многодетная семья, семья, которой присвоен статус многодетной семьи после 1 января 2018 года, реализовавшие свое право на заготовку древесины для собственных нужд для строительства жилого дома, жилого строения до 1 января 2018 года, могут воспользоваться правом на дополнительную заготовку древесины для собственных нужд для строительства жилого дома, жилого строения в объеме до 100 куб. м в Порядке, установленном настоящим областным законом.</text:p>
      <text:p text:style-name="s1"/>
      <table:table table:name="10204" table:style-name="10204">
        <table:table-column table:style-name="6803"/>
        <table:table-column table:style-name="3401"/>
        <table:table-row>
          <table:table-cell>
            <text:p text:style-name="s16_fi0">Губернатор Новгородской области</text:p>
          </table:table-cell>
          <table:table-cell>
            <text:p text:style-name="s1_right_fi0">А.С. Никитин</text:p>
          </table:table-cell>
        </table:table-row>
      </table:table>
      <text:p text:style-name="s1"/>
      <text:p text:style-name="s16_fi0">Великий Новгород</text:p>
      <text:p text:style-name="s16_fi0">27 ноября 2017 года</text:p>
      <text:p text:style-name="s16_fi0">N 184-ОЗ</text:p>
      <text:p text:style-name="s1"/>
      <text:p text:style-name="s22header">Информация об изменениях:</text:p>
      <text:p text:style-name="s22"><text:bookmark text:name="anchor1000"/>Закон дополнен приложением 1 с 16 декабря 2023 г. - <text:a xlink:type="simple" xlink:href="https://internet.garant.ru/document/redirect/408135719/110">Закон</text:a> Новгородской области от 4 декабря 2023 г. N 415-ОЗ</text:p>
      <text:p text:style-name="s37">Приложение 1
к областному <text:a xlink:type="simple" xlink:href="#anchor0">закону</text:a>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
(с изменениями от 4 декабря 2023 г.)</text:p>
      <text:p text:style-name="s1"/>
      <text:p text:style-name="s2_preformatted11"><text:s text:c="28"/><text:span text:style-name="s10">Сведения</text:span></text:p>
      <text:p text:style-name="s2_preformatted11"><text:span text:style-name="s10"><text:s text:c="24"/>о составе семьи</text:span></text:p>
      <text:p text:style-name="s2_preformatted11"><text:span text:style-name="s10"><text:s text:c="14"/>__________________________________</text:span></text:p>
      <text:p text:style-name="s2_preformatted11"><text:span text:style-name="s10"><text:s text:c="23"/>(Ф.И.О. заявителя)</text:span></text:p>
      <text:p text:style-name="s1"/>
      <table:table table:name="10080" table:style-name="10080">
        <table:table-column table:style-name="1642"/>
        <table:table-column table:style-name="1397"/>
        <table:table-column table:style-name="1980"/>
        <table:table-column table:style-name="1692"/>
        <table:table-column table:style-name="1685"/>
        <table:table-column table:style-name="1684"/>
        <table:table-row>
          <table:table-cell table:style-name="15">
            <text:p text:style-name="s1_center_fi0">Степень</text:p>
            <text:p text:style-name="s1_center_fi0">родства</text:p>
            <text:p text:style-name="s1_center_fi0">(свойства)</text:p>
            <text:p text:style-name="s1_center_fi0">члена семьи</text:p>
            <text:p text:style-name="s1_center_fi0">по отношению</text:p>
            <text:p text:style-name="s1_center_fi0">к заявителю</text:p>
          </table:table-cell>
          <table:table-cell table:style-name="13">
            <text:p text:style-name="s1_center_fi0">Ф.И.О.</text:p>
            <text:p text:style-name="s1_center_fi0">и дата</text:p>
            <text:p text:style-name="s1_center_fi0">рождения</text:p>
          </table:table-cell>
          <table:table-cell table:style-name="13">
            <text:p text:style-name="s1_center_fi0">Данные</text:p>
            <text:p text:style-name="s1_center_fi0">документа, удостоверяющего</text:p>
            <text:p text:style-name="s1_center_fi0">личность</text:p>
            <text:p text:style-name="s1_center_fi0">(тип документа,</text:p>
            <text:p text:style-name="s1_center_fi0">серия и</text:p>
            <text:p text:style-name="s1_center_fi0">номер, когда и</text:p>
            <text:p text:style-name="s1_center_fi0">кем выдан, код</text:p>
            <text:p text:style-name="s1_center_fi0">подразделения) <text:a xlink:type="simple" xlink:href="#anchor1001">1</text:a></text:p>
          </table:table-cell>
          <table:table-cell table:style-name="13">
            <text:p text:style-name="s1_center_fi0">Сведения о</text:p>
            <text:p text:style-name="s1_center_fi0">рождении</text:p>
            <text:p text:style-name="s1_center_fi0">(серия, номер</text:p>
            <text:p text:style-name="s1_center_fi0">и дата выдачи</text:p>
            <text:p text:style-name="s1_center_fi0">свидетельства</text:p>
            <text:p text:style-name="s1_center_fi0">о рождении,</text:p>
            <text:p text:style-name="s1_center_fi0">полное</text:p>
            <text:p text:style-name="s1_center_fi0">наименование</text:p>
            <text:p text:style-name="s1_center_fi0">органа ЗАГС) <text:a xlink:type="simple" xlink:href="#anchor1002">2</text:a></text:p>
          </table:table-cell>
          <table:table-cell table:style-name="13">
            <text:p text:style-name="s1_center_fi0">Сведения о</text:p>
            <text:p text:style-name="s1_center_fi0">заключении</text:p>
            <text:p text:style-name="s1_center_fi0">брака(серия,</text:p>
            <text:p text:style-name="s1_center_fi0">номер и дата</text:p>
            <text:p text:style-name="s1_center_fi0">акта записи</text:p>
            <text:p text:style-name="s1_center_fi0">гражданского</text:p>
            <text:p text:style-name="s1_center_fi0">состояния,</text:p>
            <text:p text:style-name="s1_center_fi0">полное</text:p>
            <text:p text:style-name="s1_center_fi0">наименование органа ЗАГС)</text:p>
          </table:table-cell>
          <table:table-cell table:style-name="13">
            <text:p text:style-name="s1_center_fi0">Адрес</text:p>
            <text:p text:style-name="s1_center_fi0">регистрации</text:p>
            <text:p text:style-name="s1_center_fi0">по месту</text:p>
            <text:p text:style-name="s1_center_fi0">жительства</text:p>
            <text:p text:style-name="s1_center_fi0">или пребывания</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text:s text:c="5"/>Достоверность предоставленных сведений подтверждаю</text:p>
      <text:p text:style-name="s1"/>
      <text:p text:style-name="s2_preformatted11">______________<text:s text:c="3"/>______________________<text:s text:c="3"/>___________________________</text:p>
      <text:p text:style-name="s2_preformatted11"><text:s text:c="4"/>(дата)<text:s text:c="9"/>(подпись заявителя)<text:s text:c="7"/>(расшифровка подписи)</text:p>
      <text:p text:style-name="s1"/>
      <text:p text:style-name="s16_fi0">_____________________________</text:p>
      <text:p text:style-name="s2_preformatted11"><text:bookmark text:name="anchor1001"/><text:s text:c="5"/>1<text:s text:c="2"/>Заполняется<text:s text:c="2"/>на<text:s text:c="2"/>всех<text:s text:c="2"/>лиц,<text:s text:c="2"/>указанных<text:s text:c="2"/>в<text:s text:c="2"/>качестве<text:s text:c="2"/>членов семьи</text:p>
      <text:p text:style-name="s2_preformatted11">заявителя старше 14 лет.</text:p>
      <text:p text:style-name="s2_preformatted11"><text:bookmark text:name="anchor1002"/><text:s text:c="5"/>2 Заполняется на детей, в том числе старше 14 лет.</text:p>
      <text:p text:style-name="s22header">Информация об изменениях:</text:p>
      <text:p text:style-name="s22"><text:bookmark text:name="anchor10000"/>Гриф приложения изменен с 16 декабря 2023 г. - <text:a xlink:type="simple" xlink:href="https://internet.garant.ru/document/redirect/408135719/111">Закон</text:a> Новгородской области от 4 декабря 2023 г. N 415-ОЗ</text:p>
      <text:p text:style-name="s22"><text:a xlink:type="simple" xlink:href="https://internet.garant.ru/document/redirect/404686061/10000">См. предыдущую редакцию</text:a></text:p>
      <text:p text:style-name="s22"/>
      <text:p text:style-name="s37">Приложение 2
к областному <text:a xlink:type="simple" xlink:href="#anchor0">закону</text:a>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text:p>
      <text:p text:style-name="s1"/>
      <text:h text:outline-level="1" text:style-name="s3">Ставки платы для граждан по договору купли-продажи лесных насаждений</text:h>
      <text:p text:style-name="s52header">С изменениями и дополнениями от:</text:p>
      <text:p text:style-name="s52">4 декабря 2023 г.</text:p>
      <text:p text:style-name="s1"/>
      <table:table table:name="9637" table:style-name="9637">
        <table:table-column table:style-name="2221"/>
        <table:table-column table:style-name="1814"/>
        <table:table-column table:style-name="1304"/>
        <table:table-column table:style-name="1417"/>
        <table:table-column table:style-name="1361"/>
        <table:table-column table:style-name="1520"/>
        <table:table-row>
          <table:table-cell table:style-name="79" table:number-rows-spanned="3">
            <text:p text:style-name="s1_center_fi0">Лесные породы</text:p>
          </table:table-cell>
          <table:table-cell table:style-name="77" table:number-rows-spanned="3">
            <text:p text:style-name="s1_center_fi0">Расстояние вывозки, км</text:p>
          </table:table-cell>
          <table:table-cell table:style-name="13" table:number-columns-spanned="4">
            <table:covered-table-cell/>
            <table:covered-table-cell/>
            <table:covered-table-cell/>
            <text:p text:style-name="s1_center_fi0">Ставки платы за 1 плотный куб. м, рублей</text:p>
          </table:table-cell>
        </table:table-row>
        <table:table-row>
          <table:table-cell table:style-name="5" table:number-columns-spanned="3">
            <table:covered-table-cell/>
            <table:covered-table-cell/>
            <text:p text:style-name="s1_center_fi0">деловая древесина без коры</text:p>
          </table:table-cell>
          <table:table-cell table:style-name="69" table:number-rows-spanned="2">
            <text:p text:style-name="s1_center_fi0">дровяная древесина (в коре)</text:p>
          </table:table-cell>
        </table:table-row>
        <table:table-row>
          <table:table-cell table:style-name="5">
            <text:p text:style-name="s1_center_fi0">крупная</text:p>
          </table:table-cell>
          <table:table-cell table:style-name="5">
            <text:p text:style-name="s1_center_fi0">средняя</text:p>
          </table:table-cell>
          <table:table-cell table:style-name="5">
            <text:p text:style-name="s1_center_fi0">мелкая</text:p>
          </table:table-cell>
        </table:table-row>
        <table:table-row>
          <table:table-cell table:style-name="71" table:number-rows-spanned="3">
            <text:p text:style-name="s1_fi0">Сосна</text:p>
          </table:table-cell>
          <table:table-cell table:style-name="5">
            <text:p text:style-name="s1_center_fi0">до 10</text:p>
          </table:table-cell>
          <table:table-cell table:style-name="5">
            <text:p text:style-name="s1_center_fi0">245,0</text:p>
          </table:table-cell>
          <table:table-cell table:style-name="5">
            <text:p text:style-name="s1_center_fi0">175,0</text:p>
          </table:table-cell>
          <table:table-cell table:style-name="5">
            <text:p text:style-name="s1_center_fi0">88,0</text:p>
          </table:table-cell>
          <table:table-cell table:style-name="5">
            <text:p text:style-name="s1_center_fi0">7,0</text:p>
          </table:table-cell>
        </table:table-row>
        <table:table-row>
          <table:table-cell table:style-name="5">
            <text:p text:style-name="s1_center_fi0">10,1 - 25</text:p>
          </table:table-cell>
          <table:table-cell table:style-name="5">
            <text:p text:style-name="s1_center_fi0">223,0</text:p>
          </table:table-cell>
          <table:table-cell table:style-name="5">
            <text:p text:style-name="s1_center_fi0">159,0</text:p>
          </table:table-cell>
          <table:table-cell table:style-name="5">
            <text:p text:style-name="s1_center_fi0">79,0</text:p>
          </table:table-cell>
          <table:table-cell table:style-name="5">
            <text:p text:style-name="s1_center_fi0">7,0</text:p>
          </table:table-cell>
        </table:table-row>
        <table:table-row>
          <table:table-cell table:style-name="5">
            <text:p text:style-name="s1_center_fi0">25,1 и более</text:p>
          </table:table-cell>
          <table:table-cell table:style-name="5">
            <text:p text:style-name="s1_center_fi0">189,0</text:p>
          </table:table-cell>
          <table:table-cell table:style-name="5">
            <text:p text:style-name="s1_center_fi0">135,0</text:p>
          </table:table-cell>
          <table:table-cell table:style-name="5">
            <text:p text:style-name="s1_center_fi0">68,0</text:p>
          </table:table-cell>
          <table:table-cell table:style-name="5">
            <text:p text:style-name="s1_center_fi0">5,0</text:p>
          </table:table-cell>
        </table:table-row>
        <table:table-row>
          <table:table-cell table:style-name="71" table:number-rows-spanned="3">
            <text:p text:style-name="s1_fi0">Ель</text:p>
          </table:table-cell>
          <table:table-cell table:style-name="5">
            <text:p text:style-name="s1_center_fi0">до 10</text:p>
          </table:table-cell>
          <table:table-cell table:style-name="5">
            <text:p text:style-name="s1_center_fi0">221,0</text:p>
          </table:table-cell>
          <table:table-cell table:style-name="5">
            <text:p text:style-name="s1_center_fi0">157,0</text:p>
          </table:table-cell>
          <table:table-cell table:style-name="5">
            <text:p text:style-name="s1_center_fi0">79,0</text:p>
          </table:table-cell>
          <table:table-cell table:style-name="5">
            <text:p text:style-name="s1_center_fi0">7,0</text:p>
          </table:table-cell>
        </table:table-row>
        <table:table-row>
          <table:table-cell table:style-name="5">
            <text:p text:style-name="s1_center_fi0">10,1 - 25</text:p>
          </table:table-cell>
          <table:table-cell table:style-name="5">
            <text:p text:style-name="s1_center_fi0">200,0</text:p>
          </table:table-cell>
          <table:table-cell table:style-name="5">
            <text:p text:style-name="s1_center_fi0">143,0</text:p>
          </table:table-cell>
          <table:table-cell table:style-name="5">
            <text:p text:style-name="s1_center_fi0">71,0</text:p>
          </table:table-cell>
          <table:table-cell table:style-name="5">
            <text:p text:style-name="s1_center_fi0">6,0</text:p>
          </table:table-cell>
        </table:table-row>
        <table:table-row>
          <table:table-cell table:style-name="5">
            <text:p text:style-name="s1_center_fi0">25,1 и более</text:p>
          </table:table-cell>
          <table:table-cell table:style-name="5">
            <text:p text:style-name="s1_center_fi0">170,0</text:p>
          </table:table-cell>
          <table:table-cell table:style-name="5">
            <text:p text:style-name="s1_center_fi0">122,0</text:p>
          </table:table-cell>
          <table:table-cell table:style-name="5">
            <text:p text:style-name="s1_center_fi0">60,0</text:p>
          </table:table-cell>
          <table:table-cell table:style-name="5">
            <text:p text:style-name="s1_center_fi0">6,0</text:p>
          </table:table-cell>
        </table:table-row>
        <table:table-row>
          <table:table-cell table:style-name="71" table:number-rows-spanned="3">
            <text:p text:style-name="s1_fi0">Береза</text:p>
          </table:table-cell>
          <table:table-cell table:style-name="5">
            <text:p text:style-name="s1_center_fi0">до 10</text:p>
          </table:table-cell>
          <table:table-cell table:style-name="5">
            <text:p text:style-name="s1_center_fi0">122,0</text:p>
          </table:table-cell>
          <table:table-cell table:style-name="5">
            <text:p text:style-name="s1_center_fi0">88,0</text:p>
          </table:table-cell>
          <table:table-cell table:style-name="5">
            <text:p text:style-name="s1_center_fi0">44,0</text:p>
          </table:table-cell>
          <table:table-cell table:style-name="5">
            <text:p text:style-name="s1_center_fi0">8,0</text:p>
          </table:table-cell>
        </table:table-row>
        <table:table-row>
          <table:table-cell table:style-name="5">
            <text:p text:style-name="s1_center_fi0">10,1 - 25</text:p>
          </table:table-cell>
          <table:table-cell table:style-name="5">
            <text:p text:style-name="s1_center_fi0">111,0</text:p>
          </table:table-cell>
          <table:table-cell table:style-name="5">
            <text:p text:style-name="s1_center_fi0">79,0</text:p>
          </table:table-cell>
          <table:table-cell table:style-name="5">
            <text:p text:style-name="s1_center_fi0">40,0</text:p>
          </table:table-cell>
          <table:table-cell table:style-name="5">
            <text:p text:style-name="s1_center_fi0">7,0</text:p>
          </table:table-cell>
        </table:table-row>
        <table:table-row>
          <table:table-cell table:style-name="5">
            <text:p text:style-name="s1_center_fi0">25,1 и более</text:p>
          </table:table-cell>
          <table:table-cell table:style-name="5">
            <text:p text:style-name="s1_center_fi0">95,0</text:p>
          </table:table-cell>
          <table:table-cell table:style-name="5">
            <text:p text:style-name="s1_center_fi0">68,0</text:p>
          </table:table-cell>
          <table:table-cell table:style-name="5">
            <text:p text:style-name="s1_center_fi0">33,0</text:p>
          </table:table-cell>
          <table:table-cell table:style-name="5">
            <text:p text:style-name="s1_center_fi0">7,0</text:p>
          </table:table-cell>
        </table:table-row>
        <table:table-row>
          <table:table-cell table:style-name="71" table:number-rows-spanned="3">
            <text:p text:style-name="s1_fi0">Ольха черная, липа, ильм</text:p>
          </table:table-cell>
          <table:table-cell table:style-name="5">
            <text:p text:style-name="s1_center_fi0">до 10</text:p>
          </table:table-cell>
          <table:table-cell table:style-name="5">
            <text:p text:style-name="s1_center_fi0">73,0</text:p>
          </table:table-cell>
          <table:table-cell table:style-name="5">
            <text:p text:style-name="s1_center_fi0">52,0</text:p>
          </table:table-cell>
          <table:table-cell table:style-name="5">
            <text:p text:style-name="s1_center_fi0">27,0</text:p>
          </table:table-cell>
          <table:table-cell table:style-name="5">
            <text:p text:style-name="s1_center_fi0">6,0</text:p>
          </table:table-cell>
        </table:table-row>
        <table:table-row>
          <table:table-cell table:style-name="5">
            <text:p text:style-name="s1_center_fi0">10,1 - 25</text:p>
          </table:table-cell>
          <table:table-cell table:style-name="5">
            <text:p text:style-name="s1_center_fi0">67,0</text:p>
          </table:table-cell>
          <table:table-cell table:style-name="5">
            <text:p text:style-name="s1_center_fi0">48,0</text:p>
          </table:table-cell>
          <table:table-cell table:style-name="5">
            <text:p text:style-name="s1_center_fi0">23,0</text:p>
          </table:table-cell>
          <table:table-cell table:style-name="5">
            <text:p text:style-name="s1_center_fi0">5,0</text:p>
          </table:table-cell>
        </table:table-row>
        <table:table-row>
          <table:table-cell table:style-name="5">
            <text:p text:style-name="s1_center_fi0">25,1 и более</text:p>
          </table:table-cell>
          <table:table-cell table:style-name="5">
            <text:p text:style-name="s1_center_fi0">57,0</text:p>
          </table:table-cell>
          <table:table-cell table:style-name="5">
            <text:p text:style-name="s1_center_fi0">41,0</text:p>
          </table:table-cell>
          <table:table-cell table:style-name="5">
            <text:p text:style-name="s1_center_fi0">21,0</text:p>
          </table:table-cell>
          <table:table-cell table:style-name="5">
            <text:p text:style-name="s1_center_fi0">5,0</text:p>
          </table:table-cell>
        </table:table-row>
        <table:table-row>
          <table:table-cell table:style-name="71" table:number-rows-spanned="3">
            <text:p text:style-name="s1_fi0">Осина, ольха серая</text:p>
          </table:table-cell>
          <table:table-cell table:style-name="5">
            <text:p text:style-name="s1_center_fi0">до 10</text:p>
          </table:table-cell>
          <table:table-cell table:style-name="5">
            <text:p text:style-name="s1_center_fi0">23,0</text:p>
          </table:table-cell>
          <table:table-cell table:style-name="5">
            <text:p text:style-name="s1_center_fi0">18,0</text:p>
          </table:table-cell>
          <table:table-cell table:style-name="5">
            <text:p text:style-name="s1_center_fi0">10,0</text:p>
          </table:table-cell>
          <table:table-cell table:style-name="5">
            <text:p text:style-name="s1_center_fi0">3,0</text:p>
          </table:table-cell>
        </table:table-row>
        <table:table-row>
          <table:table-cell table:style-name="5">
            <text:p text:style-name="s1_center_fi0">10,1 - 25</text:p>
          </table:table-cell>
          <table:table-cell table:style-name="5">
            <text:p text:style-name="s1_center_fi0">23,0</text:p>
          </table:table-cell>
          <table:table-cell table:style-name="5">
            <text:p text:style-name="s1_center_fi0">16,0</text:p>
          </table:table-cell>
          <table:table-cell table:style-name="5">
            <text:p text:style-name="s1_center_fi0">8,0</text:p>
          </table:table-cell>
          <table:table-cell table:style-name="5">
            <text:p text:style-name="s1_center_fi0">3,0</text:p>
          </table:table-cell>
        </table:table-row>
        <table:table-row>
          <table:table-cell table:style-name="5">
            <text:p text:style-name="s1_center_fi0">25,1 и более</text:p>
          </table:table-cell>
          <table:table-cell table:style-name="5">
            <text:p text:style-name="s1_center_fi0">19,0</text:p>
          </table:table-cell>
          <table:table-cell table:style-name="5">
            <text:p text:style-name="s1_center_fi0">15,0</text:p>
          </table:table-cell>
          <table:table-cell table:style-name="5">
            <text:p text:style-name="s1_center_fi0">7,0</text:p>
          </table:table-cell>
          <table:table-cell table:style-name="5">
            <text:p text:style-name="s1_center_fi0">2,0</text:p>
          </table:table-cell>
        </table:table-row>
        <table:table-row>
          <table:table-cell table:style-name="71" table:number-rows-spanned="3">
            <text:p text:style-name="s1_fi0">Дуб, ясень, клен</text:p>
          </table:table-cell>
          <table:table-cell table:style-name="5">
            <text:p text:style-name="s1_center_fi0">до 10</text:p>
          </table:table-cell>
          <table:table-cell table:style-name="5">
            <text:p text:style-name="s1_center_fi0">838,9</text:p>
          </table:table-cell>
          <table:table-cell table:style-name="5">
            <text:p text:style-name="s1_center_fi0">599,7</text:p>
          </table:table-cell>
          <table:table-cell table:style-name="5">
            <text:p text:style-name="s1_center_fi0">300,7</text:p>
          </table:table-cell>
          <table:table-cell table:style-name="5">
            <text:p text:style-name="s1_center_fi0">25,7</text:p>
          </table:table-cell>
        </table:table-row>
        <table:table-row>
          <table:table-cell table:style-name="5">
            <text:p text:style-name="s1_center_fi0">10,1 - 25</text:p>
          </table:table-cell>
          <table:table-cell table:style-name="5">
            <text:p text:style-name="s1_center_fi0">762,4</text:p>
          </table:table-cell>
          <table:table-cell table:style-name="5">
            <text:p text:style-name="s1_center_fi0">544,1</text:p>
          </table:table-cell>
          <table:table-cell table:style-name="5">
            <text:p text:style-name="s1_center_fi0">272,1</text:p>
          </table:table-cell>
          <table:table-cell table:style-name="5">
            <text:p text:style-name="s1_center_fi0">22,7</text:p>
          </table:table-cell>
        </table:table-row>
        <table:table-row>
          <table:table-cell table:style-name="5">
            <text:p text:style-name="s1_center_fi0">25,1 и более</text:p>
          </table:table-cell>
          <table:table-cell table:style-name="5">
            <text:p text:style-name="s1_center_fi0">648,9</text:p>
          </table:table-cell>
          <table:table-cell table:style-name="5">
            <text:p text:style-name="s1_center_fi0">465,2</text:p>
          </table:table-cell>
          <table:table-cell table:style-name="5">
            <text:p text:style-name="s1_center_fi0">231,9</text:p>
          </table:table-cell>
          <table:table-cell table:style-name="5">
            <text:p text:style-name="s1_center_fi0">18,0</text:p>
          </table:table-cell>
        </table:table-row>
      </table:table>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Закон Новгородской области от 27 ноября 2017 г. N 184-ОЗ "О порядке и нормативах заготовки гражда...</text:p>
      </style:header>
      <style:footer>
        <table:table>
          <table:table-column table:number-columns-repeated="3"/>
          <table:table-row>
            <table:table-cell>
              <text:p text:style-name="footer_left">
							<text:date style:data-style-name="date" text:fixed="true" text:date-value="2026-8-7"/>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