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02100000021A46985CD301A7827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ourier New1" svg:font-family="'Courier New'"/>
    <style:font-face style:name="Times New Roman" svg:font-family="'Times New Roman'"/>
    <style:font-face style:name="Courier New" svg:font-family="'Courier New'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_31_0206" style:display-name="10206" style:family="table">
      <style:table-properties style:width="18cm" table:align="left" style:writing-mode="lr-tb"/>
    </style:style>
    <style:style style:name="_31_0206.A" style:display-name="10206.A" style:family="table-column">
      <style:table-column-properties style:column-width="1.6cm"/>
    </style:style>
    <style:style style:name="_31_0206.B" style:display-name="10206.B" style:family="table-column">
      <style:table-column-properties style:column-width="16.401cm"/>
    </style:style>
    <style:style style:name="_31_0204" style:display-name="10204" style:family="table">
      <style:table-properties style:width="18cm" table:align="left" style:writing-mode="lr-tb"/>
    </style:style>
    <style:style style:name="_31_0204.A" style:display-name="10204.A" style:family="table-column">
      <style:table-column-properties style:column-width="12cm"/>
    </style:style>
    <style:style style:name="_31_0204.B" style:display-name="10204.B" style:family="table-column">
      <style:table-column-properties style:column-width="6.001cm"/>
    </style:style>
    <style:style style:name="_31_5247" style:display-name="15247" style:family="table">
      <style:table-properties style:width="26.899cm" table:align="left" style:writing-mode="lr-tb"/>
    </style:style>
    <style:style style:name="_31_5247.A" style:display-name="15247.A" style:family="table-column">
      <style:table-column-properties style:column-width="8.999cm"/>
    </style:style>
    <style:style style:name="_31_5247.C" style:display-name="15247.C" style:family="table-column">
      <style:table-column-properties style:column-width="8.901cm"/>
    </style:style>
    <style:style style:name="_31_5247.A1" style:display-name="15247.A1" style:family="table-cell">
      <style:table-cell-properties style:vertical-align="bottom" fo:padding="0cm" fo:border="0.05pt solid #000000"/>
    </style:style>
    <style:style style:name="_31_5247.B1" style:display-name="15247.B1" style:family="table-cell">
      <style:table-cell-properties style:vertical-align="bottom" fo:padding="0cm" fo:border-left="none" fo:border-right="0.05pt solid #000000" fo:border-top="0.05pt solid #000000" fo:border-bottom="0.05pt solid #000000"/>
    </style:style>
    <style:style style:name="_31_5247.A2" style:display-name="15247.A2" style:family="table-cell">
      <style:table-cell-properties style:vertical-align="bottom" fo:padding="0cm" fo:border-left="0.05pt solid #000000" fo:border-right="0.05pt solid #000000" fo:border-top="none" fo:border-bottom="0.05pt solid #000000"/>
    </style:style>
    <style:style style:name="_31_5247.B2" style:display-name="15247.B2" style:family="table-cell">
      <style:table-cell-properties style:vertical-align="top" fo:padding="0cm" fo:border-left="none" fo:border-right="0.05pt solid #000000" fo:border-top="none" fo:border-bottom="0.05pt solid #000000"/>
    </style:style>
    <style:style style:name="_31_5247.A3" style:display-name="15247.A3" style:family="table-cell">
      <style:table-cell-properties style:vertical-align="middle" fo:padding="0cm" fo:border-left="0.05pt solid #000000" fo:border-right="0.05pt solid #000000" fo:border-top="none" fo:border-bottom="0.05pt solid #000000"/>
    </style:style>
    <style:style style:name="_31_5247.B3" style:display-name="15247.B3" style:family="table-cell">
      <style:table-cell-properties style:vertical-align="bottom" fo:padding="0cm" fo:border-left="none" fo:border-right="0.05pt solid #000000" fo:border-top="none" fo:border-bottom="0.05pt solid #000000"/>
    </style:style>
    <style:style style:name="_31_5247.B8" style:display-name="15247.B8" style:family="table-cell">
      <style:table-cell-properties style:vertical-align="middle" fo:padding="0cm" fo:border-left="none" fo:border-right="0.05pt solid #000000" fo:border-top="none" fo:border-bottom="0.05pt solid #000000"/>
    </style:style>
    <style:style style:name="_31_5247.C9" style:display-name="15247.C9" style:family="table-cell">
      <style:table-cell-properties style:vertical-align="bottom" fo:padding="0cm" fo:border-left="none" fo:border-right="0.05pt solid #000000" fo:border-top="none" fo:border-bottom="none"/>
    </style:style>
    <style:style style:name="_32_1478" style:display-name="21478" style:family="table">
      <style:table-properties style:width="37.901cm" table:align="left" style:writing-mode="lr-tb"/>
    </style:style>
    <style:style style:name="_32_1478.A" style:display-name="21478.A" style:family="table-column">
      <style:table-column-properties style:column-width="4.001cm"/>
    </style:style>
    <style:style style:name="_32_1478.B" style:display-name="21478.B" style:family="table-column">
      <style:table-column-properties style:column-width="2.9cm"/>
    </style:style>
    <style:style style:name="_32_1478.C" style:display-name="21478.C" style:family="table-column">
      <style:table-column-properties style:column-width="3.2cm"/>
    </style:style>
    <style:style style:name="_32_1478.D" style:display-name="21478.D" style:family="table-column">
      <style:table-column-properties style:column-width="2cm"/>
    </style:style>
    <style:style style:name="_32_1478.H" style:display-name="21478.H" style:family="table-column">
      <style:table-column-properties style:column-width="2.799cm"/>
    </style:style>
    <style:style style:name="_32_1478.I" style:display-name="21478.I" style:family="table-column">
      <style:table-column-properties style:column-width="1.9cm"/>
    </style:style>
    <style:style style:name="_32_1478.N" style:display-name="21478.N" style:family="table-column">
      <style:table-column-properties style:column-width="3cm"/>
    </style:style>
    <style:style style:name="_32_1478.A1" style:display-name="21478.A1" style:family="table-cell">
      <style:table-cell-properties style:vertical-align="top" fo:padding="0cm" fo:border="0.05pt solid #000000"/>
    </style:style>
    <style:style style:name="_32_1478.B1" style:display-name="21478.B1" style:family="table-cell">
      <style:table-cell-properties style:vertical-align="top" fo:padding="0cm" fo:border-left="none" fo:border-right="0.05pt solid #000000" fo:border-top="0.05pt solid #000000" fo:border-bottom="0.05pt solid #000000"/>
    </style:style>
    <style:style style:name="_32_1478.I2" style:display-name="21478.I2" style:family="table-cell">
      <style:table-cell-properties style:vertical-align="top" fo:padding="0cm" fo:border-left="none" fo:border-right="0.05pt solid #000000" fo:border-top="none" fo:border-bottom="0.05pt solid #000000"/>
    </style:style>
    <style:style style:name="_32_1478.A3" style:display-name="21478.A3" style:family="table-cell">
      <style:table-cell-properties style:vertical-align="top" fo:padding="0cm" fo:border-left="0.05pt solid #000000" fo:border-right="0.05pt solid #000000" fo:border-top="none" fo:border-bottom="0.05pt solid #000000"/>
    </style:style>
    <style:style style:name="_31_5285" style:display-name="15285" style:family="table">
      <style:table-properties style:width="27cm" table:align="left" style:writing-mode="lr-tb"/>
    </style:style>
    <style:style style:name="_31_5285.A" style:display-name="15285.A" style:family="table-column">
      <style:table-column-properties style:column-width="1.905cm"/>
    </style:style>
    <style:style style:name="_31_5285.B" style:display-name="15285.B" style:family="table-column">
      <style:table-column-properties style:column-width="2.108cm"/>
    </style:style>
    <style:style style:name="_31_5285.D" style:display-name="15285.D" style:family="table-column">
      <style:table-column-properties style:column-width="3.011cm"/>
    </style:style>
    <style:style style:name="_31_5285.G" style:display-name="15285.G" style:family="table-column">
      <style:table-column-properties style:column-width="4.015cm"/>
    </style:style>
    <style:style style:name="_31_5285.K" style:display-name="15285.K" style:family="table-column">
      <style:table-column-properties style:column-width="2.817cm"/>
    </style:style>
    <style:style style:name="_31_5285.A1" style:display-name="15285.A1" style:family="table-cell">
      <style:table-cell-properties style:vertical-align="top" fo:padding="0cm" fo:border="0.05pt solid #000000"/>
    </style:style>
    <style:style style:name="_31_5285.B1" style:display-name="15285.B1" style:family="table-cell">
      <style:table-cell-properties style:vertical-align="top" fo:padding="0cm" fo:border-left="none" fo:border-right="0.05pt solid #000000" fo:border-top="0.05pt solid #000000" fo:border-bottom="0.05pt solid #000000"/>
    </style:style>
    <style:style style:name="_31_5285.A2" style:display-name="15285.A2" style:family="table-cell">
      <style:table-cell-properties style:vertical-align="top" fo:padding="0cm" fo:border-left="0.05pt solid #000000" fo:border-right="0.05pt solid #000000" fo:border-top="none" fo:border-bottom="0.05pt solid #000000"/>
    </style:style>
    <style:style style:name="_31_5285.B2" style:display-name="15285.B2" style:family="table-cell">
      <style:table-cell-properties style:vertical-align="top" fo:padding="0cm" fo:border-left="none" fo:border-right="0.05pt solid #000000" fo:border-top="none" fo:border-bottom="0.05pt solid #000000"/>
    </style:style>
    <style:style style:name="_32_2061" style:display-name="22061" style:family="table">
      <style:table-properties style:width="38.901cm" table:align="left" style:writing-mode="lr-tb"/>
    </style:style>
    <style:style style:name="_32_2061.A" style:display-name="22061.A" style:family="table-column">
      <style:table-column-properties style:column-width="2.9cm"/>
    </style:style>
    <style:style style:name="_32_2061.B" style:display-name="22061.B" style:family="table-column">
      <style:table-column-properties style:column-width="2cm"/>
    </style:style>
    <style:style style:name="_32_2061.C" style:display-name="22061.C" style:family="table-column">
      <style:table-column-properties style:column-width="2.2cm"/>
    </style:style>
    <style:style style:name="_32_2061.E" style:display-name="22061.E" style:family="table-column">
      <style:table-column-properties style:column-width="1.9cm"/>
    </style:style>
    <style:style style:name="_32_2061.F" style:display-name="22061.F" style:family="table-column">
      <style:table-column-properties style:column-width="2.101cm"/>
    </style:style>
    <style:style style:name="_32_2061.J" style:display-name="22061.J" style:family="table-column">
      <style:table-column-properties style:column-width="2.799cm"/>
    </style:style>
    <style:style style:name="_32_2061.A1" style:display-name="22061.A1" style:family="table-cell">
      <style:table-cell-properties style:vertical-align="top" fo:padding="0cm" fo:border="0.05pt solid #000000"/>
    </style:style>
    <style:style style:name="_32_2061.B1" style:display-name="22061.B1" style:family="table-cell">
      <style:table-cell-properties style:vertical-align="top" fo:padding="0cm" fo:border-left="none" fo:border-right="0.05pt solid #000000" fo:border-top="0.05pt solid #000000" fo:border-bottom="0.05pt solid #000000"/>
    </style:style>
    <style:style style:name="_32_2061.L2" style:display-name="22061.L2" style:family="table-cell">
      <style:table-cell-properties style:vertical-align="top" fo:padding="0cm" fo:border-left="none" fo:border-right="0.05pt solid #000000" fo:border-top="none" fo:border-bottom="0.05pt solid #000000"/>
    </style:style>
    <style:style style:name="_32_2061.A3" style:display-name="22061.A3" style:family="table-cell">
      <style:table-cell-properties style:vertical-align="top" fo:padding="0cm" fo:border-left="0.05pt solid #000000" fo:border-right="0.05pt solid #000000" fo:border-top="none" fo:border-bottom="0.05pt solid #000000"/>
    </style:style>
    <style:style style:name="_31_5344" style:display-name="15344" style:family="table">
      <style:table-properties style:width="27.1cm" table:align="left" style:writing-mode="lr-tb"/>
    </style:style>
    <style:style style:name="_31_5344.A" style:display-name="15344.A" style:family="table-column">
      <style:table-column-properties style:column-width="8.901cm"/>
    </style:style>
    <style:style style:name="_31_5344.B" style:display-name="15344.B" style:family="table-column">
      <style:table-column-properties style:column-width="9.1cm"/>
    </style:style>
    <style:style style:name="_31_5344.A1" style:display-name="15344.A1" style:family="table-cell">
      <style:table-cell-properties style:vertical-align="top" fo:padding="0cm" fo:border="0.05pt solid #000000"/>
    </style:style>
    <style:style style:name="_31_5344.B1" style:display-name="15344.B1" style:family="table-cell">
      <style:table-cell-properties style:vertical-align="middle" fo:padding="0cm" fo:border-left="none" fo:border-right="0.05pt solid #000000" fo:border-top="0.05pt solid #000000" fo:border-bottom="0.05pt solid #000000"/>
    </style:style>
    <style:style style:name="_31_5344.B2" style:display-name="15344.B2" style:family="table-cell">
      <style:table-cell-properties style:vertical-align="middle" fo:padding="0cm" fo:border-left="none" fo:border-right="0.05pt solid #000000" fo:border-top="none" fo:border-bottom="0.05pt solid #000000"/>
    </style:style>
    <style:style style:name="_31_5344.A3" style:display-name="15344.A3" style:family="table-cell">
      <style:table-cell-properties style:vertical-align="middle" fo:padding="0cm" fo:border-left="0.05pt solid #000000" fo:border-right="0.05pt solid #000000" fo:border-top="none" fo:border-bottom="0.05pt solid #000000"/>
    </style:style>
    <style:style style:name="_31_5344.A4" style:display-name="15344.A4" style:family="table-cell">
      <style:table-cell-properties style:vertical-align="top" fo:padding="0cm" fo:border-left="0.05pt solid #000000" fo:border-right="0.05pt solid #000000" fo:border-top="none" fo:border-bottom="0.05pt solid #000000"/>
    </style:style>
    <style:style style:name="_31_5344.B4" style:display-name="15344.B4" style:family="table-cell">
      <style:table-cell-properties style:vertical-align="top" fo:padding="0cm" fo:border-left="none" fo:border-right="0.05pt solid #000000" fo:border-top="none" fo:border-bottom="0.05pt solid #000000"/>
    </style:style>
    <style:style style:name="P1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 fo:font-size="10pt"/>
    </style:style>
    <style:style style:name="P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0pt"/>
    </style:style>
    <style:style style:name="P3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Times New Roman" fo:font-size="10pt"/>
    </style:style>
    <style:style style:name="P4" style:family="paragraph" style:parent-style-name="Нормальный">
      <style:paragraph-properties fo:margin-left="0cm" fo:margin-right="0cm" fo:text-align="center" style:justify-single-word="false" fo:text-indent="0cm" style:auto-text-indent="false"/>
    </style:style>
    <style:style style:name="P5" style:family="paragraph" style:parent-style-name="Нормальный">
      <style:paragraph-properties fo:margin-left="0cm" fo:margin-right="0cm" fo:text-align="end" style:justify-single-word="false" fo:text-indent="0cm" style:auto-text-indent="false"/>
    </style:style>
    <style:style style:name="P6" style:family="paragraph" style:parent-style-name="Прижатый_20_влево">
      <style:paragraph-properties fo:margin-left="0cm" fo:margin-right="0cm" fo:text-indent="0cm" style:auto-text-indent="false"/>
    </style:style>
    <style:style style:name="P7" style:family="paragraph" style:parent-style-name="Комментарий">
      <style:text-properties fo:font-size="8pt"/>
    </style:style>
    <style:style style:name="P8" style:family="paragraph" style:parent-style-name="Комментарий">
      <style:paragraph-properties fo:margin-left="0cm" fo:margin-right="0cm" fo:text-indent="0.199cm" style:auto-text-indent="false"/>
    </style:style>
    <style:style style:name="P9" style:family="paragraph" style:parent-style-name="Нормальный_20__28_OEM_29_">
      <style:text-properties style:font-name="Courier New1" fo:font-size="11pt"/>
    </style:style>
    <style:style style:name="P10" style:family="paragraph" style:parent-style-name="Нормальный">
      <style:paragraph-properties fo:margin-left="0cm" fo:margin-right="0cm" fo:text-align="end" style:justify-single-word="false" fo:text-indent="1.199cm" style:auto-text-indent="false"/>
      <style:text-properties fo:color="#26282f" loext:opacity="100%" fo:font-weight="bold"/>
    </style:style>
    <style:style style:name="P11" style:family="paragraph" style:parent-style-name="Нормальный_20__28_OEM_29_">
      <style:text-properties fo:color="#26282f" loext:opacity="100%" style:font-name="Courier New1" fo:font-size="11pt" fo:font-weight="bold"/>
    </style:style>
    <style:style style:name="P12" style:family="paragraph" style:parent-style-name="Heading_20_1"/>
    <style:style style:name="P13" style:family="paragraph" style:parent-style-name="Standard" style:master-page-name="landscape0">
      <style:paragraph-properties style:page-number="auto" fo:break-before="page"/>
    </style:style>
    <style:style style:name="P14" style:family="paragraph" style:parent-style-name="Standard" style:master-page-name="landscape1">
      <style:paragraph-properties style:page-number="auto" fo:break-before="page"/>
    </style:style>
    <style:style style:name="P15" style:family="paragraph" style:parent-style-name="Standard" style:master-page-name="portrait2">
      <style:paragraph-properties style:page-number="auto" fo:break-before="page"/>
    </style:style>
    <style:style style:name="P16" style:family="paragraph">
      <loext:graphic-properties draw:fill="none"/>
    </style:style>
    <style:style style:name="T1" style:family="text">
      <style:text-properties style:text-position="super 58%"/>
    </style:style>
    <style:style style:name="gr1" style:family="graphic">
      <style:graphic-properties draw:stroke="none" draw:fill="none" draw:color-mode="standard" draw:luminance="0%" draw:contrast="0%" draw:gamma="100%" draw:red="0%" draw:green="0%" draw:blue="0%" fo:clip="rect(0cm, 0cm, 0cm, 0cm)" draw:image-opacity="100%" style:mirror="none" style:run-through="background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<text:bookmark text:name="anchor0"/><text:a xlink:type="simple" xlink:href="https://internet.garant.ru/document/redirect/411861648/0" text:style-name="Internet_20_link" text:visited-style-name="Visited_20_Internet_20_Link">Приказ Министерства природных ресурсов и экологии Российской Федерации от 19 марта 2025 г. N 115 "Об утверждении перечня информации, включаемой в отчет об использовании лесов, порядка фиксации этой информации, формы и порядка представления отчета об использовании лесов, а также требований к формату отчета об использовании лесов в электронной форме"</text:a></text:h>
      <text:p text:style-name="Нормальный"/>
      <table:table table:name="10206" table:style-name="_31_0206">
        <table:table-column table:style-name="_31_0206.A"/>
        <table:table-column table:style-name="_31_0206.B"/>
        <table:table-row table:style-name="TableLine174558544">
          <table:table-cell table:style-name="TableBox174558832" office:value-type="string">
            <text:p text:style-name="P4"><draw:frame text:anchor-type="as-char" draw:z-index="0" draw:name="Фигура1" draw:style-name="gr1" draw:text-style-name="P16" svg:width="0.9cm" svg:height="0.9cm"><draw:image xlink:href="Pictures/100000000000002100000021A46985CD301A7827.png" xlink:type="simple" xlink:show="embed" xlink:actuate="onLoad" draw:mime-type="image/png"><text:p/></draw:image></draw:frame><text:s/></text:p>
          </table:table-cell>
          <table:table-cell table:style-name="TableBox174559264" office:value-type="string">
            <text:p text:style-name="P7">ГАРАНТ:</text:p>
            <text:p text:style-name="P8">См. <text:a xlink:type="simple" xlink:href="https://internet.garant.ru/document/redirect/76845181/0" text:style-name="Internet_20_link" text:visited-style-name="Visited_20_Internet_20_Link">сравнительный анализ</text:a> Формы отчета об использовании лесов 2017 и 2025 гг.</text:p>
          </table:table-cell>
        </table:table-row>
      </table:table>
      <text:p text:style-name="Нормальный">В соответствии с <text:a xlink:type="simple" xlink:href="https://internet.garant.ru/document/redirect/12150845/494" text:style-name="Internet_20_link" text:visited-style-name="Visited_20_Internet_20_Link">частью 4 статьи 49</text:a> Лесного кодекса Российской Федерации и <text:a xlink:type="simple" xlink:href="https://internet.garant.ru/document/redirect/71249342/52125" text:style-name="Internet_20_link" text:visited-style-name="Visited_20_Internet_20_Link">подпунктом 5.2.125 пункта 5</text:a> Положения о Министерстве природных ресурсов и экологии Российской Федерации, утвержденного <text:a xlink:type="simple" xlink:href="https://internet.garant.ru/document/redirect/71249342/0" text:style-name="Internet_20_link" text:visited-style-name="Visited_20_Internet_20_Link">постановлением</text:a> Правительства Российской Федерации от 11 ноября 2015 г. N 1219, приказываю:</text:p>
      <text:p text:style-name="Нормальный"><text:bookmark text:name="anchor1"/>1. Утвердить:</text:p>
      <text:p text:style-name="Нормальный">перечень информации, включаемой в отчет об использовании лесов, согласно <text:a xlink:type="simple" xlink:href="#anchor1000" text:style-name="Internet_20_link" text:visited-style-name="Visited_20_Internet_20_Link">приложению N 1</text:a> к настоящему приказу;</text:p>
      <text:p text:style-name="Нормальный">форму отчета об использовании лесов согласно <text:a xlink:type="simple" xlink:href="#anchor2000" text:style-name="Internet_20_link" text:visited-style-name="Visited_20_Internet_20_Link">приложению N 2</text:a> к настоящему приказу;</text:p>
      <text:p text:style-name="Нормальный">порядок представления отчета об использовании лесов и фиксации информации, включаемой в отчет об использовании лесов, согласно <text:a xlink:type="simple" xlink:href="#anchor3000" text:style-name="Internet_20_link" text:visited-style-name="Visited_20_Internet_20_Link">приложению N 3</text:a> к настоящему приказу;</text:p>
      <text:p text:style-name="Нормальный">требования к формату отчета об использовании лесов в электронной форме согласно <text:a xlink:type="simple" xlink:href="#anchor4000" text:style-name="Internet_20_link" text:visited-style-name="Visited_20_Internet_20_Link">приложению N 4</text:a> к настоящему приказу.</text:p>
      <text:p text:style-name="Нормальный"><text:bookmark text:name="anchor2"/>2. Признать утратившим силу <text:a xlink:type="simple" xlink:href="https://internet.garant.ru/document/redirect/71843496/0" text:style-name="Internet_20_link" text:visited-style-name="Visited_20_Internet_20_Link">приказ</text:a> Минприроды России от 21 августа 2017 г. N 451 "Об утверждении перечня информации, включаемой в отчет об использовании лесов, формы и порядка представления отчета об использовании лесов, а также требований к формату отчета об использовании лесов в электронной форме" (зарегистрирован Минюстом России 22 декабря 2017 г., регистрационный N 49380).</text:p>
      <text:p text:style-name="Нормальный"><text:bookmark text:name="anchor3"/>3. Настоящий приказ вступает в силу с 1 сентября 2025 г. и действует до 1 сентября 2031 г.</text:p>
      <text:p text:style-name="Нормальный"/>
      <table:table table:name="10204" table:style-name="_31_0204">
        <table:table-column table:style-name="_31_0204.A"/>
        <table:table-column table:style-name="_31_0204.B"/>
        <table:table-row table:style-name="TableLine174559408">
          <table:table-cell table:style-name="TableBox174559840" office:value-type="string">
            <text:p text:style-name="P6">Исполняющий обязанности Министра</text:p>
          </table:table-cell>
          <table:table-cell table:style-name="TableBox174559984" office:value-type="string">
            <text:p text:style-name="P5">К.А. Цыганов</text:p>
          </table:table-cell>
        </table:table-row>
      </table:table>
      <text:p text:style-name="Нормальный"/>
      <text:p text:style-name="P6">Зарегистрировано в Минюсте России 11 апреля 2025 г.</text:p>
      <text:p text:style-name="P6">Регистрационный N 81811</text:p>
      <text:p text:style-name="Нормальный"/>
      <text:p text:style-name="P10"><text:bookmark text:name="anchor1000"/>Приложение N 1 к <text:a xlink:type="simple" xlink:href="#anchor0" text:style-name="Internet_20_link" text:visited-style-name="Visited_20_Internet_20_Link">приказу</text:a> Министерства природных ресурсов и экологии Российской Федерации от 19.03.2025 N 115</text:p>
      <text:p text:style-name="Нормальный"/>
      <text:h text:style-name="Heading_20_1" text:outline-level="1">Перечень информации, включаемой в отчет об использовании лесов</text:h>
      <text:p text:style-name="Нормальный"/>
      <text:p text:style-name="Нормальный">В отчете об использовании лесов (далее - Отчет) должна содержаться информация:</text:p>
      <text:p text:style-name="Нормальный"><text:bookmark text:name="anchor1001"/>1) об объеме заготовленной древесины и иных лесных ресурсов;</text:p>
      <text:p text:style-name="Нормальный"><text:bookmark text:name="anchor1002"/>2) о видовом (породном) и сортиментном составе древесины;</text:p>
      <text:p text:style-name="Нормальный"><text:bookmark text:name="anchor1003"/>3) о фактических объемах осуществляемого использования лесов нарастающим итогом с начала календарного года по состоянию на конец отчетного периода при подаче ежемесячного и годового Отчета в единицах измерения, указанных в форме Отчета, утвержденной настоящим Приказом (<text:a xlink:type="simple" xlink:href="#anchor2000" text:style-name="Internet_20_link" text:visited-style-name="Visited_20_Internet_20_Link">приложение N 2</text:a>);</text:p>
      <text:p text:style-name="Нормальный"><text:bookmark text:name="anchor1004"/>4) о фактически заготовленной или срубленной древесине на лесосеке при подаче Отчета в течение отчетного месяца (при использовании лесов в целях заготовки древесины, а также при использовании лесов в иных целях, при которых осуществлялись рубки лесных насаждений) в единицах измерения, указанных в форме Отчета, утвержденной настоящим Приказом (<text:a xlink:type="simple" xlink:href="#anchor2000" text:style-name="Internet_20_link" text:visited-style-name="Visited_20_Internet_20_Link">приложение N 2</text:a>);</text:p>
      <text:p text:style-name="Нормальный"><text:bookmark text:name="anchor1005"/><text:soft-page-break/>5) об использовании лесов для видов использования лесов, предусмотренных <text:a xlink:type="simple" xlink:href="https://internet.garant.ru/document/redirect/12150845/251" text:style-name="Internet_20_link" text:visited-style-name="Visited_20_Internet_20_Link">частью 1 статьей 25</text:a> Лесного кодекса Российской Федерации;</text:p>
      <text:p text:style-name="Нормальный"><text:bookmark text:name="anchor1006"/>6) о мероприятиях, связанных с использованием лесов (создание объектов лесной, охотничьей, лесоперерабатывающей инфраструктуры, строительство, реконструкция, эксплуатация и демонтаж объектов, не связанных с созданием лесной инфраструктуры, рекультивация нарушенных земель);</text:p>
      <text:p text:style-name="Нормальный"><text:bookmark text:name="anchor1007"/>7) о расположении на местности объектов, предусмотренных <text:a xlink:type="simple" xlink:href="https://internet.garant.ru/document/redirect/12150845/13" text:style-name="Internet_20_link" text:visited-style-name="Visited_20_Internet_20_Link">статьями 13</text:a>, <text:a xlink:type="simple" xlink:href="https://internet.garant.ru/document/redirect/12150845/14" text:style-name="Internet_20_link" text:visited-style-name="Visited_20_Internet_20_Link">14</text:a>, <text:a xlink:type="simple" xlink:href="https://internet.garant.ru/document/redirect/12150845/21" text:style-name="Internet_20_link" text:visited-style-name="Visited_20_Internet_20_Link">21</text:a> и <text:a xlink:type="simple" xlink:href="https://internet.garant.ru/document/redirect/12150845/211" text:style-name="Internet_20_link" text:visited-style-name="Visited_20_Internet_20_Link">21.1</text:a> Лесного кодекса Российской Федерации.</text:p>
      <text:p text:style-name="Нормальный"/>
      <text:p text:style-name="P13"/>
      <text:p text:style-name="P10"><text:bookmark text:name="anchor2000"/>Приложение N 2 к <text:a xlink:type="simple" xlink:href="#anchor0" text:style-name="Internet_20_link" text:visited-style-name="Visited_20_Internet_20_Link">приказу</text:a> Министерства природных ресурсов и экологии Российской Федерации от 19.03.2025 N 115</text:p>
      <text:p text:style-name="Нормальный"/>
      <text:p text:style-name="P10">Форма 1-ИЛ</text:p>
      <text:p text:style-name="Нормальный"/>
      <text:p text:style-name="P11"><text:s text:c="41"/>Отчет об использовании лесов</text:p>
      <text:p text:style-name="Нормальный"/>
      <text:p text:style-name="P11"><text:bookmark text:name="anchor2100"/><text:s text:c="46"/>I. Общие сведения</text:p>
      <text:p text:style-name="Нормальный"/>
      <table:table table:name="15247" table:style-name="_31_5247">
        <table:table-column table:style-name="_31_5247.A" table:number-columns-repeated="2"/>
        <table:table-column table:style-name="_31_5247.C"/>
        <table:table-row table:style-name="TableLine174560416">
          <table:table-cell table:style-name="_31_5247.A1" office:value-type="string">
            <text:p text:style-name="P6">Отчетный период</text:p>
          </table:table-cell>
          <table:table-cell table:style-name="_31_5247.B1" table:number-columns-spanned="2" office:value-type="string">
            <text:p text:style-name="P6">дд.мм.гггг - дд.мм.гггг</text:p>
          </table:table-cell>
          <table:covered-table-cell/>
        </table:table-row>
        <table:table-row table:style-name="TableLine174560992">
          <table:table-cell table:style-name="_31_5247.A2" office:value-type="string">
            <text:p text:style-name="P6">Наименование органа государственной власти, органа местного самоуправления</text:p>
          </table:table-cell>
          <table:table-cell table:style-name="_31_5247.B2" table:number-columns-spanned="2" office:value-type="string">
            <text:p text:style-name="Нормальный"/>
          </table:table-cell>
          <table:covered-table-cell/>
        </table:table-row>
        <table:table-row table:style-name="TableLine174561424">
          <table:table-cell table:style-name="_31_5247.A3" table:number-rows-spanned="2" office:value-type="string">
            <text:p text:style-name="P6">Информация о лице, осуществляющем использование лесов</text:p>
          </table:table-cell>
          <table:table-cell table:style-name="_31_5247.B3" office:value-type="string">
            <text:p text:style-name="P6">Полное и сокращенное (при наличии) наименования (включая организационно-правовую форму) - для юридических лиц, фамилия, имя, отчество (при наличии) - для индивидуальных предпринимателей и физических лиц</text:p>
          </table:table-cell>
          <table:table-cell table:style-name="_31_5247.B2" office:value-type="string">
            <text:p text:style-name="Нормальный"/>
          </table:table-cell>
        </table:table-row>
        <table:table-row table:style-name="TableLine174562000">
          <table:covered-table-cell/>
          <table:table-cell table:style-name="_31_5247.B3" office:value-type="string">
            <text:p text:style-name="P6">Идентификационный номер налогоплательщика (для юридических лиц и индивидуальных предпринимателей), серия и номер документа, удостоверяющего личность (для физических лиц)</text:p>
          </table:table-cell>
          <table:table-cell table:style-name="_31_5247.B2" office:value-type="string">
            <text:p text:style-name="Нормальный"/>
          </table:table-cell>
        </table:table-row>
        <table:table-row table:style-name="TableLine174562144">
          <table:table-cell table:style-name="_31_5247.A3" table:number-rows-spanned="5" office:value-type="string">
            <text:p text:style-name="P6">Информация о лице, предоставившем отчет об использовании лесов (в том числе на основании доверенности)</text:p>
          </table:table-cell>
          <table:table-cell table:style-name="_31_5247.B3" office:value-type="string">
            <text:p text:style-name="P6">Фамилия, имя, отчество (при наличии)</text:p>
          </table:table-cell>
          <table:table-cell table:style-name="_31_5247.B2" office:value-type="string">
            <text:p text:style-name="Нормальный"/>
          </table:table-cell>
        </table:table-row>
        <table:table-row table:style-name="TableLine174562288">
          <table:covered-table-cell/>
          <table:table-cell table:style-name="_31_5247.B3" office:value-type="string">
            <text:p text:style-name="P6">должность</text:p>
          </table:table-cell>
          <table:table-cell table:style-name="_31_5247.B2" office:value-type="string">
            <text:p text:style-name="Нормальный"/>
          </table:table-cell>
        </table:table-row>
        <table:table-row table:style-name="TableLine174562432">
          <table:covered-table-cell/>
          <table:table-cell table:style-name="_31_5247.B3" office:value-type="string">
            <text:p text:style-name="P6">основание</text:p>
          </table:table-cell>
          <table:table-cell table:style-name="_31_5247.B2" office:value-type="string">
            <text:p text:style-name="Нормальный"/>
          </table:table-cell>
        </table:table-row>
        <table:table-row table:style-name="TableLine174562576">
          <table:covered-table-cell/>
          <table:table-cell table:style-name="_31_5247.B8" office:value-type="string">
            <text:p text:style-name="P6">N </text:p>
          </table:table-cell>
          <table:table-cell table:style-name="_31_5247.B2" office:value-type="string">
            <text:p text:style-name="Нормальный"/>
          </table:table-cell>
        </table:table-row>
        <table:table-row table:style-name="TableLine174562864">
          <table:covered-table-cell/>
          <table:table-cell table:style-name="_31_5247.B3" office:value-type="string">
            <text:p text:style-name="P6">дата</text:p>
          </table:table-cell>
          <table:table-cell table:style-name="_31_5247.C9" office:value-type="string">
            <text:p text:style-name="P6">дд.мм.гггг</text:p>
          </table:table-cell>
        </table:table-row>
        <table:table-row table:style-name="TableLine174563152">
          <table:table-cell table:style-name="_31_5247.A2" office:value-type="string">
            <text:p text:style-name="P6">Идентификационный номер документа, в том числе вид документа и его реквизиты, являющегося основанием для использования лесного участка</text:p>
          </table:table-cell>
          <table:table-cell table:style-name="_31_5247.B2" table:number-columns-spanned="2" office:value-type="string">
            <text:p text:style-name="Нормальный"/>
          </table:table-cell>
          <table:covered-table-cell/>
        </table:table-row>
        <table:table-row table:style-name="TableLine174563296">
          <table:table-cell table:style-name="_31_5247.A3" office:value-type="string">
            <text:p text:style-name="P6">Вид (виды) использования лесов</text:p>
          </table:table-cell>
          <table:table-cell table:style-name="_31_5247.B2" table:number-columns-spanned="2" office:value-type="string">
            <text:p text:style-name="Нормальный"/>
          </table:table-cell>
          <table:covered-table-cell/>
        </table:table-row>
      </table:table>
      <text:p text:style-name="Нормальный"/>
      <text:p text:style-name="P14"/>
      <text:p text:style-name="P11"><text:bookmark text:name="anchor2200"/><text:s text:c="53"/>II. Использование лесов для заготовки древесины</text:p>
      <text:p text:style-name="Нормальный"/>
      <table:table table:name="21478" table:style-name="_32_1478">
        <table:table-column table:style-name="_32_1478.A"/>
        <table:table-column table:style-name="_32_1478.B"/>
        <table:table-column table:style-name="_32_1478.C"/>
        <table:table-column table:style-name="_32_1478.D" table:number-columns-repeated="3"/>
        <table:table-column table:style-name="_32_1478.C"/>
        <table:table-column table:style-name="_32_1478.H"/>
        <table:table-column table:style-name="_32_1478.I"/>
        <table:table-column table:style-name="_32_1478.D" table:number-columns-repeated="4"/>
        <table:table-column table:style-name="_32_1478.N"/>
        <table:table-column table:style-name="_32_1478.B"/>
        <table:table-row table:style-name="TableLine174563584">
          <table:table-cell table:style-name="_32_1478.A1" table:number-rows-spanned="2" office:value-type="string">
            <text:p text:style-name="P4"><text:bookmark text:name="anchor2201"/>Наименование лесничества</text:p>
          </table:table-cell>
          <table:table-cell table:style-name="_32_1478.B1" table:number-rows-spanned="2" office:value-type="string">
            <text:p text:style-name="P4">Наименование участкового лесничества</text:p>
          </table:table-cell>
          <table:table-cell table:style-name="_32_1478.B1" table:number-rows-spanned="2" office:value-type="string">
            <text:p text:style-name="P4">Наименование урочища (при наличии)</text:p>
          </table:table-cell>
          <table:table-cell table:style-name="_32_1478.B1" table:number-rows-spanned="2" office:value-type="string">
            <text:p text:style-name="P4">Номер лесного квартала</text:p>
          </table:table-cell>
          <table:table-cell table:style-name="_32_1478.B1" table:number-rows-spanned="2" office:value-type="string">
            <text:p text:style-name="P4">Номер лесотаксационного выдела</text:p>
          </table:table-cell>
          <table:table-cell table:style-name="_32_1478.B1" table:number-rows-spanned="2" office:value-type="string">
            <text:p text:style-name="P4">Учетный номер лесосеки</text:p>
          </table:table-cell>
          <table:table-cell table:style-name="_32_1478.B1" table:number-rows-spanned="2" office:value-type="string">
            <text:p text:style-name="P4">Учетный номер лесотаксационного выдела (кадастровый номер земельного участка из земель сельскохозяйственного назначения)</text:p>
          </table:table-cell>
          <table:table-cell table:style-name="_32_1478.B1" table:number-rows-spanned="2" office:value-type="string">
            <text:p text:style-name="P4">Площадь лесосеки, га<text:span text:style-name="T1"> </text:span><text:a xlink:type="simple" xlink:href="#anchor1111" text:style-name="Internet_20_link" text:visited-style-name="Visited_20_Internet_20_Link"><text:span text:style-name="T1">1</text:span></text:a></text:p>
          </table:table-cell>
          <table:table-cell table:style-name="_32_1478.B1" table:number-columns-spanned="6" office:value-type="string">
            <text:p text:style-name="P4">Рубки лесных насаждений</text:p>
          </table:table-cell>
          <table:covered-table-cell/>
          <table:covered-table-cell/>
          <table:covered-table-cell/>
          <table:covered-table-cell/>
          <table:covered-table-cell/>
          <table:table-cell table:style-name="_32_1478.B1" office:value-type="string">
            <text:p text:style-name="Нормальный"/>
          </table:table-cell>
        </table:table-row>
        <table:table-row table:style-name="TableLine17456502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_32_1478.I2" office:value-type="string">
            <text:p text:style-name="P4">Площадь, га</text:p>
          </table:table-cell>
          <table:table-cell table:style-name="_32_1478.I2" office:value-type="string">
            <text:p text:style-name="P4">Форма рубки<text:span text:style-name="T1"> </text:span><text:a xlink:type="simple" xlink:href="#anchor2222" text:style-name="Internet_20_link" text:visited-style-name="Visited_20_Internet_20_Link"><text:span text:style-name="T1">2</text:span></text:a></text:p>
          </table:table-cell>
          <table:table-cell table:style-name="_32_1478.I2" office:value-type="string">
            <text:p text:style-name="P4">Вид рубки<text:span text:style-name="T1"> </text:span><text:a xlink:type="simple" xlink:href="#anchor3333" text:style-name="Internet_20_link" text:visited-style-name="Visited_20_Internet_20_Link"><text:span text:style-name="T1">3</text:span></text:a></text:p>
          </table:table-cell>
          <table:table-cell table:style-name="_32_1478.I2" office:value-type="string">
            <text:p text:style-name="P4">Хозяйство<text:span text:style-name="T1"> </text:span><text:a xlink:type="simple" xlink:href="#anchor4444" text:style-name="Internet_20_link" text:visited-style-name="Visited_20_Internet_20_Link"><text:span text:style-name="T1">4</text:span></text:a></text:p>
          </table:table-cell>
          <table:table-cell table:style-name="_32_1478.I2" office:value-type="string">
            <text:p text:style-name="P4">Виды древесины<text:span text:style-name="T1"> </text:span><text:a xlink:type="simple" xlink:href="#anchor5555" text:style-name="Internet_20_link" text:visited-style-name="Visited_20_Internet_20_Link"><text:span text:style-name="T1">5</text:span></text:a></text:p>
          </table:table-cell>
          <table:table-cell table:style-name="_32_1478.I2" office:value-type="string">
            <text:p text:style-name="P4">Виды древесины в соответствии с Общероссийским классификатором продукции по видам экономической деятельности (<text:a xlink:type="simple" xlink:href="https://internet.garant.ru/document/redirect/70650730/0" text:style-name="Internet_20_link" text:visited-style-name="Visited_20_Internet_20_Link">ОКПД 2</text:a>)</text:p>
          </table:table-cell>
          <table:table-cell table:style-name="_32_1478.I2" office:value-type="string">
            <text:p text:style-name="P4">Объем древесины<text:span text:style-name="T1"> </text:span><text:a xlink:type="simple" xlink:href="#anchor6666" text:style-name="Internet_20_link" text:visited-style-name="Visited_20_Internet_20_Link"><text:span text:style-name="T1">6</text:span></text:a></text:p>
          </table:table-cell>
        </table:table-row>
        <table:table-row table:style-name="TableLine174565744">
          <table:table-cell table:style-name="_32_1478.A3" office:value-type="string">
            <text:p text:style-name="P4">1</text:p>
          </table:table-cell>
          <table:table-cell table:style-name="_32_1478.I2" office:value-type="string">
            <text:p text:style-name="P4">2</text:p>
          </table:table-cell>
          <table:table-cell table:style-name="_32_1478.I2" office:value-type="string">
            <text:p text:style-name="P4">3</text:p>
          </table:table-cell>
          <table:table-cell table:style-name="_32_1478.I2" office:value-type="string">
            <text:p text:style-name="P4">4</text:p>
          </table:table-cell>
          <table:table-cell table:style-name="_32_1478.I2" office:value-type="string">
            <text:p text:style-name="P4">5</text:p>
          </table:table-cell>
          <table:table-cell table:style-name="_32_1478.I2" office:value-type="string">
            <text:p text:style-name="P4">6</text:p>
          </table:table-cell>
          <table:table-cell table:style-name="_32_1478.I2" office:value-type="string">
            <text:p text:style-name="P4">7</text:p>
          </table:table-cell>
          <table:table-cell table:style-name="_32_1478.I2" office:value-type="string">
            <text:p text:style-name="P4">8</text:p>
          </table:table-cell>
          <table:table-cell table:style-name="_32_1478.I2" office:value-type="string">
            <text:p text:style-name="P4">9</text:p>
          </table:table-cell>
          <table:table-cell table:style-name="_32_1478.I2" office:value-type="string">
            <text:p text:style-name="P4">10</text:p>
          </table:table-cell>
          <table:table-cell table:style-name="_32_1478.I2" office:value-type="string">
            <text:p text:style-name="P4">11</text:p>
          </table:table-cell>
          <table:table-cell table:style-name="_32_1478.I2" office:value-type="string">
            <text:p text:style-name="P4">12</text:p>
          </table:table-cell>
          <table:table-cell table:style-name="_32_1478.I2" office:value-type="string">
            <text:p text:style-name="P4">13</text:p>
          </table:table-cell>
          <table:table-cell table:style-name="_32_1478.I2" office:value-type="string">
            <text:p text:style-name="P4">14</text:p>
          </table:table-cell>
          <table:table-cell table:style-name="_32_1478.I2" office:value-type="string">
            <text:p text:style-name="P4">15</text:p>
          </table:table-cell>
        </table:table-row>
        <table:table-row table:style-name="TableLine176639200">
          <table:table-cell table:style-name="_32_1478.A3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</table:table-row>
        <table:table-row table:style-name="TableLine176639344">
          <table:table-cell table:style-name="_32_1478.A3" office:value-type="string">
            <text:p text:style-name="P6">Итого на лесосеке (формируется автоматически)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Нормальный"/>
          </table:table-cell>
        </table:table-row>
        <table:table-row table:style-name="TableLine176639488">
          <table:table-cell table:style-name="_32_1478.A3" office:value-type="string">
            <text:p text:style-name="P6">Итого по форме рубки и хозяйству (формируется автоматически)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Нормальный"/>
          </table:table-cell>
        </table:table-row>
        <table:table-row table:style-name="TableLine176639632">
          <table:table-cell table:style-name="_32_1478.A3" office:value-type="string">
            <text:p text:style-name="P6">Итого (формируется автоматически)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Нормальный"/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P4">x</text:p>
          </table:table-cell>
          <table:table-cell table:style-name="_32_1478.I2" office:value-type="string">
            <text:p text:style-name="Нормальный"/>
          </table:table-cell>
        </table:table-row>
      </table:table>
      <text:p text:style-name="Нормальный"/>
      <text:p text:style-name="P13"/>
      <text:p text:style-name="P11"><text:bookmark text:name="anchor2300"/><text:s text:c="22"/>III. Использование лесов в целях, не связанных с заготовкой древесины</text:p>
      <text:p text:style-name="Нормальный"/>
      <table:table table:name="15285" table:style-name="_31_5285">
        <table:table-column table:style-name="_31_5285.A"/>
        <table:table-column table:style-name="_31_5285.B"/>
        <table:table-column table:style-name="_31_5285.A"/>
        <table:table-column table:style-name="_31_5285.D"/>
        <table:table-column table:style-name="_31_5285.B" table:number-columns-repeated="2"/>
        <table:table-column table:style-name="_31_5285.G"/>
        <table:table-column table:style-name="_31_5285.A"/>
        <table:table-column table:style-name="_31_5285.D"/>
        <table:table-column table:style-name="_31_5285.B"/>
        <table:table-column table:style-name="_31_5285.K"/>
        <table:table-row table:style-name="TableLine176639776">
          <table:table-cell table:style-name="_31_5285.A1" office:value-type="string">
            <text:p text:style-name="P4">Вид использования лесов</text:p>
          </table:table-cell>
          <table:table-cell table:style-name="_31_5285.B1" office:value-type="string">
            <text:p text:style-name="P4">Наименование лесничества</text:p>
          </table:table-cell>
          <table:table-cell table:style-name="_31_5285.B1" office:value-type="string">
            <text:p text:style-name="P4">Наименование участкового лесничества</text:p>
          </table:table-cell>
          <table:table-cell table:style-name="_31_5285.B1" office:value-type="string">
            <text:p text:style-name="P4">Наименование урочища (при наличии)</text:p>
          </table:table-cell>
          <table:table-cell table:style-name="_31_5285.B1" office:value-type="string">
            <text:p text:style-name="P4">Номер лесного квартала</text:p>
          </table:table-cell>
          <table:table-cell table:style-name="_31_5285.B1" office:value-type="string">
            <text:p text:style-name="P4">Номер лесотаксационного выдела</text:p>
          </table:table-cell>
          <table:table-cell table:style-name="_31_5285.B1" office:value-type="string">
            <text:p text:style-name="P4">Учетный номер лесотаксационного выдела (кадастровый номер земельного участка из земель сельскохозяйственного назначения)</text:p>
          </table:table-cell>
          <table:table-cell table:style-name="_31_5285.B1" office:value-type="string">
            <text:p text:style-name="P4">Площадь лесного участка, га<text:span text:style-name="T1"> </text:span><text:a xlink:type="simple" xlink:href="#anchor7777" text:style-name="Internet_20_link" text:visited-style-name="Visited_20_Internet_20_Link"><text:span text:style-name="T1">7</text:span></text:a></text:p>
          </table:table-cell>
          <table:table-cell table:style-name="_31_5285.B1" office:value-type="string">
            <text:p text:style-name="P4">Вид заготавливаемых лесных ресурсов<text:span text:style-name="T1"> </text:span><text:a xlink:type="simple" xlink:href="#anchor8888" text:style-name="Internet_20_link" text:visited-style-name="Visited_20_Internet_20_Link"><text:span text:style-name="T1">8</text:span></text:a></text:p>
          </table:table-cell>
          <table:table-cell table:style-name="_31_5285.B1" office:value-type="string">
            <text:p text:style-name="P4">Единица</text:p>
            <text:p text:style-name="P4">измерения<text:span text:style-name="T1"> </text:span><text:a xlink:type="simple" xlink:href="#anchor9999" text:style-name="Internet_20_link" text:visited-style-name="Visited_20_Internet_20_Link"><text:span text:style-name="T1">9</text:span></text:a></text:p>
          </table:table-cell>
          <table:table-cell table:style-name="_31_5285.B1" office:value-type="string">
            <text:p text:style-name="P4">Объем использования лесов<text:span text:style-name="T1"> </text:span><text:a xlink:type="simple" xlink:href="#anchor101010" text:style-name="Internet_20_link" text:visited-style-name="Visited_20_Internet_20_Link"><text:span text:style-name="T1">10</text:span></text:a></text:p>
          </table:table-cell>
        </table:table-row>
        <table:table-row table:style-name="TableLine176640928">
          <table:table-cell table:style-name="_31_5285.A2" office:value-type="string">
            <text:p text:style-name="P4">1</text:p>
          </table:table-cell>
          <table:table-cell table:style-name="_31_5285.B2" office:value-type="string">
            <text:p text:style-name="P4">2</text:p>
          </table:table-cell>
          <table:table-cell table:style-name="_31_5285.B2" office:value-type="string">
            <text:p text:style-name="P4">3</text:p>
          </table:table-cell>
          <table:table-cell table:style-name="_31_5285.B2" office:value-type="string">
            <text:p text:style-name="P4">4</text:p>
          </table:table-cell>
          <table:table-cell table:style-name="_31_5285.B2" office:value-type="string">
            <text:p text:style-name="P4">5</text:p>
          </table:table-cell>
          <table:table-cell table:style-name="_31_5285.B2" office:value-type="string">
            <text:p text:style-name="P4">6</text:p>
          </table:table-cell>
          <table:table-cell table:style-name="_31_5285.B2" office:value-type="string">
            <text:p text:style-name="P4">7</text:p>
          </table:table-cell>
          <table:table-cell table:style-name="_31_5285.B2" office:value-type="string">
            <text:p text:style-name="P4">8</text:p>
          </table:table-cell>
          <table:table-cell table:style-name="_31_5285.B2" office:value-type="string">
            <text:p text:style-name="P4">9</text:p>
          </table:table-cell>
          <table:table-cell table:style-name="_31_5285.B2" office:value-type="string">
            <text:p text:style-name="P4">10</text:p>
          </table:table-cell>
          <table:table-cell table:style-name="_31_5285.B2" office:value-type="string">
            <text:p text:style-name="P4">11</text:p>
          </table:table-cell>
        </table:table-row>
        <table:table-row table:style-name="TableLine176641936">
          <table:table-cell table:style-name="_31_5285.A2" office:value-type="string">
            <text:p text:style-name="Нормальный"/>
          </table:table-cell>
          <table:table-cell table:style-name="_31_5285.B2" office:value-type="string">
            <text:p text:style-name="Нормальный"/>
          </table:table-cell>
          <table:table-cell table:style-name="_31_5285.B2" office:value-type="string">
            <text:p text:style-name="Нормальный"/>
          </table:table-cell>
          <table:table-cell table:style-name="_31_5285.B2" office:value-type="string">
            <text:p text:style-name="Нормальный"/>
          </table:table-cell>
          <table:table-cell table:style-name="_31_5285.B2" office:value-type="string">
            <text:p text:style-name="Нормальный"/>
          </table:table-cell>
          <table:table-cell table:style-name="_31_5285.B2" office:value-type="string">
            <text:p text:style-name="Нормальный"/>
          </table:table-cell>
          <table:table-cell table:style-name="_31_5285.B2" office:value-type="string">
            <text:p text:style-name="Нормальный"/>
          </table:table-cell>
          <table:table-cell table:style-name="_31_5285.B2" office:value-type="string">
            <text:p text:style-name="Нормальный"/>
          </table:table-cell>
          <table:table-cell table:style-name="_31_5285.B2" office:value-type="string">
            <text:p text:style-name="Нормальный"/>
          </table:table-cell>
          <table:table-cell table:style-name="_31_5285.B2" office:value-type="string">
            <text:p text:style-name="Нормальный"/>
          </table:table-cell>
          <table:table-cell table:style-name="_31_5285.B2" office:value-type="string">
            <text:p text:style-name="Нормальный"/>
          </table:table-cell>
        </table:table-row>
        <table:table-row table:style-name="TableLine176642080">
          <table:table-cell table:style-name="_31_5285.A2" office:value-type="string">
            <text:p text:style-name="P6">Итого (формируется автоматически)</text:p>
          </table:table-cell>
          <table:table-cell table:style-name="_31_5285.B2" office:value-type="string">
            <text:p text:style-name="P4">x</text:p>
          </table:table-cell>
          <table:table-cell table:style-name="_31_5285.B2" office:value-type="string">
            <text:p text:style-name="P4">x</text:p>
          </table:table-cell>
          <table:table-cell table:style-name="_31_5285.B2" office:value-type="string">
            <text:p text:style-name="P4">x</text:p>
          </table:table-cell>
          <table:table-cell table:style-name="_31_5285.B2" office:value-type="string">
            <text:p text:style-name="P4">x</text:p>
          </table:table-cell>
          <table:table-cell table:style-name="_31_5285.B2" office:value-type="string">
            <text:p text:style-name="P4">x</text:p>
          </table:table-cell>
          <table:table-cell table:style-name="_31_5285.B2" office:value-type="string">
            <text:p text:style-name="P4">x</text:p>
          </table:table-cell>
          <table:table-cell table:style-name="_31_5285.B2" office:value-type="string">
            <text:p text:style-name="Нормальный"/>
          </table:table-cell>
          <table:table-cell table:style-name="_31_5285.B2" office:value-type="string">
            <text:p text:style-name="P4">x</text:p>
          </table:table-cell>
          <table:table-cell table:style-name="_31_5285.B2" office:value-type="string">
            <text:p text:style-name="P4">x</text:p>
          </table:table-cell>
          <table:table-cell table:style-name="_31_5285.B2" office:value-type="string">
            <text:p text:style-name="Нормальный"/>
          </table:table-cell>
        </table:table-row>
      </table:table>
      <text:p text:style-name="Нормальный"/>
      <text:p text:style-name="P14"/>
      <text:p text:style-name="P11"><text:bookmark text:name="anchor2400"/><text:s text:c="55"/>IV. Мероприятия, связанные с использованием лесов</text:p>
      <text:p text:style-name="Нормальный"/>
      <table:table table:name="22061" table:style-name="_32_2061">
        <table:table-column table:style-name="_32_2061.A"/>
        <table:table-column table:style-name="_32_2061.B"/>
        <table:table-column table:style-name="_32_2061.C"/>
        <table:table-column table:style-name="_32_2061.B"/>
        <table:table-column table:style-name="_32_2061.E"/>
        <table:table-column table:style-name="_32_2061.F"/>
        <table:table-column table:style-name="_32_2061.B" table:number-columns-repeated="3"/>
        <table:table-column table:style-name="_32_2061.J"/>
        <table:table-column table:style-name="_32_2061.F"/>
        <table:table-column table:style-name="_32_2061.B"/>
        <table:table-column table:style-name="_32_2061.E"/>
        <table:table-column table:style-name="_32_2061.B" table:number-columns-repeated="2"/>
        <table:table-column table:style-name="_32_2061.C"/>
        <table:table-column table:style-name="_32_2061.J"/>
        <table:table-column table:style-name="_32_2061.B"/>
        <table:table-row table:style-name="TableLine176642224">
          <table:table-cell table:style-name="_32_2061.A1" table:number-rows-spanned="2" office:value-type="string">
            <text:p text:style-name="P4"><text:bookmark text:name="anchor2401"/>Номер объекта</text:p>
          </table:table-cell>
          <table:table-cell table:style-name="_32_2061.B1" table:number-rows-spanned="2" office:value-type="string">
            <text:p text:style-name="P4">Наименование мероприятия<text:span text:style-name="T1"> </text:span><text:a xlink:type="simple" xlink:href="#anchor111111" text:style-name="Internet_20_link" text:visited-style-name="Visited_20_Internet_20_Link"><text:span text:style-name="T1">11</text:span></text:a></text:p>
          </table:table-cell>
          <table:table-cell table:style-name="_32_2061.B1" table:number-rows-spanned="2" office:value-type="string">
            <text:p text:style-name="P4">Вид объекта<text:span text:style-name="T1"> </text:span><text:a xlink:type="simple" xlink:href="#anchor121212" text:style-name="Internet_20_link" text:visited-style-name="Visited_20_Internet_20_Link"><text:span text:style-name="T1">12</text:span></text:a></text:p>
          </table:table-cell>
          <table:table-cell table:style-name="_32_2061.B1" table:number-rows-spanned="2" office:value-type="string">
            <text:p text:style-name="P4">Наименование лесничества</text:p>
          </table:table-cell>
          <table:table-cell table:style-name="_32_2061.B1" table:number-rows-spanned="2" office:value-type="string">
            <text:p text:style-name="P4">Наименование участкового лесничества</text:p>
          </table:table-cell>
          <table:table-cell table:style-name="_32_2061.B1" table:number-rows-spanned="2" office:value-type="string">
            <text:p text:style-name="P4">Наименование урочища (при наличии)</text:p>
          </table:table-cell>
          <table:table-cell table:style-name="_32_2061.B1" table:number-rows-spanned="2" office:value-type="string">
            <text:p text:style-name="P4">Номер лесного квартала</text:p>
          </table:table-cell>
          <table:table-cell table:style-name="_32_2061.B1" table:number-rows-spanned="2" office:value-type="string">
            <text:p text:style-name="P4">Номер лесотаксационного выдела</text:p>
          </table:table-cell>
          <table:table-cell table:style-name="_32_2061.B1" table:number-rows-spanned="2" office:value-type="string">
            <text:p text:style-name="P4">Номер лесосеки</text:p>
          </table:table-cell>
          <table:table-cell table:style-name="_32_2061.B1" table:number-rows-spanned="2" office:value-type="string">
            <text:p text:style-name="P4">Учетный номер лесотаксационного выдела (кадастровый номер земельного участка из земель сельскохозяйственного назначения)</text:p>
          </table:table-cell>
          <table:table-cell table:style-name="_32_2061.B1" table:number-rows-spanned="2" office:value-type="string">
            <text:p text:style-name="P4">Площадь объекта, га<text:span text:style-name="T1"> </text:span><text:a xlink:type="simple" xlink:href="#anchor131313" text:style-name="Internet_20_link" text:visited-style-name="Visited_20_Internet_20_Link"><text:span text:style-name="T1">13</text:span></text:a></text:p>
          </table:table-cell>
          <table:table-cell table:style-name="_32_2061.B1" table:number-columns-spanned="7" office:value-type="string">
            <text:p text:style-name="P4">Рубка лесных насаждений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1766435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_32_2061.L2" office:value-type="string">
            <text:p text:style-name="P4">Площадь, га</text:p>
          </table:table-cell>
          <table:table-cell table:style-name="_32_2061.L2" office:value-type="string">
            <text:p text:style-name="P4">Форма рубки</text:p>
          </table:table-cell>
          <table:table-cell table:style-name="_32_2061.L2" office:value-type="string">
            <text:p text:style-name="P4">Вид рубки</text:p>
          </table:table-cell>
          <table:table-cell table:style-name="_32_2061.L2" office:value-type="string">
            <text:p text:style-name="P4">Хозяйство</text:p>
          </table:table-cell>
          <table:table-cell table:style-name="_32_2061.L2" office:value-type="string">
            <text:p text:style-name="P4">Виды древесины</text:p>
          </table:table-cell>
          <table:table-cell table:style-name="_32_2061.L2" office:value-type="string">
            <text:p text:style-name="P4">Виды древесины в соответствии с Общероссийским классификатором продукции по видам экономической деятельности</text:p>
            <text:p text:style-name="P4">(<text:a xlink:type="simple" xlink:href="https://internet.garant.ru/document/redirect/70650730/0" text:style-name="Internet_20_link" text:visited-style-name="Visited_20_Internet_20_Link">ОКПД 2</text:a>)</text:p>
          </table:table-cell>
          <table:table-cell table:style-name="_32_2061.L2" office:value-type="string">
            <text:p text:style-name="P4">Объем древесины<text:span text:style-name="T1"> </text:span><text:a xlink:type="simple" xlink:href="#anchor6666" text:style-name="Internet_20_link" text:visited-style-name="Visited_20_Internet_20_Link"><text:span text:style-name="T1">6</text:span></text:a></text:p>
          </table:table-cell>
        </table:table-row>
        <table:table-row table:style-name="TableLine176644240">
          <table:table-cell table:style-name="_32_2061.A3" office:value-type="string">
            <text:p text:style-name="P4">1</text:p>
          </table:table-cell>
          <table:table-cell table:style-name="_32_2061.L2" office:value-type="string">
            <text:p text:style-name="P4">2</text:p>
          </table:table-cell>
          <table:table-cell table:style-name="_32_2061.L2" office:value-type="string">
            <text:p text:style-name="P4">3</text:p>
          </table:table-cell>
          <table:table-cell table:style-name="_32_2061.L2" office:value-type="string">
            <text:p text:style-name="P4">4</text:p>
          </table:table-cell>
          <table:table-cell table:style-name="_32_2061.L2" office:value-type="string">
            <text:p text:style-name="P4">5</text:p>
          </table:table-cell>
          <table:table-cell table:style-name="_32_2061.L2" office:value-type="string">
            <text:p text:style-name="P4">6</text:p>
          </table:table-cell>
          <table:table-cell table:style-name="_32_2061.L2" office:value-type="string">
            <text:p text:style-name="P4">7</text:p>
          </table:table-cell>
          <table:table-cell table:style-name="_32_2061.L2" office:value-type="string">
            <text:p text:style-name="P4">8</text:p>
          </table:table-cell>
          <table:table-cell table:style-name="_32_2061.L2" office:value-type="string">
            <text:p text:style-name="P4">9</text:p>
          </table:table-cell>
          <table:table-cell table:style-name="_32_2061.L2" office:value-type="string">
            <text:p text:style-name="P4">10</text:p>
          </table:table-cell>
          <table:table-cell table:style-name="_32_2061.L2" office:value-type="string">
            <text:p text:style-name="P4">11</text:p>
          </table:table-cell>
          <table:table-cell table:style-name="_32_2061.L2" office:value-type="string">
            <text:p text:style-name="P4">12</text:p>
          </table:table-cell>
          <table:table-cell table:style-name="_32_2061.L2" office:value-type="string">
            <text:p text:style-name="P4">13</text:p>
          </table:table-cell>
          <table:table-cell table:style-name="_32_2061.L2" office:value-type="string">
            <text:p text:style-name="P4">14</text:p>
          </table:table-cell>
          <table:table-cell table:style-name="_32_2061.L2" office:value-type="string">
            <text:p text:style-name="P4">15</text:p>
          </table:table-cell>
          <table:table-cell table:style-name="_32_2061.L2" office:value-type="string">
            <text:p text:style-name="P4">16</text:p>
          </table:table-cell>
          <table:table-cell table:style-name="_32_2061.L2" office:value-type="string">
            <text:p text:style-name="P4">17</text:p>
          </table:table-cell>
          <table:table-cell table:style-name="_32_2061.L2" office:value-type="string">
            <text:p text:style-name="P4">18</text:p>
          </table:table-cell>
        </table:table-row>
        <table:table-row table:style-name="TableLine176644672">
          <table:table-cell table:style-name="_32_2061.A3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</table:table-row>
        <table:table-row table:style-name="TableLine176644816">
          <table:table-cell table:style-name="_32_2061.A3" office:value-type="string">
            <text:p text:style-name="P6">Итого по объекту (формируется автоматически)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Нормальный"/>
          </table:table-cell>
        </table:table-row>
        <table:table-row table:style-name="TableLine176644960">
          <table:table-cell table:style-name="_32_2061.A3" office:value-type="string">
            <text:p text:style-name="P6">Итого (формируется автоматически)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Нормальный"/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P4">x</text:p>
          </table:table-cell>
          <table:table-cell table:style-name="_32_2061.L2" office:value-type="string">
            <text:p text:style-name="Нормальный"/>
          </table:table-cell>
        </table:table-row>
      </table:table>
      <text:p text:style-name="Нормальный"/>
      <text:p text:style-name="P13"/>
      <text:p text:style-name="P11"><text:bookmark text:name="anchor2500"/><text:s text:c="7"/>V. Расположение на местности объектов, предусмотренных <text:a xlink:type="simple" xlink:href="https://internet.garant.ru/document/redirect/12150845/13" text:style-name="Internet_20_link" text:visited-style-name="Visited_20_Internet_20_Link">статьями 13</text:a>, <text:a xlink:type="simple" xlink:href="https://internet.garant.ru/document/redirect/12150845/14" text:style-name="Internet_20_link" text:visited-style-name="Visited_20_Internet_20_Link">14</text:a>, <text:a xlink:type="simple" xlink:href="https://internet.garant.ru/document/redirect/12150845/21" text:style-name="Internet_20_link" text:visited-style-name="Visited_20_Internet_20_Link">21</text:a> и <text:a xlink:type="simple" xlink:href="https://internet.garant.ru/document/redirect/12150845/211" text:style-name="Internet_20_link" text:visited-style-name="Visited_20_Internet_20_Link">21.1</text:a> Лесного кодекса</text:p>
      <text:p text:style-name="P11"><text:s text:c="49"/>Российской Федерации</text:p>
      <text:p text:style-name="Нормальный"/>
      <table:table table:name="15344" table:style-name="_31_5344">
        <table:table-column table:style-name="_31_5344.A"/>
        <table:table-column table:style-name="_31_5344.B" table:number-columns-repeated="2"/>
        <table:table-row table:style-name="TableLine176645104">
          <table:table-cell table:style-name="_31_5344.A1" table:number-rows-spanned="2" office:value-type="string">
            <text:p text:style-name="P4">Номер объекта</text:p>
          </table:table-cell>
          <table:table-cell table:style-name="_31_5344.B1" table:number-columns-spanned="2" office:value-type="string">
            <text:p text:style-name="P4">Координата начальной точки линии (столба) (система координат WGS-84) (для лесных участков, расположенных на землях обороны и безопасности, система координат ГСК-2011)</text:p>
          </table:table-cell>
          <table:covered-table-cell/>
        </table:table-row>
        <table:table-row table:style-name="TableLine176645680">
          <table:covered-table-cell/>
          <table:table-cell table:style-name="_31_5344.B2" office:value-type="string">
            <text:p text:style-name="P4">Долгота (X)</text:p>
          </table:table-cell>
          <table:table-cell table:style-name="_31_5344.B2" office:value-type="string">
            <text:p text:style-name="P4">Широта (Y)</text:p>
          </table:table-cell>
        </table:table-row>
        <table:table-row table:style-name="TableLine176645968">
          <table:table-cell table:style-name="_31_5344.A3" office:value-type="string">
            <text:p text:style-name="P4">1</text:p>
          </table:table-cell>
          <table:table-cell table:style-name="_31_5344.B2" office:value-type="string">
            <text:p text:style-name="P4">2</text:p>
          </table:table-cell>
          <table:table-cell table:style-name="_31_5344.B2" office:value-type="string">
            <text:p text:style-name="P4">3</text:p>
          </table:table-cell>
        </table:table-row>
        <table:table-row table:style-name="TableLine176646256">
          <table:table-cell table:style-name="_31_5344.A4" office:value-type="string">
            <text:p text:style-name="Нормальный"/>
          </table:table-cell>
          <table:table-cell table:style-name="_31_5344.B4" office:value-type="string">
            <text:p text:style-name="Нормальный"/>
          </table:table-cell>
          <table:table-cell table:style-name="_31_5344.B4" office:value-type="string">
            <text:p text:style-name="Нормальный"/>
          </table:table-cell>
        </table:table-row>
      </table:table>
      <text:p text:style-name="Нормальный"/>
      <text:p text:style-name="P9">Руководитель юридического лица, гражданин, в том <text:s text:c="2"/>числе <text:s text:c="2"/>индивидуальный <text:s text:c="2"/>предприниматель, <text:s text:c="2"/>осуществляющий</text:p>
      <text:p text:style-name="P9">использование лесов, или их представитель:</text:p>
      <text:p text:style-name="P9">_____________________ <text:s text:c="2"/>_________________________ <text:s text:c="2"/>______________________________________ <text:s text:c="2"/>________________</text:p>
      <text:p text:style-name="P9"><text:s text:c="7"/>(дата) <text:s text:c="11"/>(должность (при наличии) <text:s text:c="2"/>(фамилия, имя, отчество (при наличии) <text:s text:c="7"/>(подпись)</text:p>
      <text:p text:style-name="Нормальный"/>
      <text:p text:style-name="P9">──────────────────────────────</text:p>
      <text:p text:style-name="Footnote"><text:bookmark text:name="anchor1111"/><text:span text:style-name="T1">1</text:span> Указывается в соответствии с принятой органом государственной власти, органом местного самоуправления, определенными в соответствии со <text:a xlink:type="simple" xlink:href="https://internet.garant.ru/document/redirect/12150845/81" text:style-name="Internet_20_link" text:visited-style-name="Visited_20_Internet_20_Link">статьями 81-84</text:a> Лесного кодекса Российской Федерации, лесной декларацией и таксационным описанием лесосеки.</text:p>
      <text:p text:style-name="Footnote"><text:bookmark text:name="anchor2222"/><text:span text:style-name="T1">2</text:span> Указывается форма рубки (сплошная или выборочная).</text:p>
      <text:p text:style-name="Footnote"><text:bookmark text:name="anchor3333"/><text:span text:style-name="T1">3</text:span> Указывается вид рубки (рубки спелых и перестойных насаждений, рубки ухода за лесами, рубки погибших и поврежденных насаждений, рубки лесных насаждений любого возраста на лесных участках, предназначенных для строительства, реконструкции и эксплуатации объектов, предусмотренных <text:a xlink:type="simple" xlink:href="https://internet.garant.ru/document/redirect/12150845/13" text:style-name="Internet_20_link" text:visited-style-name="Visited_20_Internet_20_Link">статьями 13</text:a>, <text:a xlink:type="simple" xlink:href="https://internet.garant.ru/document/redirect/12150845/14" text:style-name="Internet_20_link" text:visited-style-name="Visited_20_Internet_20_Link">14</text:a>, <text:a xlink:type="simple" xlink:href="https://internet.garant.ru/document/redirect/12150845/21" text:style-name="Internet_20_link" text:visited-style-name="Visited_20_Internet_20_Link">21</text:a> и <text:a xlink:type="simple" xlink:href="https://internet.garant.ru/document/redirect/12150845/211" text:style-name="Internet_20_link" text:visited-style-name="Visited_20_Internet_20_Link">21.1</text:a> Лесного кодекса Российской Федерации, для выполнения работ, предусмотренных <text:a xlink:type="simple" xlink:href="https://internet.garant.ru/document/redirect/12150845/6830" text:style-name="Internet_20_link" text:visited-style-name="Visited_20_Internet_20_Link">статьей 68.3</text:a> Лесного кодекса Российской Федерации).</text:p>
      <text:p text:style-name="Footnote"><text:bookmark text:name="anchor4444"/><text:span text:style-name="T1">4</text:span> Указывается хозяйство (хвойное, твердолиственное, мягколиственное).</text:p>
      <text:p text:style-name="Footnote"><text:bookmark text:name="anchor5555"/><text:span text:style-name="T1">5</text:span> Указывается видовой (породный) состав древесины в соответствии с перечнями древесины и продукции ее переработки, определяемых в соответствии с <text:a xlink:type="simple" xlink:href="https://internet.garant.ru/document/redirect/70650730/0" text:style-name="Internet_20_link" text:visited-style-name="Visited_20_Internet_20_Link">Общероссийским классификатором</text:a> продукции по видам экономической деятельности, <text:a xlink:type="simple" xlink:href="https://internet.garant.ru/document/redirect/402888401/100000" text:style-name="Internet_20_link" text:visited-style-name="Visited_20_Internet_20_Link">единой Товарной номенклатурой</text:a> внешнеэкономической деятельности Евразийского экономического союза, утвержденными <text:a xlink:type="simple" xlink:href="https://internet.garant.ru/document/redirect/70678368/0" text:style-name="Internet_20_link" text:visited-style-name="Visited_20_Internet_20_Link">распоряжением</text:a> Правительства Российской Федерации от 13.06.2014 N 1047-р.</text:p>
      <text:p text:style-name="Footnote"><text:bookmark text:name="anchor6666"/><text:span text:style-name="T1">6</text:span> Указывается объем древесины, фактически заготовленной на лесотаксационном выделе, на лесосеке (лесосеках), с точностью до одного знака после запятой, в кубических метрах.</text:p>
      <text:p text:style-name="Footnote"><text:bookmark text:name="anchor7777"/><text:span text:style-name="T1">7</text:span> Указывается площадь представленного в пользование лесного участка, в гектарах (с точностью до четырех знаков после запятой).</text:p>
      <text:p text:style-name="Footnote"><text:bookmark text:name="anchor8888"/><text:span text:style-name="T1">8</text:span> Указываются виды заготавливаемых лесных ресурсов (пни, береста, кора деревьев и кустарников, хворост, веточный корм, еловая, пихтовая, сосновая лапы, ели или деревья других хвойных пород для новогодних праздников, мох, лесная подстилка, камыш, тростник и подобные лесные ресурсы; дикорастущие плоды, ягоды, орехи, грибы, семена, березовый сок и подобные лесные ресурсы; плоды, ягоды, декоративные растения, лекарственные растения и подобные лесные ресурсы).</text:p>
      <text:p text:style-name="Footnote"><text:bookmark text:name="anchor9999"/><text:span text:style-name="T1">9</text:span> Указывается единица измерения для заготовки живицы, лесных ресурсов по их видам (недревесных лесных ресурсов, пищевых лесных ресурсов, лекарственных растений), в соответствии с <text:a xlink:type="simple" xlink:href="https://internet.garant.ru/document/redirect/12153804/10000" text:style-name="Internet_20_link" text:visited-style-name="Visited_20_Internet_20_Link">постановлением</text:a> Правительства Российской Федерации от 22.05.2007 N 310 "О ставках платы за единицу объема лесных ресурсов и ставках платы за единицу площади лесного участка, находящегося в федеральной собственности".</text:p>
      <text:p text:style-name="Footnote"><text:bookmark text:name="anchor101010"/><text:span text:style-name="T1">10</text:span> Указывается объем использования лесов (фактические объемы заготовки лесных ресурсов по их видам), с точностью до одного знака после запятой.</text:p>
      <text:p text:style-name="Footnote"><text:bookmark text:name="anchor111111"/><text:span text:style-name="T1">11</text:span> Указывается наименование мероприятия (создание объектов лесной, охотничьей, лесоперерабатывающей инфраструктуры, строительство, реконструкция, эксплуатация и демонтаж объектов, не связанных с созданием лесной инфраструктуры, рекультивация нарушенных земель).</text:p>
      <text:p text:style-name="Footnote"><text:bookmark text:name="anchor121212"/><text:soft-page-break/><text:span text:style-name="T1">12</text:span> Указывается вид объектов лесной, охотничьей, лесоперерабатывающей инфраструктуры, объектов, не связанных с созданием лесной инфраструктуры.</text:p>
      <text:p text:style-name="Footnote"><text:bookmark text:name="anchor131313"/><text:span text:style-name="T1">13</text:span> Указывается площадь, на которой осуществлено создание, эксплуатация объекта лесной, охотничьей, лесоперерабатывающей инфраструктуры, произведено строительство, реконструкция, эксплуатация объекта, не связанного с созданием лесной инфраструктуры, или произведена рекультивация нарушенных земель, с точностью до четырех знаков после запятой, в гектарах.</text:p>
      <text:p text:style-name="Нормальный"/>
      <text:p text:style-name="P15"/>
      <text:p text:style-name="P10"><text:bookmark text:name="anchor3000"/>Приложение N 3 к <text:a xlink:type="simple" xlink:href="#anchor0" text:style-name="Internet_20_link" text:visited-style-name="Visited_20_Internet_20_Link">приказу</text:a> Министерства природных ресурсов и экологии Российской Федерации от 19.03.2025 N 115</text:p>
      <text:p text:style-name="Нормальный"/>
      <text:h text:style-name="Heading_20_1" text:outline-level="1">Порядок представления отчета об использовании лесов и фиксации информации, включаемой в отчет об использовании лесов</text:h>
      <text:p text:style-name="Нормальный"/>
      <text:p text:style-name="Нормальный"><text:bookmark text:name="anchor3001"/>1. Отчет об использовании лесов (далее - Отчет) представляется гражданами, юридическими лицами, осуществляющими использование лесов, за исключением использования лесов для заготовки древесины, в органы государственной власти, органы местного самоуправления в пределах их полномочий, определенных в соответствии со <text:a xlink:type="simple" xlink:href="https://internet.garant.ru/document/redirect/12150845/81" text:style-name="Internet_20_link" text:visited-style-name="Visited_20_Internet_20_Link">статьями 81-84</text:a> Лесного кодекса Российской Федерации (далее - Лесной кодекс, уполномоченный орган), в порядке, предусмотренном <text:a xlink:type="simple" xlink:href="https://internet.garant.ru/document/redirect/12150845/9351" text:style-name="Internet_20_link" text:visited-style-name="Visited_20_Internet_20_Link">частью 1 статьи 93.5</text:a> Лесного кодекса. Отчет формируется гражданами, юридическими лицами, осуществляющими использование лесов для заготовки древесины, с использованием федеральной государственной информационной системы лесного комплекса в соответствии с <text:a xlink:type="simple" xlink:href="https://internet.garant.ru/document/redirect/12150845/9354" text:style-name="Internet_20_link" text:visited-style-name="Visited_20_Internet_20_Link">частью 4 статьи 93.5</text:a> Лесного кодекса<text:span text:style-name="T1"> </text:span><text:a xlink:type="simple" xlink:href="#anchor11111" text:style-name="Internet_20_link" text:visited-style-name="Visited_20_Internet_20_Link"><text:span text:style-name="T1">1</text:span></text:a>.</text:p>
      <text:p text:style-name="Нормальный"><text:bookmark text:name="anchor3002"/>2. Отчет должен составляться по форме, утвержденной настоящим Приказом (<text:a xlink:type="simple" xlink:href="#anchor2000" text:style-name="Internet_20_link" text:visited-style-name="Visited_20_Internet_20_Link">приложение N 2</text:a>), с учетом требований к формату Отчета в электронной форме (<text:a xlink:type="simple" xlink:href="#anchor4000" text:style-name="Internet_20_link" text:visited-style-name="Visited_20_Internet_20_Link">приложение N 4</text:a>).</text:p>
      <text:p text:style-name="Нормальный"><text:bookmark text:name="anchor3003"/>3. Отчет должен представляться ежемесячно, в течение 5 рабочих дней, следующих за отчетным периодом. Допускается представление отчета по инициативе лиц, осуществляющих использование лесов, неоднократно в течение отчетного месяца (при использовании лесов в целях заготовки древесины, а также при использовании лесов в иных целях, при которых осуществлялись рубки лесных насаждений), если иное не предусмотрено настоящим Порядком.</text:p>
      <text:p text:style-name="Нормальный"><text:bookmark text:name="anchor30032"/>В случаях, если при использовании лесов не осуществлялись рубки лесных насаждений, Отчет должен представляться ежегодно, в течение 5 рабочих дней, следующих за отчетным периодом.</text:p>
      <text:p text:style-name="Нормальный">Граждане, осуществляющие заготовку древесины для собственных нужд на основании договоров купли-продажи лесных насаждений, должны представлять Отчет один раз по итогам окончания лесозаготовительных работ, в течение 5 рабочих дней, следующих за отчетным периодом.</text:p>
      <text:p text:style-name="Нормальный">В случае окончания на лесосеках всех видов работ по заготовке древесины в отчетном месяце, Отчет в последующие периоды не представляется.</text:p>
      <text:p text:style-name="Нормальный"><text:bookmark text:name="anchor3004"/>4. При заготовке древесины, за исключением заготовки древесины при использовании лесов в соответствии со <text:a xlink:type="simple" xlink:href="https://internet.garant.ru/document/redirect/12150845/43" text:style-name="Internet_20_link" text:visited-style-name="Visited_20_Internet_20_Link">статьями 43-46</text:a> Лесного кодекса, к Отчету прилагаются материалы фотофиксации лесосеки, изготовленные с использованием специального программного обеспечения, указанного в <text:a xlink:type="simple" xlink:href="https://internet.garant.ru/document/redirect/12150845/196" text:style-name="Internet_20_link" text:visited-style-name="Visited_20_Internet_20_Link">части 6 статьи 19</text:a> Лесного кодекса.</text:p>
      <text:p text:style-name="Нормальный">Материалы фотофиксации лесосеки прилагаются к Отчету дважды в год - в марте и декабре. В случае окончания на лесосеке всех работ по заготовке древесины, материалы фотофиксации прикладываются только к Отчету за соответствующий отчетный месяц.</text:p>
      <text:p text:style-name="Нормальный"><text:bookmark text:name="anchor3005"/>5. Материалы фотофиксации лесосеки должны включать серию фотоснимков, фиксирующих выполнение лесосечных работ. Фотофиксация должна производиться в светлое время суток при отсутствии факторов, ограничивающих видимость (туман, дождь, снег, задымление).</text:p>
      <text:p text:style-name="Нормальный"><text:bookmark text:name="anchor3006"/>6. Материалы фотофиксации лесосеки формируются в виде файлов в форматах Png или Jpeg.</text:p>
      <text:p text:style-name="Нормальный">Материалы фотофиксации лесосеки должны быть выполнены в не менее чем 24-битном цветовом формате, с разрешением не менее 1920x1080 с количеством мегапикселей не менее 2.</text:p>
      <text:p text:style-name="Нормальный"><text:bookmark text:name="anchor3007"/>7. Фотофиксация лесосеки должна осуществляться из поворотных точек ее границ по часовой стрелке, начиная от столба на углу лесосеки, к которому произведена инструментальная привязка к квартальным просекам, таксационным визирам или другим постоянным ориентирам. Из каждой поворотной точки должны производиться 2 снимка (один в сторону следующей поворотной точки, второй вглубь лесосеки) и одновременная фиксация координат поворотной точки. Количество точек съемки не должно превышать 12.</text:p>
      <text:p text:style-name="Нормальный"><text:bookmark text:name="anchor3008"/><text:soft-page-break/>8. В состав Отчета включается акт заключительного осмотра лесосеки, который составляется в форме электронного документа, подписанного усиленной квалифицированной <text:a xlink:type="simple" xlink:href="https://internet.garant.ru/document/redirect/12184522/21" text:style-name="Internet_20_link" text:visited-style-name="Visited_20_Internet_20_Link">электронной подписью</text:a>, и в состав которого включаются материалы фотофиксации осмотра лесосеки, изготовленные с использованием специального программного обеспечения в соответствии с требованиями, установленными <text:a xlink:type="simple" xlink:href="https://internet.garant.ru/document/redirect/12150845/196" text:style-name="Internet_20_link" text:visited-style-name="Visited_20_Internet_20_Link">частью 6 статьи 19</text:a> Лесного кодекса<text:span text:style-name="T1"> </text:span><text:a xlink:type="simple" xlink:href="#anchor22222" text:style-name="Internet_20_link" text:visited-style-name="Visited_20_Internet_20_Link"><text:span text:style-name="T1">2</text:span></text:a>.</text:p>
      <text:p text:style-name="Нормальный"/>
      <text:p text:style-name="P9">──────────────────────────────</text:p>
      <text:p text:style-name="Footnote"><text:bookmark text:name="anchor11111"/><text:span text:style-name="T1">1</text:span> <text:a xlink:type="simple" xlink:href="https://internet.garant.ru/document/redirect/12150845/491" text:style-name="Internet_20_link" text:visited-style-name="Visited_20_Internet_20_Link">Часть 1 статьи 49</text:a> Лесного кодекса.</text:p>
      <text:p text:style-name="Footnote"><text:bookmark text:name="anchor22222"/><text:span text:style-name="T1">2</text:span> <text:a xlink:type="simple" xlink:href="https://internet.garant.ru/document/redirect/12150845/23029" text:style-name="Internet_20_link" text:visited-style-name="Visited_20_Internet_20_Link">Часть 9 статьи 23.2</text:a> Лесного кодекса.</text:p>
      <text:p text:style-name="P9">──────────────────────────────</text:p>
      <text:p text:style-name="Нормальный"/>
      <text:p text:style-name="P10"><text:bookmark text:name="anchor4000"/>Приложение N 4 к <text:a xlink:type="simple" xlink:href="#anchor0" text:style-name="Internet_20_link" text:visited-style-name="Visited_20_Internet_20_Link">приказу</text:a> Министерства природных ресурсов и экологии Российской Федерации от 19.03.2025 N 115</text:p>
      <text:p text:style-name="Нормальный"/>
      <text:h text:style-name="Heading_20_1" text:outline-level="1">Требования к формату отчета об использовании лесов в электронной форме</text:h>
      <text:p text:style-name="Нормальный"/>
      <text:p text:style-name="Нормальный"><text:bookmark text:name="anchor4001"/>1. Отчет об использовании лесов в форме электронного документа формируется в виде файлов в формате XML, созданных с использованием XSD-схем и обеспечивающих считывание и контроль представленных данных.</text:p>
      <text:p text:style-name="Нормальный"><text:bookmark text:name="anchor4002"/>2. Создание XSD-схем осуществляется в соответствии с техническими требованиями к взаимодействию информационных систем в единой системе межведомственного электронного взаимодействия, утверждаемыми в соответствии с <text:a xlink:type="simple" xlink:href="https://internet.garant.ru/document/redirect/199319/2" text:style-name="Internet_20_link" text:visited-style-name="Visited_20_Internet_20_Link">пунктом 2</text:a> постановления Правительства Российской Федерации от 08.09.2010 N 697 "О единой системе межведомственного электронного взаимодействия".</text:p>
      <text:p text:style-name="Нормальный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ourier New1" svg:font-family="'Courier New'"/>
    <style:font-face style:name="Times New Roman" svg:font-family="'Times New Roman'"/>
    <style:font-face style:name="Courier New" svg:font-family="'Courier New'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tab-stop-distance="1.27cm" style:writing-mode="page"/>
      <style:text-properties fo:color="#000000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text-align="justify" style:justify-single-word="false" fo:orphans="2" fo:widows="2" fo:text-indent="1.27cm" style:auto-text-indent="false" style:writing-mode="lr-tb"/>
      <style:text-properties style:font-name="Times New Roman" fo:font-family="'Times New Roman'" fo:font-size="12pt"/>
    </style:style>
    <style:style style:name="Normal" style:family="paragraph">
      <style:paragraph-properties style:writing-mode="lr-tb"/>
      <style:text-properties style:font-name="Times New Roman" fo:font-family="'Times New Roman'" fo:font-size="12pt" fo:language="ru" fo:country="RU"/>
    </style:style>
    <style:style style:name="Preformatted" style:family="paragraph"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text-indent="0cm" style:auto-text-indent="false" style:writing-mode="lr-tb"/>
      <style:text-properties style:font-name="Courier New" fo:font-family="'Courier New'" style:font-pitch="fixed" fo:font-size="12pt" style:font-name-asian="Symbol" style:font-family-asian="Symbol" style:font-family-generic-asian="system" style:font-pitch-asian="variable" style:font-size-asian="12pt" style:font-name-complex="Wingdings" style:font-family-complex="Wingdings" style:font-family-generic-complex="system" style:font-pitch-complex="variable" style:font-size-complex="12pt" fo:hyphenate="true" fo:hyphenation-remain-char-count="2" fo:hyphenation-push-char-count="2" loext:hyphenation-no-caps="false"/>
    </style:style>
    <style:style style:name="Heading" style:family="paragraph" style:parent-style-name="Standard" style:class="text">
      <style:paragraph-properties fo:margin-top="0.423cm" fo:margin-bottom="0.212cm" style:contextual-spacing="false" fo:text-align="center" style:justify-single-word="false" fo:keep-with-next="always"/>
      <style:text-properties style:font-name="Times New Roman" fo:font-family="'Times New Roman'" fo:font-weight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Нормальный" style:family="paragraph" style:parent-style-name="Standard"/>
    <style:style style:name="Нормальный_20__28_OEM_29_" style:display-name="Нормальный (OEM)" style:family="paragraph" style:parent-style-name="Preformatted"/>
    <style:style style:name="Heading_20_1" style:display-name="Heading 1" style:family="paragraph" style:parent-style-name="Heading" style:class="text"/>
    <style:style style:name="Heading_20_2" style:display-name="Heading 2" style:family="paragraph" style:parent-style-name="Heading" style:class="text"/>
    <style:style style:name="Heading_20_3" style:display-name="Heading 3" style:family="paragraph" style:parent-style-name="Heading" style:class="text"/>
    <style:style style:name="Heading_20_4" style:display-name="Heading 4" style:family="paragraph" style:parent-style-name="Heading" style:class="text"/>
    <style:style style:name="Утратил_20_силу" style:display-name="Утратил силу" style:family="paragraph" style:parent-style-name="Standard">
      <style:text-properties fo:color="#666600" loext:opacity="100%" style:text-line-through-style="solid" style:text-line-through-type="single"/>
    </style:style>
    <style:style style:name="Text_20__28_reference_29_" style:display-name="Text (reference)" style:family="paragraph" style:parent-style-name="Standard">
      <style:paragraph-properties fo:margin-left="0cm" fo:margin-right="0cm" fo:margin-top="0.132cm" fo:margin-bottom="0cm" style:contextual-spacing="false" fo:text-align="justify" style:justify-single-word="false" fo:text-indent="0cm" style:auto-text-indent="false"/>
      <style:text-properties fo:color="#353842" loext:opacity="100%" fo:font-size="12pt" fo:font-style="italic"/>
    </style:style>
    <style:style style:name="Комментарий" style:family="paragraph" style:parent-style-name="Text_20__28_reference_29_">
      <loext:graphic-properties draw:fill="solid" draw:fill-color="#f0f0f0" draw:opacity="100%"/>
      <style:paragraph-properties fo:text-align="justify" style:justify-single-word="false" fo:background-color="#f0f0f0"/>
      <style:text-properties fo:background-color="#f0f0f0"/>
    </style:style>
    <style:style style:name="Заголовок_20_статьи" style:display-name="Заголовок статьи" style:family="paragraph" style:parent-style-name="Standard">
      <style:paragraph-properties fo:margin-left="2.843cm" fo:margin-right="0cm" fo:margin-top="0cm" fo:margin-bottom="0cm" style:contextual-spacing="false" fo:text-align="justify" style:justify-single-word="false" fo:text-indent="-1.573cm" style:auto-text-indent="false"/>
    </style:style>
    <style:style style:name="Прижатый_20_влево" style:display-name="Прижатый влево" style:family="paragraph" style:parent-style-name="Standard">
      <style:paragraph-properties fo:margin-left="0cm" fo:margin-right="0cm" fo:text-align="start" style:justify-single-word="false" fo:hyphenation-ladder-count="no-limit" fo:text-indent="0cm" style:auto-text-indent="false"/>
      <style:text-properties fo:hyphenate="false" loext:hyphenation-no-caps="false"/>
    </style:style>
    <style:style style:name="Информация_20_о_20_версии" style:display-name="Информация о версии" style:family="paragraph" style:parent-style-name="Text_20__28_reference_29_">
      <loext:graphic-properties draw:fill="solid" draw:fill-color="#f0f0f0" draw:opacity="100%"/>
      <style:paragraph-properties fo:text-align="justify" style:justify-single-word="false" fo:background-color="#f0f0f0"/>
      <style:text-properties fo:background-color="#f0f0f0"/>
    </style:style>
    <style:style style:name="Не_20_вступил_20_в_20_силу" style:display-name="Не вступил в силу" style:family="paragraph" style:parent-style-name="Standard">
      <style:paragraph-properties fo:margin-left="0.245cm" fo:margin-right="0cm" fo:text-indent="-0.245cm" style:auto-text-indent="false"/>
    </style:style>
    <style:style style:name="Информация_20_об_20_изменениях" style:display-name="Информация об изменениях" style:family="paragraph" style:parent-style-name="Text_20__28_reference_29_">
      <loext:graphic-properties draw:fill="solid" draw:fill-color="#eaefed" draw:opacity="100%"/>
      <style:paragraph-properties fo:background-color="#eaefed"/>
      <style:text-properties fo:font-size="10pt" fo:background-color="#eaefed"/>
    </style:style>
    <style:style style:name="Заголовок_20_ЭР_20__28_левое_20_окно_29_" style:display-name="Заголовок ЭР (левое окно)" style:family="paragraph" style:parent-style-name="Heading"/>
    <style:style style:name="Footnote" style:family="paragraph" style:parent-style-name="Standard" style:class="extra">
      <style:text-properties fo:font-size="10pt"/>
    </style:style>
    <style:style style:name="Взамен" style:family="paragraph" style:parent-style-name="Text_20__28_reference_29_">
      <loext:graphic-properties draw:fill="solid" draw:fill-color="#fff5ad" draw:opacity="100%"/>
      <style:paragraph-properties fo:margin-left="0.762cm" fo:margin-right="0cm" fo:text-indent="0cm" style:auto-text-indent="false" fo:background-color="#fff5ad"/>
      <style:text-properties fo:background-color="#fff5ad"/>
    </style:style>
    <style:style style:name="Сравнение" style:family="paragraph" style:parent-style-name="Text_20__28_reference_29_">
      <loext:graphic-properties draw:fill="solid" draw:fill-color="#f0f0f0" draw:opacity="100%"/>
      <style:paragraph-properties fo:margin-left="0.762cm" fo:margin-right="0cm" fo:text-indent="0cm" style:auto-text-indent="false" fo:background-color="#f0f0f0"/>
      <style:text-properties fo:background-color="#f0f0f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Таблица1" style:family="table">
      <style:table-properties style:width="18.2cm" table:align="margins" style:writing-mode="lr-tb"/>
    </style:style>
    <style:style style:name="Таблица1.A" style:family="table-column">
      <style:table-column-properties style:column-width="6.066cm" style:rel-column-width="21845*"/>
    </style:style>
    <style:style style:name="Таблица2" style:family="table">
      <style:table-properties style:width="26.899cm" table:align="margins" style:writing-mode="lr-tb"/>
    </style:style>
    <style:style style:name="Таблица2.A" style:family="table-column">
      <style:table-column-properties style:column-width="8.966cm" style:rel-column-width="21845*"/>
    </style:style>
    <style:style style:name="Таблица3" style:family="table">
      <style:table-properties style:width="39.199cm" table:align="margins" style:writing-mode="lr-tb"/>
    </style:style>
    <style:style style:name="Таблица3.A" style:family="table-column">
      <style:table-column-properties style:column-width="13.067cm" style:rel-column-width="21845*"/>
    </style:style>
    <style:style style:name="Таблица4" style:family="table">
      <style:table-properties style:width="18.2cm" table:align="margins" style:writing-mode="lr-tb"/>
    </style:style>
    <style:style style:name="Таблица4.A" style:family="table-column">
      <style:table-column-properties style:column-width="6.066cm" style:rel-column-width="21845*"/>
    </style:style>
    <style:style style:name="MP1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 fo:font-size="10pt"/>
    </style:style>
    <style:style style:name="MP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0pt"/>
    </style:style>
    <style:style style:name="MP3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Times New Roman" fo:font-size="10pt"/>
    </style:style>
    <style:page-layout style:name="Mpm1">
      <style:page-layout-properties fo:page-width="21.001cm" fo:page-height="29.7cm" style:num-format="1" style:print-orientation="portrait" fo:margin-top="1.401cm" fo:margin-bottom="1.401cm" fo:margin-left="1.401cm" fo:margin-right="1.4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.499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fo:page-width="29.7cm" fo:page-height="21.001cm" style:num-format="1" style:print-orientation="landscape" fo:margin-top="1.401cm" fo:margin-bottom="1.401cm" fo:margin-left="1.401cm" fo:margin-right="1.4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.499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3">
      <style:page-layout-properties fo:page-width="42cm" fo:page-height="29.7cm" style:num-format="1" style:print-orientation="landscape" fo:margin-top="1.401cm" fo:margin-bottom="1.401cm" fo:margin-left="1.401cm" fo:margin-right="1.4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.499cm"/>
      </style:header-style>
      <style:footer-style>
        <style:header-footer-properties fo:min-height="0.499cm" fo:margin-left="0cm" fo:margin-right="0cm" fo:margin-top="0cm"/>
      </style:footer-style>
    </style:page-layout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Mpm1">
      <style:header>
        <text:p text:style-name="MP1">Приказ Министерства природных ресурсов и экологии Российской Федерации от 19 марта 2025 г. N 115 ...</text:p>
      </style:header>
      <style:footer>
        <table:table table:name="Таблица1" table:style-name="Таблица1">
          <table:table-column table:style-name="Таблица1.A" table:number-columns-repeated="3"/>
          <table:table-row table:style-name="TableLine172407016">
            <table:table-cell table:style-name="TableBox172406152" office:value-type="string">
              <text:p text:style-name="MP1"><text:date style:data-style-name="N36" text:date-value="2026-08-07T15:37:29.250000086" text:fixed="true">07.08.2026</text:date><text:s/></text:p>
            </table:table-cell>
            <table:table-cell table:style-name="TableBox172406152" office:value-type="string">
              <text:p text:style-name="MP2">Система ГАРАНТ </text:p>
            </table:table-cell>
            <table:table-cell table:style-name="TableBox172406152" office:value-type="string">
              <text:p text:style-name="MP3"><text:page-number text:select-page="current">1</text:page-number>/<text:page-count style:num-format="1">10</text:page-count> </text:p>
            </table:table-cell>
          </table:table-row>
        </table:table>
      </style:footer>
    </style:master-page>
    <style:master-page style:name="landscape0" style:page-layout-name="Mpm2">
      <style:header>
        <text:p text:style-name="MP1">Приказ Министерства природных ресурсов и экологии Российской Федерации от 19 марта 2025 г. N 115 ...</text:p>
      </style:header>
      <style:footer>
        <table:table table:name="Таблица2" table:style-name="Таблица2">
          <table:table-column table:style-name="Таблица2.A" table:number-columns-repeated="3"/>
          <table:table-row table:style-name="TableLine172403560">
            <table:table-cell table:style-name="TableBox172408456" office:value-type="string">
              <text:p text:style-name="MP1"><text:date style:data-style-name="N36" text:date-value="2026-08-07T15:37:29.432999873" text:fixed="true">07.08.2026</text:date><text:s/></text:p>
            </table:table-cell>
            <table:table-cell table:style-name="TableBox172408456" office:value-type="string">
              <text:p text:style-name="MP2">Система ГАРАНТ </text:p>
            </table:table-cell>
            <table:table-cell table:style-name="TableBox172408456" office:value-type="string">
              <text:p text:style-name="MP3"><text:page-number text:select-page="current">8</text:page-number>/<text:page-count style:num-format="1">10</text:page-count> </text:p>
            </table:table-cell>
          </table:table-row>
        </table:table>
      </style:footer>
    </style:master-page>
    <style:master-page style:name="landscape1" style:page-layout-name="Mpm3">
      <style:header>
        <text:p text:style-name="MP1">Приказ Министерства природных ресурсов и экологии Российской Федерации от 19 марта 2025 г. N 115 ...</text:p>
      </style:header>
      <style:footer>
        <table:table table:name="Таблица3" table:style-name="Таблица3">
          <table:table-column table:style-name="Таблица3.A" table:number-columns-repeated="3"/>
          <table:table-row table:style-name="TableLine172409032">
            <table:table-cell table:style-name="TableBox172408888" office:value-type="string">
              <text:p text:style-name="MP1"><text:date style:data-style-name="N36" text:date-value="2026-08-07T15:37:29.429999990" text:fixed="true">07.08.2026</text:date><text:s/></text:p>
            </table:table-cell>
            <table:table-cell table:style-name="TableBox172408888" office:value-type="string">
              <text:p text:style-name="MP2">Система ГАРАНТ </text:p>
            </table:table-cell>
            <table:table-cell table:style-name="TableBox172408888" office:value-type="string">
              <text:p text:style-name="MP3"><text:page-number text:select-page="current">6</text:page-number>/<text:page-count style:num-format="1">10</text:page-count> </text:p>
            </table:table-cell>
          </table:table-row>
        </table:table>
      </style:footer>
    </style:master-page>
    <style:master-page style:name="portrait2" style:page-layout-name="Mpm1">
      <style:header>
        <text:p text:style-name="MP1">Приказ Министерства природных ресурсов и экологии Российской Федерации от 19 марта 2025 г. N 115 ...</text:p>
      </style:header>
      <style:footer>
        <table:table table:name="Таблица4" table:style-name="Таблица4">
          <table:table-column table:style-name="Таблица4.A" table:number-columns-repeated="3"/>
          <table:table-row table:style-name="TableLine172409752">
            <table:table-cell table:style-name="TableBox172410184" office:value-type="string">
              <text:p text:style-name="MP1"><text:date style:data-style-name="N36" text:date-value="2026-08-07T15:37:29.435999756" text:fixed="true">07.08.2026</text:date><text:s/></text:p>
            </table:table-cell>
            <table:table-cell table:style-name="TableBox172410184" office:value-type="string">
              <text:p text:style-name="MP2">Система ГАРАНТ </text:p>
            </table:table-cell>
            <table:table-cell table:style-name="TableBox172410184" office:value-type="string">
              <text:p text:style-name="MP3"><text:page-number text:select-page="current">10</text:page-number>/<text:page-count style:num-format="1">10</text:page-count> 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НПП "Гарант-Сервис"</meta:initial-creator>
    <dc:description>Документ экспортирован из системы ГАРАНТ</dc:description>
    <meta:generator>LibreOffice/7.0.4.2$Windows_x86 LibreOffice_project/dcf040e67528d9187c66b2379df5ea4407429775</meta:generator>
    <meta:document-statistic meta:table-count="11" meta:image-count="0" meta:object-count="0" meta:page-count="10" meta:paragraph-count="280" meta:word-count="2102" meta:character-count="16103" meta:non-whitespace-character-count="13952"/>
    <meta:user-defined meta:name="Company">НПП "Гарант-Сервис"</meta:user-defined>
  </office:meta>
</office:document-meta>
</file>