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Courier New1" svg:font-family="'Courier New'"/>
    <style:font-face style:name="Times New Roman" svg:font-family="'Times New Roman'"/>
    <style:font-face style:name="Courier New" svg:font-family="'Courier New'" style:font-pitch="fixed"/>
    <style:font-face style:name="Liberation Serif" svg:font-family="'Liberation Serif'" style:font-family-generic="roman" style:font-pitch="variable"/>
    <style:font-face style:name="Segoe UI" svg:font-family="'Segoe UI'"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Wingdings" svg:font-family="Wingdings" style:font-family-generic="system" style:font-pitch="variable"/>
  </office:font-face-decls>
  <office:automatic-styles>
    <style:style style:name="_31_0204" style:display-name="10204" style:family="table">
      <style:table-properties style:width="18cm" table:align="left" style:writing-mode="lr-tb"/>
    </style:style>
    <style:style style:name="_31_0204.A" style:display-name="10204.A" style:family="table-column">
      <style:table-column-properties style:column-width="12cm"/>
    </style:style>
    <style:style style:name="_31_0204.B" style:display-name="10204.B" style:family="table-column">
      <style:table-column-properties style:column-width="6.001cm"/>
    </style:style>
    <style:style style:name="_31_0174" style:display-name="10174" style:family="table">
      <style:table-properties style:width="17.9cm" table:align="left" style:writing-mode="lr-tb"/>
    </style:style>
    <style:style style:name="_31_0174.A" style:display-name="10174.A" style:family="table-column">
      <style:table-column-properties style:column-width="5.9cm"/>
    </style:style>
    <style:style style:name="_31_0174.B" style:display-name="10174.B" style:family="table-column">
      <style:table-column-properties style:column-width="6.2cm"/>
    </style:style>
    <style:style style:name="_31_0174.C" style:display-name="10174.C" style:family="table-column">
      <style:table-column-properties style:column-width="5.8cm"/>
    </style:style>
    <style:style style:name="_31_0174.A1" style:display-name="10174.A1" style:family="table-cell">
      <style:table-cell-properties style:vertical-align="top" fo:padding="0cm" fo:border="0.05pt solid #000000"/>
    </style:style>
    <style:style style:name="_31_0174.B1" style:display-name="10174.B1" style:family="table-cell">
      <style:table-cell-properties style:vertical-align="top" fo:padding="0cm" fo:border-left="none" fo:border-right="0.05pt solid #000000" fo:border-top="0.05pt solid #000000" fo:border-bottom="0.05pt solid #000000"/>
    </style:style>
    <style:style style:name="_31_0174.A2" style:display-name="10174.A2" style:family="table-cell">
      <style:table-cell-properties style:vertical-align="top" fo:padding="0cm" fo:border-left="0.05pt solid #000000" fo:border-right="0.05pt solid #000000" fo:border-top="none" fo:border-bottom="0.05pt solid #000000"/>
    </style:style>
    <style:style style:name="_31_0174.B2" style:display-name="10174.B2" style:family="table-cell">
      <style:table-cell-properties style:vertical-align="top" fo:padding="0cm" fo:border-left="none" fo:border-right="0.05pt solid #000000" fo:border-top="none" fo:border-bottom="0.05pt solid #000000"/>
    </style:style>
    <style:style style:name="_31_0372" style:display-name="10372" style:family="table">
      <style:table-properties style:width="18.3cm" table:align="left" style:writing-mode="lr-tb"/>
    </style:style>
    <style:style style:name="_31_0372.A" style:display-name="10372.A" style:family="table-column">
      <style:table-column-properties style:column-width="7.5cm"/>
    </style:style>
    <style:style style:name="_31_0372.B" style:display-name="10372.B" style:family="table-column">
      <style:table-column-properties style:column-width="4.9cm"/>
    </style:style>
    <style:style style:name="_31_0372.C" style:display-name="10372.C" style:family="table-column">
      <style:table-column-properties style:column-width="5.9cm"/>
    </style:style>
    <style:style style:name="_31_0372.A1" style:display-name="10372.A1" style:family="table-cell">
      <style:table-cell-properties style:vertical-align="top"/>
    </style:style>
    <style:style style:name="P1" style:family="paragraph" style:parent-style-name="Standard">
      <style:paragraph-properties fo:margin-left="0cm" fo:margin-right="0cm" fo:text-align="start" style:justify-single-word="false" fo:text-indent="0cm" style:auto-text-indent="false"/>
      <style:text-properties style:font-name="Times New Roman" fo:font-size="10pt"/>
    </style:style>
    <style:style style:name="P2" style:family="paragraph" style:parent-style-name="Standard">
      <style:paragraph-properties fo:margin-left="0cm" fo:margin-right="0cm" fo:text-align="center" style:justify-single-word="false" fo:text-indent="0cm" style:auto-text-indent="false"/>
      <style:text-properties style:font-name="Times New Roman" fo:font-size="10pt"/>
    </style:style>
    <style:style style:name="P3" style:family="paragraph" style:parent-style-name="Standard">
      <style:paragraph-properties fo:margin-left="0cm" fo:margin-right="0cm" fo:text-align="end" style:justify-single-word="false" fo:text-indent="0cm" style:auto-text-indent="false"/>
      <style:text-properties style:font-name="Times New Roman" fo:font-size="10pt"/>
    </style:style>
    <style:style style:name="P4" style:family="paragraph" style:parent-style-name="Прижатый_20_влево">
      <style:paragraph-properties fo:margin-left="0cm" fo:margin-right="0cm" fo:text-indent="0cm" style:auto-text-indent="false"/>
    </style:style>
    <style:style style:name="P5" style:family="paragraph" style:parent-style-name="Нормальный">
      <style:paragraph-properties fo:margin-left="0cm" fo:margin-right="0cm" fo:text-align="end" style:justify-single-word="false" fo:text-indent="0cm" style:auto-text-indent="false"/>
    </style:style>
    <style:style style:name="P6" style:family="paragraph" style:parent-style-name="Нормальный">
      <style:paragraph-properties fo:margin-left="0cm" fo:margin-right="0cm" fo:text-align="center" style:justify-single-word="false" fo:text-indent="0cm" style:auto-text-indent="false"/>
    </style:style>
    <style:style style:name="P7" style:family="paragraph" style:parent-style-name="Нормальный">
      <style:paragraph-properties fo:margin-left="0cm" fo:margin-right="0cm" fo:text-align="center" style:justify-single-word="false" fo:text-indent="0cm" style:auto-text-indent="false"/>
      <style:text-properties fo:font-size="11pt"/>
    </style:style>
    <style:style style:name="P8" style:family="paragraph" style:parent-style-name="Информация_20_о_20_версии">
      <style:text-properties fo:font-size="8pt"/>
    </style:style>
    <style:style style:name="P9" style:family="paragraph" style:parent-style-name="Нормальный_20__28_OEM_29_">
      <style:text-properties style:font-name="Courier New1" fo:font-size="10pt"/>
    </style:style>
    <style:style style:name="P10" style:family="paragraph" style:parent-style-name="Нормальный_20__28_OEM_29_">
      <style:text-properties style:font-name="Courier New1" fo:font-size="11pt"/>
    </style:style>
    <style:style style:name="P11" style:family="paragraph" style:parent-style-name="Нормальный">
      <style:text-properties fo:font-size="11pt"/>
    </style:style>
    <style:style style:name="P12" style:family="paragraph" style:parent-style-name="Нормальный_20__28_OEM_29_">
      <style:text-properties fo:color="#26282f" loext:opacity="100%" style:font-name="Courier New1" fo:font-size="10pt" fo:font-weight="bold"/>
    </style:style>
    <style:style style:name="P13" style:family="paragraph" style:parent-style-name="Heading_20_1"/>
    <style:style style:name="T1" style:family="text">
      <style:text-properties fo:color="#26282f" loext:opacity="100%"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text:bookmark text:name="anchor0"/><text:a xlink:type="simple" xlink:href="https://internet.garant.ru/document/redirect/45003378/0" text:style-name="Internet_20_link" text:visited-style-name="Visited_20_Internet_20_Link">Постановление Правительства Новгородской области от 15 июня 2016 г. N 209 "Об утверждении Порядка осуществления контроля за целевым использованием гражданами древесины, заготовленной для собственных нужд"</text:a></text:h>
      <text:p text:style-name="Информация_20_об_20_изменениях">С изменениями и дополнениями от:</text:p>
      <text:p text:style-name="Информация_20_об_20_изменениях">3 июля, 12 октября 2017 г., 5 февраля 2018 г., 5 августа 2024 г.</text:p>
      <text:p text:style-name="Нормальный"/>
      <text:p text:style-name="P8">Информация об изменениях:</text:p>
      <text:p text:style-name="Информация_20_о_20_версии"><text:bookmark text:name="anchor1111"/>Преамбула изменена с 8 августа 2024 г. - <text:a xlink:type="simple" xlink:href="https://internet.garant.ru/document/redirect/409486311/11" text:style-name="Internet_20_link" text:visited-style-name="Visited_20_Internet_20_Link">Постановление</text:a> Правительства Новгородской области от 5 августа 2024 г. N 352</text:p>
      <text:p text:style-name="Информация_20_о_20_версии"><text:a xlink:type="simple" xlink:href="https://internet.garant.ru/document/redirect/404688072/1111" text:style-name="Internet_20_link" text:visited-style-name="Visited_20_Internet_20_Link">См. предыдущую редакцию</text:a></text:p>
      <text:p text:style-name="Нормальный">В целях реализации <text:a xlink:type="simple" xlink:href="https://internet.garant.ru/document/redirect/45016478/73" text:style-name="Internet_20_link" text:visited-style-name="Visited_20_Internet_20_Link">части 3 статьи 7</text:a> областного закона от 27.11.2017 N 184-ОЗ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 Правительство Новгородской области постановляет:</text:p>
      <text:p text:style-name="Нормальный"><text:bookmark text:name="anchor1"/>1. Утвердить прилагаемый <text:a xlink:type="simple" xlink:href="#anchor1000" text:style-name="Internet_20_link" text:visited-style-name="Visited_20_Internet_20_Link">Порядок</text:a> осуществления контроля за целевым использованием гражданами древесины, заготовленной для собственных нужд.</text:p>
      <text:p text:style-name="Нормальный"><text:bookmark text:name="anchor2"/>2. <text:a xlink:type="simple" xlink:href="https://internet.garant.ru/document/redirect/45003379/0" text:style-name="Internet_20_link" text:visited-style-name="Visited_20_Internet_20_Link">Опубликовать</text:a> постановление в газете "Новгородские ведомости" и разместить на "Официальном интернет-портале правовой информации" (<text:a xlink:type="simple" xlink:href="http://publication.pravo.gov.ru/documents/block/region53" text:style-name="Internet_20_link" text:visited-style-name="Visited_20_Internet_20_Link">www.pravo.gov.ru</text:a>).</text:p>
      <text:p text:style-name="Нормальный"/>
      <table:table table:name="10204" table:style-name="_31_0204">
        <table:table-column table:style-name="_31_0204.A"/>
        <table:table-column table:style-name="_31_0204.B"/>
        <table:table-row table:style-name="TableLine184264376">
          <table:table-cell table:style-name="TableBox184268696" office:value-type="string">
            <text:p text:style-name="P4">Заместитель Губернатора Новгородской области - заместитель Председателя Правительства Новгородской области</text:p>
          </table:table-cell>
          <table:table-cell table:style-name="TableBox184268840" office:value-type="string">
            <text:p text:style-name="P5">В.П. Варфоломеев</text:p>
          </table:table-cell>
        </table:table-row>
      </table:table>
      <text:p text:style-name="Нормальный"/>
      <text:h text:style-name="Heading_20_1" text:outline-level="1"><text:bookmark text:name="anchor1000"/>Порядок осуществления контроля за целевым использованием гражданами древесины, заготовленной для собственных нужд (утв. <text:a xlink:type="simple" xlink:href="#anchor0" text:style-name="Internet_20_link" text:visited-style-name="Visited_20_Internet_20_Link">постановлением</text:a> Правительства Новгородской области от 15 июня 2016 г. N 209)</text:h>
      <text:p text:style-name="Информация_20_об_20_изменениях">С изменениями и дополнениями от:</text:p>
      <text:p text:style-name="Информация_20_об_20_изменениях">3 июля, 12 октября 2017 г., 5 февраля 2018 г., 5 августа 2024 г.</text:p>
      <text:p text:style-name="Нормальный"/>
      <text:h text:style-name="Heading_20_1" text:outline-level="1"><text:bookmark text:name="anchor1100"/>1. Общие положения</text:h>
      <text:p text:style-name="Нормальный"/>
      <text:p text:style-name="P8">Информация об изменениях:</text:p>
      <text:p text:style-name="Информация_20_о_20_версии"><text:bookmark text:name="anchor1011"/>Пункт 1.1 изменен с 8 августа 2024 г. - <text:a xlink:type="simple" xlink:href="https://internet.garant.ru/document/redirect/409486311/121" text:style-name="Internet_20_link" text:visited-style-name="Visited_20_Internet_20_Link">Постановление</text:a> Правительства Новгородской области от 5 августа 2024 г. N 352</text:p>
      <text:p text:style-name="Информация_20_о_20_версии"><text:a xlink:type="simple" xlink:href="https://internet.garant.ru/document/redirect/404688072/1011" text:style-name="Internet_20_link" text:visited-style-name="Visited_20_Internet_20_Link">См. предыдущую редакцию</text:a></text:p>
      <text:p text:style-name="Нормальный">1.1. Настоящий Порядок разработан в соответствии с <text:a xlink:type="simple" xlink:href="https://internet.garant.ru/document/redirect/45016478/73" text:style-name="Internet_20_link" text:visited-style-name="Visited_20_Internet_20_Link">частью 3 статьи 7</text:a> областного закона от 27.11.2017 N 184-ОЗ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text:p>
      <text:p text:style-name="P8">Информация об изменениях:</text:p>
      <text:p text:style-name="Информация_20_о_20_версии"><text:bookmark text:name="anchor1012"/>Пункт 1.2 изменен с 6 февраля 2018 г. - <text:a xlink:type="simple" xlink:href="https://internet.garant.ru/document/redirect/45018160/122" text:style-name="Internet_20_link" text:visited-style-name="Visited_20_Internet_20_Link">Постановление</text:a> Правительства Новгородской области от 5 февраля 2018 г. N 42</text:p>
      <text:p text:style-name="Информация_20_о_20_версии"><text:a xlink:type="simple" xlink:href="https://internet.garant.ru/document/redirect/16589621/1012" text:style-name="Internet_20_link" text:visited-style-name="Visited_20_Internet_20_Link">См. предыдущую редакцию</text:a></text:p>
      <text:p text:style-name="Нормальный">1.2. Под контролем за целевым использованием гражданами древесины, заготовленной для собственных нужд, понимается деятельность государственных областных казенных учреждений, <text:soft-page-break/>подведомственных министерству природных ресурсов, лесного хозяйства и экологии Новгородской области (далее ГОКУ-лесничество), направленная на соблюдение гражданами требований законодательства Российской Федерации, законодательства Новгородской области в области использования древесины, заготовленной по договорам купли-продажи лесных насаждений для собственных нужд для целей, указанных в <text:a xlink:type="simple" xlink:href="#anchor1014" text:style-name="Internet_20_link" text:visited-style-name="Visited_20_Internet_20_Link">подпункте 1.4</text:a> настоящего Порядка, посредством проведения проверок, а также принятия мер по фактам отчуждения или передачи другому лицу древесины, заготовленной гражданами для собственных нужд.</text:p>
      <text:p text:style-name="P8">Информация об изменениях:</text:p>
      <text:p text:style-name="Информация_20_о_20_версии"><text:bookmark text:name="anchor1013"/>Пункт 1.3 изменен с 8 августа 2024 г. - <text:a xlink:type="simple" xlink:href="https://internet.garant.ru/document/redirect/409486311/122" text:style-name="Internet_20_link" text:visited-style-name="Visited_20_Internet_20_Link">Постановление</text:a> Правительства Новгородской области от 5 августа 2024 г. N 352</text:p>
      <text:p text:style-name="Информация_20_о_20_версии"><text:a xlink:type="simple" xlink:href="https://internet.garant.ru/document/redirect/404688072/1013" text:style-name="Internet_20_link" text:visited-style-name="Visited_20_Internet_20_Link">См. предыдущую редакцию</text:a></text:p>
      <text:p text:style-name="Нормальный">1.3. Контроль за целевым использованием гражданами древесины, заготовленной для собственных нужд, осуществляется должностными лицами ГОКУ-лесничество.</text:p>
      <text:p text:style-name="P8">Информация об изменениях:</text:p>
      <text:p text:style-name="Информация_20_о_20_версии"><text:bookmark text:name="anchor1014"/>Пункт 1.4 изменен с 6 февраля 2018 г. - <text:a xlink:type="simple" xlink:href="https://internet.garant.ru/document/redirect/45018160/124" text:style-name="Internet_20_link" text:visited-style-name="Visited_20_Internet_20_Link">Постановление</text:a> Правительства Новгородской области от 5 февраля 2018 г. N 42</text:p>
      <text:p text:style-name="Информация_20_о_20_версии"><text:a xlink:type="simple" xlink:href="https://internet.garant.ru/document/redirect/16589621/1014" text:style-name="Internet_20_link" text:visited-style-name="Visited_20_Internet_20_Link">См. предыдущую редакцию</text:a></text:p>
      <text:p text:style-name="Нормальный">1.4. Проверка целевого использования древесины (далее проверка) проводится в отношении древесины, предоставленной гражданам для заготовки по договорам купли-продажи лесных насаждений для собственных нужд для следующих целей:</text:p>
      <text:p text:style-name="Нормальный"><text:bookmark text:name="anchor10142"/>возведения строений (строительство жилого дома на земельном участке, предназначенном для ведения личного подсобного хозяйства, индивидуального жилищного строительства, дачного хозяйства, строительство жилого строения на земельном участке, предоставленном для садоводства, огородничества, дачного хозяйства, строительство нежилых строений и сооружений вспомогательного назначения на земельном участке, предназначенном для ведения личного подсобного хозяйства, индивидуального жилищного строительства, садоводства, огородничества, дачного хозяйства) (далее строительство);</text:p>
      <text:p text:style-name="Нормальный">иных собственных нужд (ремонт и (или) реконструкция жилого помещения, жилого и нежилого строения, сооружения вспомогательного назначения) (далее ремонт и (или) реконструкция).</text:p>
      <text:p text:style-name="Нормальный"/>
      <text:h text:style-name="Heading_20_1" text:outline-level="1"><text:bookmark text:name="anchor1200"/>2. Обязанности должностных лиц ГОКУ-лесничество при проведении проверки</text:h>
      <text:p text:style-name="Нормальный"/>
      <text:p text:style-name="Нормальный">Должностные лица ГОКУ-лесничество при проведении проверки обязаны:</text:p>
      <text:p text:style-name="Нормальный">своевременно и в полной мере исполнять предоставленные в соответствии с настоящим Порядком полномочия по осуществлению контроля за целевым использованием гражданами древесины, заготовленной для собственных нужд;</text:p>
      <text:p text:style-name="Нормальный">соблюдать законодательство Российской Федерации и Новгородской области, права и законные интересы граждан, в отношении которых проводится проверка;</text:p>
      <text:p text:style-name="Нормальный">проводить проверку только во время исполнения служебных обязанностей, посещать места строительства, ремонта и (или) реконструкции объектов граждан при предъявлении служебных удостоверений и копий приказов ГОКУ-лесничество о проведении проверки;</text:p>
      <text:p text:style-name="Нормальный">не препятствовать гражданам, их представителям присутствовать при проведении проверки, давать разъяснения по вопросам, относящимся к предмету проверки;</text:p>
      <text:p text:style-name="Нормальный">представлять гражданам либо их представителям, присутствующим при проведении проверки, необходимую информацию и документы, относящиеся к предмету проверки;</text:p>
      <text:p text:style-name="Нормальный">знакомить граждан либо их представителей с результатами проверки;</text:p>
      <text:p text:style-name="Нормальный">доказывать законность своих действий при их обжаловании гражданами в порядке, установленном законодательством Российской Федерации;</text:p>
      <text:p text:style-name="Нормальный">соблюдать сроки проведения проверки, установленные настоящим Порядком;</text:p>
      <text:p text:style-name="Нормальный"><text:soft-page-break/>не требовать от гражданина документы и иные сведения, представление которых не предусмотрено настоящим Порядком.</text:p>
      <text:p text:style-name="Нормальный"/>
      <text:p text:style-name="P8">Информация об изменениях:</text:p>
      <text:p text:style-name="Информация_20_о_20_версии"><text:bookmark text:name="anchor1300"/>Раздел 3 изменен с 14 октября 2017 г. - <text:a xlink:type="simple" xlink:href="https://internet.garant.ru/document/redirect/45015220/11" text:style-name="Internet_20_link" text:visited-style-name="Visited_20_Internet_20_Link">Постановление</text:a> Правительства Новгородской области от 12 октября 2017 г. N 348</text:p>
      <text:p text:style-name="Информация_20_о_20_версии"><text:a xlink:type="simple" xlink:href="https://internet.garant.ru/document/redirect/16669565/1300" text:style-name="Internet_20_link" text:visited-style-name="Visited_20_Internet_20_Link">См. предыдущую редакцию</text:a></text:p>
      <text:h text:style-name="Heading_20_1" text:outline-level="1">3. Права и обязанности граждан при проведении проверки</text:h>
      <text:p text:style-name="Нормальный"/>
      <text:p text:style-name="Нормальный"><text:bookmark text:name="anchor31"/>3.1. Граждане при проведении проверки имеют право:</text:p>
      <text:p text:style-name="Нормальный">получать от ГОКУ-лесничество, его должностных лиц информацию и документы, которые относятся к предмету проверки;</text:p>
      <text:p text:style-name="Нормальный">непосредственно либо через своего представителя участвовать в проведении проверки;</text:p>
      <text:p text:style-name="Нормальный">давать объяснения по вопросам, относящимся к предмету проверки;</text:p>
      <text:p text:style-name="Нормальный">знакомиться с результатами проверки и указывать в акте проверки о своем ознакомлении с результатами проверки, согласии или несогласии с ними, а также с отдельными действиями должностных лиц ГОКУ-лесничество;</text:p>
      <text:p text:style-name="Нормальный">обжаловать действия (бездействие) должностных лиц ГОКУ-лесничество, повлекшие за собой нарушение прав гражданина при проведении проверки, в соответствии с законодательством Российской Федерации.</text:p>
      <text:p text:style-name="P8">Информация об изменениях:</text:p>
      <text:p text:style-name="Информация_20_о_20_версии"><text:bookmark text:name="anchor32"/>Пункт 3.2 изменен с 8 августа 2024 г. - <text:a xlink:type="simple" xlink:href="https://internet.garant.ru/document/redirect/409486311/123" text:style-name="Internet_20_link" text:visited-style-name="Visited_20_Internet_20_Link">Постановление</text:a> Правительства Новгородской области от 5 августа 2024 г. N 352</text:p>
      <text:p text:style-name="Информация_20_о_20_версии"><text:a xlink:type="simple" xlink:href="https://internet.garant.ru/document/redirect/404688072/32" text:style-name="Internet_20_link" text:visited-style-name="Visited_20_Internet_20_Link">См. предыдущую редакцию</text:a></text:p>
      <text:p text:style-name="Нормальный">3.2. Граждане при проведении проверки обязаны:</text:p>
      <text:p text:style-name="Нормальный"><text:bookmark text:name="anchor322"/>представлять в ГОКУ-лесничество в срок и в порядке, указанные в <text:a xlink:type="simple" xlink:href="#anchor1410" text:style-name="Internet_20_link" text:visited-style-name="Visited_20_Internet_20_Link">подпункте 4.10</text:a> настоящего Порядка, отчет об использовании заготовленной древесины;</text:p>
      <text:p text:style-name="Нормальный">не препятствовать должностным лицам ГОКУ-лесничество в проведении проверки, предоставлять им доступ к месту строительства, ремонта и (или) реконструкции объекта в указанные в извещении о проведении проверки целевого использования древесины, заготовленной для собственных нужд, дату и время.</text:p>
      <text:p text:style-name="Нормальный"/>
      <text:h text:style-name="Heading_20_1" text:outline-level="1"><text:bookmark text:name="anchor1400"/>4. Порядок организации и проведения проверки</text:h>
      <text:p text:style-name="Нормальный"/>
      <text:p text:style-name="P8">Информация об изменениях:</text:p>
      <text:p text:style-name="Информация_20_о_20_версии"><text:bookmark text:name="anchor1041"/>Пункт 4.1 изменен с 14 октября 2017 г. - <text:a xlink:type="simple" xlink:href="https://internet.garant.ru/document/redirect/45015220/12" text:style-name="Internet_20_link" text:visited-style-name="Visited_20_Internet_20_Link">Постановление</text:a> Правительства Новгородской области от 12 октября 2017 г. N 348</text:p>
      <text:p text:style-name="Информация_20_о_20_версии"><text:a xlink:type="simple" xlink:href="https://internet.garant.ru/document/redirect/16669565/1041" text:style-name="Internet_20_link" text:visited-style-name="Visited_20_Internet_20_Link">См. предыдущую редакцию</text:a></text:p>
      <text:p text:style-name="Нормальный">4.1. Проверка проводится на основании формируемых ГОКУ-лесничество ежеквартальных планов проведения проверок.</text:p>
      <text:p text:style-name="P8">Информация об изменениях:</text:p>
      <text:p text:style-name="Информация_20_о_20_версии"><text:bookmark text:name="anchor1042"/>Пункт 4.2 изменен с 14 октября 2017 г. - <text:a xlink:type="simple" xlink:href="https://internet.garant.ru/document/redirect/45015220/12" text:style-name="Internet_20_link" text:visited-style-name="Visited_20_Internet_20_Link">Постановление</text:a> Правительства Новгородской области от 12 октября 2017 г. N 348</text:p>
      <text:p text:style-name="Информация_20_о_20_версии"><text:a xlink:type="simple" xlink:href="https://internet.garant.ru/document/redirect/16669565/1042" text:style-name="Internet_20_link" text:visited-style-name="Visited_20_Internet_20_Link">См. предыдущую редакцию</text:a></text:p>
      <text:p text:style-name="Нормальный">4.2. Основанием для включения проверки в ежеквартальный план проведения проверок является истечение 60 дней со дня окончания срока действия договора купли-продажи лесных насаждений для собственных нужд.</text:p>
      <text:p text:style-name="P8"><text:soft-page-break/>Информация об изменениях:</text:p>
      <text:p text:style-name="Информация_20_о_20_версии"><text:bookmark text:name="anchor1043"/>Пункт 4.3 изменен с 14 октября 2017 г. - <text:a xlink:type="simple" xlink:href="https://internet.garant.ru/document/redirect/45015220/13" text:style-name="Internet_20_link" text:visited-style-name="Visited_20_Internet_20_Link">Постановление</text:a> Правительства Новгородской области от 12 октября 2017 г. N 348</text:p>
      <text:p text:style-name="Информация_20_о_20_версии"><text:a xlink:type="simple" xlink:href="https://internet.garant.ru/document/redirect/16669565/1043" text:style-name="Internet_20_link" text:visited-style-name="Visited_20_Internet_20_Link">См. предыдущую редакцию</text:a></text:p>
      <text:p text:style-name="Нормальный">4.3. В ежеквартальном плане проведения проверок указываются следующие сведения:</text:p>
      <text:p text:style-name="Нормальный">фамилия, имя, отчество (при наличии) гражданина, в отношении которого проводится проверка, место жительства гражданина;</text:p>
      <text:p text:style-name="Нормальный">предмет проверки и срок ее проведения;</text:p>
      <text:p text:style-name="Нормальный">правовые основания проведения проверки;</text:p>
      <text:p text:style-name="Нормальный">дата начала и срок проведения проверки.</text:p>
      <text:p text:style-name="P8">Информация об изменениях:</text:p>
      <text:p text:style-name="Информация_20_о_20_версии"><text:bookmark text:name="anchor1044"/>Пункт 4.4 изменен с 14 октября 2017 г. - <text:a xlink:type="simple" xlink:href="https://internet.garant.ru/document/redirect/45015220/14" text:style-name="Internet_20_link" text:visited-style-name="Visited_20_Internet_20_Link">Постановление</text:a> Правительства Новгородской области от 12 октября 2017 г. N 348</text:p>
      <text:p text:style-name="Информация_20_о_20_версии"><text:a xlink:type="simple" xlink:href="https://internet.garant.ru/document/redirect/16669565/1044" text:style-name="Internet_20_link" text:visited-style-name="Visited_20_Internet_20_Link">См. предыдущую редакцию</text:a></text:p>
      <text:p text:style-name="Нормальный">4.4. Ежеквартальный план проведения проверок утверждается директором ГОКУ-лесничество до 20 числа месяца, предшествующего кварталу, на который составляется ежеквартальный план проведения проверок.</text:p>
      <text:p text:style-name="Нормальный"><text:bookmark text:name="anchor10442"/>Изменения в ежеквартальный план проведения проверок вносятся в случае досрочного прекращения действия договора купли-продажи лесных насаждений для собственных нужд, на основании обращений граждан о переносе срока проведения проверок, а также на основании судебного решения об обязании гражданина предоставить доступ к месту строительства, ремонта и (или) реконструкции объекта.</text:p>
      <text:p text:style-name="Нормальный"><text:bookmark text:name="anchor1045"/>4.5. Проверка проводится на основании приказа ГОКУ-лесничество. Проверка может проводиться только должностным лицом, которое указано в приказе ГОКУ-лесничество.</text:p>
      <text:p text:style-name="Нормальный"><text:bookmark text:name="anchor1046"/>4.6. В приказе ГОКУ-лесничество указываются:</text:p>
      <text:p text:style-name="Нормальный">наименование лесничества;</text:p>
      <text:p text:style-name="Нормальный">должность, фамилия, имя, отчество (при наличии), должностного лица ГОКУ-лесничество, уполномоченного на проведение проверки;</text:p>
      <text:p text:style-name="Нормальный">фамилия, имя, отчество (при наличии) гражданина, в отношении которого проводится проверка, место жительства гражданина;</text:p>
      <text:p text:style-name="Нормальный">предмет проверки и срок ее проведения;</text:p>
      <text:p text:style-name="Нормальный">правовые основания проведения проверки;</text:p>
      <text:p text:style-name="Нормальный">дата начала и срок проведения проверки.</text:p>
      <text:p text:style-name="P8">Информация об изменениях:</text:p>
      <text:p text:style-name="Информация_20_о_20_версии"><text:bookmark text:name="anchor1047"/>Пункт 4.7 изменен с 8 августа 2024 г. - <text:a xlink:type="simple" xlink:href="https://internet.garant.ru/document/redirect/409486311/121" text:style-name="Internet_20_link" text:visited-style-name="Visited_20_Internet_20_Link">Постановление</text:a> Правительства Новгородской области от 5 августа 2024 г. N 352</text:p>
      <text:p text:style-name="Информация_20_о_20_версии"><text:a xlink:type="simple" xlink:href="https://internet.garant.ru/document/redirect/404688072/1047" text:style-name="Internet_20_link" text:visited-style-name="Visited_20_Internet_20_Link">См. предыдущую редакцию</text:a></text:p>
      <text:p text:style-name="Нормальный">4.7. В ходе проверки используются находящиеся в распоряжении ГОКУ-лесничество документы, предоставленные гражданином в соответствии со <text:a xlink:type="simple" xlink:href="https://internet.garant.ru/document/redirect/45016478/4" text:style-name="Internet_20_link" text:visited-style-name="Visited_20_Internet_20_Link">статьей 4</text:a> областного закона от 27.11.2017 N 184-ОЗ "О порядке и нормативах заготовки гражданами древесины для собственных нужд, порядке заключения договоров купли-продажи лесных насаждений для собственных нужд и ставках платы для граждан по договору купли-продажи лесных насаждений для собственных нужд" для заключения договора купли-продажи лесных насаждений для собственных нужд для целей, указанных в <text:a xlink:type="simple" xlink:href="#anchor1014" text:style-name="Internet_20_link" text:visited-style-name="Visited_20_Internet_20_Link">подпункте 1.4 </text:a>настоящего Порядка.</text:p>
      <text:p text:style-name="Нормальный"><text:bookmark text:name="anchor1048"/>4.8. Срок проведения проверки не может превышать 30 рабочих дней.</text:p>
      <text:p text:style-name="P8">Информация об изменениях:</text:p>
      <text:p text:style-name="Информация_20_о_20_версии"><text:bookmark text:name="anchor1049"/>Пункт 4.9 изменен с 14 октября 2017 г. - <text:a xlink:type="simple" xlink:href="https://internet.garant.ru/document/redirect/45015220/15" text:style-name="Internet_20_link" text:visited-style-name="Visited_20_Internet_20_Link">Постановление</text:a> Правительства Новгородской области от 12 октября 2017 г. N 348</text:p>
      <text:p text:style-name="Информация_20_о_20_версии"><text:a xlink:type="simple" xlink:href="https://internet.garant.ru/document/redirect/16669565/1049" text:style-name="Internet_20_link" text:visited-style-name="Visited_20_Internet_20_Link">См. предыдущую редакцию</text:a></text:p>
      <text:p text:style-name="Нормальный"><text:soft-page-break/>4.9. ГОКУ-лесничество в срок, указанный ежеквартальном плане проведения проверок, на основании приказа о проведении проверки направляет гражданам, с которыми заключены договоры купли-продажи лесных насаждений для собственных нужд, извещение о проведении проверки целевого использования древесины, заготовленной для собственных нужд, по форме согласно <text:a xlink:type="simple" xlink:href="#anchor100" text:style-name="Internet_20_link" text:visited-style-name="Visited_20_Internet_20_Link">приложению N 1</text:a> к настоящему Порядку и заверенную копию приказа ГОКУ-лесничество о проведении проверки заказным почтовым отправлением с уведомлением о вручении либо вручает извещение непосредственно гражданину или его представителю под роспись.</text:p>
      <text:p text:style-name="Нормальный"><text:bookmark text:name="anchor1410"/>4.10. Гражданин в срок, установленный в извещении, указанном в <text:a xlink:type="simple" xlink:href="#anchor1049" text:style-name="Internet_20_link" text:visited-style-name="Visited_20_Internet_20_Link">подпункте 4.9</text:a> настоящего Порядка, представляет в ГОКУ-лесничество лично либо через своего представителя, либо почтовым отправлением отчет об использовании заготовленной древесины по форме согласно <text:a xlink:type="simple" xlink:href="#anchor200" text:style-name="Internet_20_link" text:visited-style-name="Visited_20_Internet_20_Link">приложению N 2</text:a> к настоящему Порядку.</text:p>
      <text:p text:style-name="P8">Информация об изменениях:</text:p>
      <text:p text:style-name="Информация_20_о_20_версии"><text:bookmark text:name="anchor1411"/><text:a xlink:type="simple" xlink:href="https://internet.garant.ru/document/redirect/45012594/15" text:style-name="Internet_20_link" text:visited-style-name="Visited_20_Internet_20_Link">Постановлением</text:a> Правительства Новгородской области от 3 июля 2017 г. N 231 пункт 4.11 настоящего Порядка изложен в новой редакции</text:p>
      <text:p text:style-name="Информация_20_о_20_версии"><text:a xlink:type="simple" xlink:href="https://internet.garant.ru/document/redirect/16669157/1411" text:style-name="Internet_20_link" text:visited-style-name="Visited_20_Internet_20_Link">См. текст пункта в предыдущей редакции</text:a></text:p>
      <text:p text:style-name="Нормальный">4.11. Контроль за целевым использованием древесины проводится при участии гражданина либо его представителя по указанному в отчете об использовании заготовленной древесины месту строительства, ремонта и (или) реконструкции объекта гражданина в указанные в извещении дату и время. По результатам проверки должностным лицом ГОКУ-лесничество, проводящим проверку, составляется акт проверки целевого использования древесины (далее акт проверки) согласно <text:a xlink:type="simple" xlink:href="#anchor300" text:style-name="Internet_20_link" text:visited-style-name="Visited_20_Internet_20_Link">приложению N 3</text:a> к настоящему Порядку.</text:p>
      <text:p text:style-name="Нормальный"><text:bookmark text:name="anchor1412"/>4.12. Акт проверки составляется непосредственно после ее завершения в 2 экземплярах, один из которых вручается гражданину либо его представителю под расписку об ознакомлении либо об отказе в ознакомлении с актом проверки. Если указанным способом акт проверки не представляется возможным вручить гражданину либо его представителю, а также в случае отказа проверяемого лица дать расписку об ознакомлении либо об отказе в ознакомлении с актом проверки, акт проверки направляется заказным почтовым отправлением с уведомлением о вручении, которое приобщается к экземпляру акта проверки, хранящемуся в ГОКУ-лесничество.</text:p>
      <text:p text:style-name="Нормальный"><text:bookmark text:name="anchor1413"/>4.13. Для фиксации информации, получаемой в ходе проведения проверки, могут осуществляться фото- и видеосъемка, о чем в акте проверки делается соответствующая запись. Фото- и видеоматериалы прикладываются к акту проверки в виде записи на электронном или ином носителе.</text:p>
      <text:p text:style-name="Нормальный"><text:bookmark text:name="anchor1414"/>4.14. В случае выявления факта отчуждения или передачи другому лицу иными способами древесины, заготовленной для собственных нужд, ГОКУ-лесничество производит начисление неустойки в размере, установленном в договоре купли-продажи лесных насаждений для собственных нужд, и в течение 5 дней со дня составления акта проверки направляет гражданину претензию заказным почтовым отправлением с уведомлением о вручении.</text:p>
      <text:p text:style-name="Нормальный"><text:bookmark text:name="anchor1415"/>4.15. В случае непогашения гражданином неустойки в установленный претензией срок ГОКУ-лесничество в течение 10 дней со дня истечения срока уплаты неустойки, установленного в претензии, направляет в суд исковое заявление о взыскании неустойки.</text:p>
      <text:p text:style-name="P8">Информация об изменениях:</text:p>
      <text:p text:style-name="Информация_20_о_20_версии"><text:bookmark text:name="anchor1416"/>Пункт 4.16 изменен с 14 октября 2017 г. - <text:a xlink:type="simple" xlink:href="https://internet.garant.ru/document/redirect/45015220/16" text:style-name="Internet_20_link" text:visited-style-name="Visited_20_Internet_20_Link">Постановление</text:a> Правительства Новгородской области от 12 октября 2017 г. N 348</text:p>
      <text:p text:style-name="Информация_20_о_20_версии"><text:a xlink:type="simple" xlink:href="https://internet.garant.ru/document/redirect/16669565/1416" text:style-name="Internet_20_link" text:visited-style-name="Visited_20_Internet_20_Link">См. предыдущую редакцию</text:a></text:p>
      <text:p text:style-name="Нормальный">4.16. В случае уклонения гражданина от проведения проверки должностным лицом ГОКУ-лесничество, проводящим проверку, составляется акт о невозможности проведения проверки целевого использования древесины.</text:p>
      <text:p text:style-name="Нормальный">В акте о невозможности проведения проверки целевого использования древесины указываются:</text:p>
      <text:p text:style-name="Нормальный">дата, время и место составления акта;</text:p>
      <text:p text:style-name="Нормальный">наименование лесничества;</text:p>
      <text:p text:style-name="Нормальный"><text:soft-page-break/>дата и номер приказа ГОКУ-лесничество о проведении проверки;</text:p>
      <text:p text:style-name="Нормальный">должность, фамилия, имя, отчество (при наличии) должностного лица ГОКУ-лесничество, уполномоченного на проведение проверки;</text:p>
      <text:p text:style-name="Нормальный">фамилия, имя, отчество (при наличии) гражданина, в отношении которого проводится проверка, место жительства гражданина;</text:p>
      <text:p text:style-name="Нормальный">обстоятельства, препятствующие проведению проверки;</text:p>
      <text:p text:style-name="Нормальный">подпись должностного лица ГОКУ-лесничество, уполномоченного на проведение проверки.</text:p>
      <text:p text:style-name="Нормальный">Акт о невозможности проведения проверки целевого использования древесины составляется в 2 экземплярах, один из которых направляется гражданину заказным почтовым отправлением с уведомлением о вручении.</text:p>
      <text:p text:style-name="Нормальный"><text:bookmark text:name="anchor141612"/>Акт о невозможности проведения проверки целевого использования древесины является основанием для направления ГОКУ-лесничество в суд искового заявления об обязании гражданина предоставить доступ к месту строительства, ремонта и (или) реконструкции объекта.</text:p>
      <text:p text:style-name="Нормальный"/>
      <text:p text:style-name="P8">Информация об изменениях:</text:p>
      <text:p text:style-name="Информация_20_о_20_версии"><text:bookmark text:name="anchor100"/>Приложение 1 изменено с 8 августа 2024 г. - <text:a xlink:type="simple" xlink:href="https://internet.garant.ru/document/redirect/409486311/124" text:style-name="Internet_20_link" text:visited-style-name="Visited_20_Internet_20_Link">Постановление</text:a> Правительства Новгородской области от 5 августа 2024 г. N 352</text:p>
      <text:p text:style-name="Информация_20_о_20_версии"><text:a xlink:type="simple" xlink:href="https://internet.garant.ru/document/redirect/404688072/100" text:style-name="Internet_20_link" text:visited-style-name="Visited_20_Internet_20_Link">См. предыдущую редакцию</text:a></text:p>
      <text:p text:style-name="Standard">Приложение N 1 к <text:a xlink:type="simple" xlink:href="#anchor1000" text:style-name="Internet_20_link" text:visited-style-name="Visited_20_Internet_20_Link">Порядку</text:a> осуществления контроля за целевым использованием гражданами древесины, заготовленной для собственных нужд (с изменениями от 5 февраля 2018 г., 5 августа 2024 г.)</text:p>
      <text:p text:style-name="Нормальный"/>
      <text:p text:style-name="P9"><text:s text:c="44"/>_____________________________</text:p>
      <text:p text:style-name="P9"><text:s text:c="48"/>(фамилия, имя, отчество</text:p>
      <text:p text:style-name="P9"><text:s text:c="48"/>(при наличии) гражданина)</text:p>
      <text:p text:style-name="P9"><text:s text:c="44"/>_____________________________</text:p>
      <text:p text:style-name="P9"><text:s text:c="44"/>(место жительства гражданина)</text:p>
      <text:p text:style-name="Нормальный"/>
      <text:p text:style-name="P9"><text:s text:c="30"/><text:span text:style-name="T1">ИЗВЕЩЕНИЕ</text:span></text:p>
      <text:p text:style-name="P10"><text:s text:c="5"/><text:span text:style-name="T1">о проведении проверки целевого использования</text:span></text:p>
      <text:p text:style-name="P10"><text:s text:c="6"/><text:span text:style-name="T1">древесины, заготовленной для собственных нужд</text:span></text:p>
      <text:p text:style-name="Нормальный"/>
      <text:p text:style-name="P10"><text:s text:c="5"/>Во <text:s/>исполнение <text:s/><text:a xlink:type="simple" xlink:href="https://internet.garant.ru/document/redirect/45016478/7" text:style-name="Internet_20_link" text:visited-style-name="Visited_20_Internet_20_Link">статьи 7</text:a> областного закона от 27.11.2017 N 184-ОЗ "О</text:p>
      <text:p text:style-name="P10">порядке <text:s/>и <text:s/>нормативах <text:s/>заготовки <text:s/>гражданами <text:s/>древесины <text:s/>для собственных</text:p>
      <text:p text:style-name="P10">нужд, <text:s/>порядке <text:s/>заключения <text:s/>договоров купли-продажи лесных насаждений для</text:p>
      <text:p text:style-name="P10">собственных <text:s/>нужд <text:s/>и <text:s/>ставках платы для граждан по договору купли-продажи</text:p>
      <text:p text:style-name="P10">лесных <text:s/>насаждений <text:s/>для собственных нужд" просим прибыть "___" __________</text:p>
      <text:p text:style-name="P10">20 ___ года к ___________________________________________________________</text:p>
      <text:p text:style-name="P10"><text:s text:c="35"/>(указать время)</text:p>
      <text:p text:style-name="P10">по адресу: ______________________________________________________________</text:p>
      <text:p text:style-name="P10"><text:s text:c="31"/>(адрес участкового лесничества)</text:p>
      <text:p text:style-name="P10">для <text:s text:c="2"/>осуществления <text:s text:c="3"/>проверки <text:s text:c="3"/>целевого <text:s text:c="3"/>использования <text:s text:c="3"/>древесины,</text:p>
      <text:p text:style-name="P10">заготовленной <text:s/>Вами <text:s/>по <text:s/>договору <text:s/>купли-продажи <text:s/>лесных <text:s/>насаждений <text:s/>для</text:p>
      <text:p text:style-name="P10">собственных нужд от "___" __________ 20___ года N _____.</text:p>
      <text:p text:style-name="P10"><text:s text:c="5"/>Просим до _______________ представить в ____________________________</text:p>
      <text:p text:style-name="P10">_________________________________________________________________________</text:p>
      <text:p text:style-name="P10"><text:s text:c="11"/>(наименование участкового лесничества ГОКУ-лесничества)</text:p>
      <text:p text:style-name="P10">отчет об использовании заготовленной <text:s/>древесины по форме, предусмотренной</text:p>
      <text:p text:style-name="P10">Порядком осуществления <text:s/>контроля <text:s/>за <text:s/>целевым <text:s/>использованием <text:s/>гражданами</text:p>
      <text:p text:style-name="P10">древесины, <text:s text:c="3"/>заготовленной <text:s text:c="2"/>для <text:s text:c="3"/>собственных <text:s text:c="3"/>нужд, <text:s text:c="3"/>утвержденным</text:p>
      <text:p text:style-name="P10">постановлением Правительства Новгородской области от 15.06.2016 N 209.</text:p>
      <text:p text:style-name="P10"><text:s text:c="5"/>В <text:s/>случае <text:s/>невозможности <text:s/>личного <text:s/>присутствия при проверке целевого</text:p>
      <text:p text:style-name="P10">использования <text:s/>древесины <text:s/>просим <text:s/>направить уполномоченного представителя</text:p>
      <text:p text:style-name="P10">для участия в проверке (на основании доверенности).</text:p>
      <text:p text:style-name="Нормальный"/>
      <text:p text:style-name="P10"><text:soft-page-break/>_________________________________________ ________________ И.О. Фамилия.</text:p>
      <text:p text:style-name="P10">(должность руководителя ГОКУ-лесничества) <text:s text:c="4"/>(подпись)</text:p>
      <text:p text:style-name="Нормальный"/>
      <text:p text:style-name="P8">Информация об изменениях:</text:p>
      <text:p text:style-name="Информация_20_о_20_версии"><text:bookmark text:name="anchor200"/><text:a xlink:type="simple" xlink:href="https://internet.garant.ru/document/redirect/45012594/17" text:style-name="Internet_20_link" text:visited-style-name="Visited_20_Internet_20_Link">Постановлением</text:a> Правительства Новгородской области от 3 июля 2017 г. N 231 настоящее приложение изложено в новой редакции</text:p>
      <text:p text:style-name="Информация_20_о_20_версии"><text:a xlink:type="simple" xlink:href="https://internet.garant.ru/document/redirect/16669157/200" text:style-name="Internet_20_link" text:visited-style-name="Visited_20_Internet_20_Link">См. текст приложения в предыдущей редакции</text:a></text:p>
      <text:p text:style-name="Standard">Приложение N 2 к <text:a xlink:type="simple" xlink:href="#anchor1000" text:style-name="Internet_20_link" text:visited-style-name="Visited_20_Internet_20_Link">Порядку</text:a> осуществления контроля за целевым использованием гражданами древесины, заготовленной для собственных нужд (с изменениями от 3 июля 2017 г.)</text:p>
      <text:p text:style-name="Нормальный"/>
      <text:p text:style-name="P9"><text:s text:c="26"/>В Государственное областное казенное учреждение</text:p>
      <text:p text:style-name="P9"><text:s text:c="26"/>_______________________________________________</text:p>
      <text:p text:style-name="P9"><text:s text:c="36"/>(наименование лесничества)</text:p>
      <text:p text:style-name="P9"><text:s text:c="26"/>_______________________________________________</text:p>
      <text:p text:style-name="Нормальный"/>
      <text:p text:style-name="P12"><text:s text:c="31"/>ОТЧЕТ</text:p>
      <text:p text:style-name="P12"><text:s text:c="13"/>об использовании заготовленной древесины</text:p>
      <text:p text:style-name="Нормальный"/>
      <text:p text:style-name="P9"><text:s text:c="4"/>Я, _________________________________________________________________,</text:p>
      <text:p text:style-name="P9"><text:s text:c="13"/>(фамилия, имя, отчество (при наличии) гражданина)</text:p>
      <text:p text:style-name="P9">осуществив <text:s text:c="2"/>заготовку <text:s text:c="2"/>лесных <text:s/>насаждений <text:s/>на <text:s/>территории <text:s/>Новгородской</text:p>
      <text:p text:style-name="P9">области, в _________________ участковом лесничестве _____________________</text:p>
      <text:p text:style-name="P9"><text:s text:c="54"/>(ГОКУ-лесничество)</text:p>
      <text:p text:style-name="P9">квартале N ____, выделе N ___, делянке N ____ на площади ________ га, <text:s/>по</text:p>
      <text:p text:style-name="P9">договору купли-продажи лесных насаждений <text:s text:c="2"/>для <text:s text:c="2"/>собственных <text:s text:c="4"/>нужд <text:s/>от</text:p>
      <text:p text:style-name="P9">"__"_________ 20__ года N _____ для целей ____________ представляю отчет</text:p>
      <text:p text:style-name="P9">об использовании заготовленной древесины:</text:p>
      <text:p text:style-name="Нормальный"/>
      <table:table table:name="10174" table:style-name="_31_0174">
        <table:table-column table:style-name="_31_0174.A"/>
        <table:table-column table:style-name="_31_0174.B"/>
        <table:table-column table:style-name="_31_0174.C"/>
        <table:table-row table:style-name="TableLine184270136">
          <table:table-cell table:style-name="_31_0174.A1" office:value-type="string">
            <text:p text:style-name="P6">Объем древесины, предоставленной для заготовки для собственных нужд, по договору (куб. м)</text:p>
          </table:table-cell>
          <table:table-cell table:style-name="_31_0174.B1" office:value-type="string">
            <text:p text:style-name="P6">Объем древесины, заготовленной для собственных нужд, по договору (куб. м)</text:p>
          </table:table-cell>
          <table:table-cell table:style-name="_31_0174.B1" office:value-type="string">
            <text:p text:style-name="P6">Объем заготовленной древесины, находящийся по месту строительства, ремонта и (или) реконструкции объекта (куб. м)<text:a xlink:type="simple" xlink:href="#anchor901" text:style-name="Internet_20_link" text:visited-style-name="Visited_20_Internet_20_Link">*</text:a></text:p>
          </table:table-cell>
        </table:table-row>
        <table:table-row table:style-name="TableLine184270712">
          <table:table-cell table:style-name="_31_0174.A2" office:value-type="string">
            <text:p text:style-name="Нормальный"/>
          </table:table-cell>
          <table:table-cell table:style-name="_31_0174.B2" office:value-type="string">
            <text:p text:style-name="Нормальный"/>
          </table:table-cell>
          <table:table-cell table:style-name="_31_0174.B2" office:value-type="string">
            <text:p text:style-name="Нормальный"/>
          </table:table-cell>
        </table:table-row>
        <table:table-row table:style-name="TableLine186085128">
          <table:table-cell table:style-name="_31_0174.A2" office:value-type="string">
            <text:p text:style-name="Нормальный"/>
          </table:table-cell>
          <table:table-cell table:style-name="_31_0174.B2" office:value-type="string">
            <text:p text:style-name="Нормальный"/>
          </table:table-cell>
          <table:table-cell table:style-name="_31_0174.B2" office:value-type="string">
            <text:p text:style-name="Нормальный"/>
          </table:table-cell>
        </table:table-row>
        <table:table-row table:style-name="TableLine186085272">
          <table:table-cell table:style-name="_31_0174.A2" office:value-type="string">
            <text:p text:style-name="Нормальный"/>
          </table:table-cell>
          <table:table-cell table:style-name="_31_0174.B2" office:value-type="string">
            <text:p text:style-name="Нормальный"/>
          </table:table-cell>
          <table:table-cell table:style-name="_31_0174.B2" office:value-type="string">
            <text:p text:style-name="Нормальный"/>
          </table:table-cell>
        </table:table-row>
      </table:table>
      <text:p text:style-name="Нормальный"/>
      <text:p text:style-name="P9">Место строительства, ремонта и (или) реконструкции объекта ______________</text:p>
      <text:p text:style-name="P9">_________________________________________________________________________</text:p>
      <text:p text:style-name="P9">_________________________________________________________________________</text:p>
      <text:p text:style-name="P9"><text:bookmark text:name="anchor901"/><text:s text:c="5"/>* <text:s text:c="2"/>- в <text:s text:c="3"/>случае <text:s text:c="2"/>нахождения <text:s/>заготовленной <text:s/>древесины <text:s/>вне <text:s/>места</text:p>
      <text:p text:style-name="P9">строительства, <text:s text:c="3"/>ремонта <text:s text:c="2"/>и <text:s/>(или) <text:s/>реконструкции <text:s/>объекта <text:s/>гражданином</text:p>
      <text:p text:style-name="P9">прилагается <text:s/>копия <text:s/>договора <text:s/>об <text:s/>оказании <text:s/>услуг <text:s/>по переработке и (или)</text:p>
      <text:p text:style-name="P9">распиловке древесины.</text:p>
      <text:p text:style-name="Нормальный"/>
      <text:p text:style-name="P9">______________ __________________________________________________________</text:p>
      <text:p text:style-name="P9"><text:s text:c="5"/>(дата) <text:s text:c="15"/>(фамилия, имя, отчество (при наличии)</text:p>
      <text:p text:style-name="P9"><text:s text:c="15"/>__________________________________________________________</text:p>
      <text:p text:style-name="P9"><text:s text:c="35"/>гражданина, адрес)</text:p>
      <text:p text:style-name="P9"><text:s text:c="15"/>__________________________________________________________</text:p>
      <text:p text:style-name="P9"><text:s text:c="38"/>(подпись)</text:p>
      <text:p text:style-name="Нормальный"/>
      <text:p text:style-name="Standard"><text:bookmark text:name="anchor300"/>Приложение N 3 к <text:a xlink:type="simple" xlink:href="#anchor1000" text:style-name="Internet_20_link" text:visited-style-name="Visited_20_Internet_20_Link">Порядку</text:a> осуществления контроля за целевым использованием гражданами древесины, заготовленной для собственных нужд</text:p>
      <text:p text:style-name="Нормальный"/>
      <text:p text:style-name="P9"><text:s text:c="28"/>Государственное областное казенное учреждение</text:p>
      <text:p text:style-name="P9"><text:s text:c="28"/>_____________________________________________</text:p>
      <text:p text:style-name="P9"><text:soft-page-break/><text:s text:c="36"/>(наименование лесничества)</text:p>
      <text:p text:style-name="Нормальный"/>
      <text:p text:style-name="P12"><text:s text:c="29"/>АКТ</text:p>
      <text:p text:style-name="P12"><text:s text:c="12"/>проверки целевого использования древесины</text:p>
      <text:p text:style-name="Нормальный"/>
      <table:table table:name="10372" table:style-name="_31_0372">
        <table:table-column table:style-name="_31_0372.A"/>
        <table:table-column table:style-name="_31_0372.B"/>
        <table:table-column table:style-name="_31_0372.C"/>
        <table:table-row table:style-name="TableLine186085416">
          <table:table-cell table:style-name="_31_0372.A1" office:value-type="string">
            <text:p text:style-name="P7">___________________________</text:p>
          </table:table-cell>
          <table:table-cell table:style-name="_31_0372.A1" office:value-type="string">
            <text:p text:style-name="P11"/>
          </table:table-cell>
          <table:table-cell table:style-name="_31_0372.A1" office:value-type="string">
            <text:p text:style-name="P7">______________________</text:p>
          </table:table-cell>
        </table:table-row>
        <table:table-row table:style-name="TableLine186086280">
          <table:table-cell table:style-name="_31_0372.A1" office:value-type="string">
            <text:p text:style-name="P7">(место составления акта)</text:p>
          </table:table-cell>
          <table:table-cell table:style-name="_31_0372.A1" office:value-type="string">
            <text:p text:style-name="P11"/>
          </table:table-cell>
          <table:table-cell table:style-name="_31_0372.A1" office:value-type="string">
            <text:p text:style-name="P7">(дата составления акта)</text:p>
          </table:table-cell>
        </table:table-row>
      </table:table>
      <text:p text:style-name="Нормальный"/>
      <text:p text:style-name="P9">Место проведения проверки:_______________________________________________</text:p>
      <text:p text:style-name="P9">На основании: ___________________________________________________________</text:p>
      <text:p text:style-name="P9"><text:s text:c="15"/>(вид документа с указанием реквизитов (номер, дата)</text:p>
      <text:p text:style-name="P9">проведена проверка целевого использования древесины в объеме ____ куб. м,</text:p>
      <text:p text:style-name="P9">заготовленной гражданином _______________________________________________</text:p>
      <text:p text:style-name="P9"><text:s text:c="29"/>(фамилия, имя, отчество (при наличии)</text:p>
      <text:p text:style-name="P9">_________________________по договору купли-продажи лесных насаждений</text:p>
      <text:p text:style-name="P9"><text:s text:c="7"/>гражданина)</text:p>
      <text:p text:style-name="P9">для собственных нужд от "_____"____________ 20 _____ года N _____________</text:p>
      <text:p text:style-name="P9">в _______________________________________________________________________</text:p>
      <text:p text:style-name="P9"><text:s text:c="9"/>(наименование участкового лесничества ГОКУ-лесничество,</text:p>
      <text:p text:style-name="P9">_________________________________________________________________________</text:p>
      <text:p text:style-name="P9"><text:s text:c="16"/>квартал, выдел, делянка, площадь)</text:p>
      <text:p text:style-name="P9">Лицо, проводившее проверку: _____________________________________________</text:p>
      <text:p text:style-name="P9"><text:s text:c="33"/>(фамилия, имя, отчество (при наличии),</text:p>
      <text:p text:style-name="P9">_________________________________________________________________________</text:p>
      <text:p text:style-name="P9"><text:s text:c="13"/>должность лица, проводившего проверку)</text:p>
      <text:p text:style-name="P9">При проведении проверки присутствовал (а):_______________________________</text:p>
      <text:p text:style-name="P9"><text:s text:c="44"/>(фамилия, имя, отчество (при</text:p>
      <text:p text:style-name="P9">_________________________________________________________________________</text:p>
      <text:p text:style-name="P9"><text:s text:c="7"/>наличии) гражданина или его уполномоченного представителя)</text:p>
      <text:p text:style-name="P9">В ходе проверки ____________________________________ фото- и видеосъемка.</text:p>
      <text:p text:style-name="P9"><text:s text:c="16"/>(осуществлялась / не осуществлялась)</text:p>
      <text:p text:style-name="P9">В ходе проверки установлено: ____________________________________________</text:p>
      <text:p text:style-name="P9">_________________________________________________________________________</text:p>
      <text:p text:style-name="P9">_________________________________________________________________________</text:p>
      <text:p text:style-name="P9">В связи с изложенным древесина, заготовленная ___________________________</text:p>
      <text:p text:style-name="P9"><text:s text:c="52"/>(фамилия, имя,</text:p>
      <text:p text:style-name="P9">__________________________________ использована _________________________</text:p>
      <text:p text:style-name="P9">отчество (при наличии) гражданина)</text:p>
      <text:p text:style-name="P9">_________________________________________________________________________</text:p>
      <text:p text:style-name="P9"><text:s text:c="8"/>(по целевому назначению / не по целевому назначению)</text:p>
      <text:p text:style-name="P9">Приложения к акту (документы, фото- и видеоматериалы):___________________</text:p>
      <text:p text:style-name="P9">_________________________________________________________________________</text:p>
      <text:p text:style-name="P9">_________________________________________________________________________</text:p>
      <text:p text:style-name="Нормальный"/>
      <text:p text:style-name="P9">Подпись лица, проводившего проверку _____________________________________</text:p>
      <text:p text:style-name="P9">С актом ознакомлен (а), копию акта получил (а): _________________________</text:p>
      <text:p text:style-name="P9"><text:s text:c="50"/>(фамилия, имя, отчество</text:p>
      <text:p text:style-name="P9">_________________________________________________________________________</text:p>
      <text:p text:style-name="P9"><text:s text:c="3"/>(при наличии) гражданина или его уполномоченного представителя,</text:p>
      <text:p text:style-name="P9">_________________________________________________________________________</text:p>
      <text:p text:style-name="P9"><text:s text:c="33"/>подпись, дата)</text:p>
      <text:p text:style-name="P9">С актом согласен (а) / не согласен (а) __________________________________</text:p>
      <text:p text:style-name="P9">Пометка об отказе в ознакомлении с актом проверки: ______________________</text:p>
      <text:p text:style-name="P9">_________________________________________________________________________</text:p>
      <text:p text:style-name="P9"><text:s text:c="20"/>(подпись лица, проводившего проверку)</text:p>
      <text:p text:style-name="Нормальный"/>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Courier New1" svg:font-family="'Courier New'"/>
    <style:font-face style:name="Times New Roman" svg:font-family="'Times New Roman'"/>
    <style:font-face style:name="Courier New" svg:font-family="'Courier New'" style:font-pitch="fixed"/>
    <style:font-face style:name="Liberation Serif" svg:font-family="'Liberation Serif'" style:font-family-generic="roman" style:font-pitch="variable"/>
    <style:font-face style:name="Segoe UI" svg:font-family="'Segoe UI'"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tab-stop-distance="1.27cm" style:writing-mode="page"/>
      <style:text-properties fo:color="#00000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paragraph-properties fo:margin-left="0cm" fo:margin-right="0cm" fo:margin-top="0cm" fo:margin-bottom="0cm" style:contextual-spacing="false" fo:text-align="justify" style:justify-single-word="false" fo:orphans="2" fo:widows="2" fo:text-indent="1.27cm" style:auto-text-indent="false" style:writing-mode="lr-tb"/>
      <style:text-properties style:font-name="Times New Roman" fo:font-family="'Times New Roman'" fo:font-size="12pt"/>
    </style:style>
    <style:style style:name="Normal" style:family="paragraph">
      <style:paragraph-properties style:writing-mode="lr-tb"/>
      <style:text-properties style:font-name="Times New Roman" fo:font-family="'Times New Roman'" fo:font-size="12pt" fo:language="ru" fo:country="RU"/>
    </style:style>
    <style:style style:name="Preformatted" style:family="paragraph">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style:font-name="Courier New" fo:font-family="'Courier New'"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loext:hyphenation-no-caps="false"/>
    </style:style>
    <style:style style:name="Heading" style:family="paragraph" style:parent-style-name="Standard" style:class="text">
      <style:paragraph-properties fo:margin-top="0.423cm" fo:margin-bottom="0.212cm" style:contextual-spacing="false" fo:text-align="center" style:justify-single-word="false" fo:keep-with-next="always"/>
      <style:text-properties style:font-name="Times New Roman" fo:font-family="'Times New Roman'" fo:font-weight="bold"/>
    </style:style>
    <style:style style:name="Text_20_body" style:display-name="Text body" style:family="paragraph" style:parent-style-name="Standard" style:class="text">
      <style:paragraph-properties fo:margin-top="0cm" fo:margin-bottom="0.247cm" style:contextual-spacing="false" fo:line-height="115%"/>
    </style:style>
    <style:style style:name="Нормальный" style:family="paragraph" style:parent-style-name="Standard"/>
    <style:style style:name="Нормальный_20__28_OEM_29_" style:display-name="Нормальный (OEM)" style:family="paragraph" style:parent-style-name="Preformatted"/>
    <style:style style:name="Heading_20_1" style:display-name="Heading 1" style:family="paragraph" style:parent-style-name="Heading" style:class="text"/>
    <style:style style:name="Heading_20_2" style:display-name="Heading 2" style:family="paragraph" style:parent-style-name="Heading" style:class="text"/>
    <style:style style:name="Heading_20_3" style:display-name="Heading 3" style:family="paragraph" style:parent-style-name="Heading" style:class="text"/>
    <style:style style:name="Heading_20_4" style:display-name="Heading 4" style:family="paragraph" style:parent-style-name="Heading" style:class="text"/>
    <style:style style:name="Утратил_20_силу" style:display-name="Утратил силу" style:family="paragraph" style:parent-style-name="Standard">
      <style:text-properties fo:color="#666600" loext:opacity="100%" style:text-line-through-style="solid" style:text-line-through-type="single"/>
    </style:style>
    <style:style style:name="Text_20__28_reference_29_" style:display-name="Text (reference)" style:family="paragraph" style:parent-style-name="Standard">
      <style:paragraph-properties fo:margin-left="0cm" fo:margin-right="0cm" fo:margin-top="0.132cm" fo:margin-bottom="0cm" style:contextual-spacing="false" fo:text-align="justify" style:justify-single-word="false" fo:text-indent="0cm" style:auto-text-indent="false"/>
      <style:text-properties fo:color="#353842" loext:opacity="100%" fo:font-size="12pt" fo:font-style="italic"/>
    </style:style>
    <style:style style:name="Комментарий" style:family="paragraph" style:parent-style-name="Text_20__28_reference_29_">
      <loext:graphic-properties draw:fill="solid" draw:fill-color="#f0f0f0" draw:opacity="100%"/>
      <style:paragraph-properties fo:text-align="justify" style:justify-single-word="false" fo:background-color="#f0f0f0"/>
      <style:text-properties fo:background-color="#f0f0f0"/>
    </style:style>
    <style:style style:name="Заголовок_20_статьи" style:display-name="Заголовок статьи" style:family="paragraph" style:parent-style-name="Standard">
      <style:paragraph-properties fo:margin-left="2.843cm" fo:margin-right="0cm" fo:margin-top="0cm" fo:margin-bottom="0cm" style:contextual-spacing="false" fo:text-align="justify" style:justify-single-word="false" fo:text-indent="-1.573cm" style:auto-text-indent="false"/>
    </style:style>
    <style:style style:name="Прижатый_20_влево" style:display-name="Прижатый влево" style:family="paragraph" style:parent-style-name="Standard">
      <style:paragraph-properties fo:margin-left="0cm" fo:margin-right="0cm" fo:text-align="start" style:justify-single-word="false" fo:hyphenation-ladder-count="no-limit" fo:text-indent="0cm" style:auto-text-indent="false"/>
      <style:text-properties fo:hyphenate="false" loext:hyphenation-no-caps="false"/>
    </style:style>
    <style:style style:name="Информация_20_о_20_версии" style:display-name="Информация о версии" style:family="paragraph" style:parent-style-name="Text_20__28_reference_29_">
      <loext:graphic-properties draw:fill="solid" draw:fill-color="#f0f0f0" draw:opacity="100%"/>
      <style:paragraph-properties fo:text-align="justify" style:justify-single-word="false" fo:background-color="#f0f0f0"/>
      <style:text-properties fo:background-color="#f0f0f0"/>
    </style:style>
    <style:style style:name="Не_20_вступил_20_в_20_силу" style:display-name="Не вступил в силу" style:family="paragraph" style:parent-style-name="Standard">
      <style:paragraph-properties fo:margin-left="0.245cm" fo:margin-right="0cm" fo:text-indent="-0.245cm" style:auto-text-indent="false"/>
    </style:style>
    <style:style style:name="Информация_20_об_20_изменениях" style:display-name="Информация об изменениях" style:family="paragraph" style:parent-style-name="Text_20__28_reference_29_">
      <loext:graphic-properties draw:fill="solid" draw:fill-color="#eaefed" draw:opacity="100%"/>
      <style:paragraph-properties fo:background-color="#eaefed"/>
      <style:text-properties fo:font-size="10pt" fo:background-color="#eaefed"/>
    </style:style>
    <style:style style:name="Заголовок_20_ЭР_20__28_левое_20_окно_29_" style:display-name="Заголовок ЭР (левое окно)" style:family="paragraph" style:parent-style-name="Heading"/>
    <style:style style:name="Footnote" style:family="paragraph" style:parent-style-name="Standard" style:class="extra">
      <style:text-properties fo:font-size="10pt"/>
    </style:style>
    <style:style style:name="Взамен" style:family="paragraph" style:parent-style-name="Text_20__28_reference_29_">
      <loext:graphic-properties draw:fill="solid" draw:fill-color="#fff5ad" draw:opacity="100%"/>
      <style:paragraph-properties fo:margin-left="0.762cm" fo:margin-right="0cm" fo:text-indent="0cm" style:auto-text-indent="false" fo:background-color="#fff5ad"/>
      <style:text-properties fo:background-color="#fff5ad"/>
    </style:style>
    <style:style style:name="Сравнение" style:family="paragraph" style:parent-style-name="Text_20__28_reference_29_">
      <loext:graphic-properties draw:fill="solid" draw:fill-color="#f0f0f0" draw:opacity="100%"/>
      <style:paragraph-properties fo:margin-left="0.762cm" fo:margin-right="0cm" fo:text-indent="0cm" style:auto-text-indent="false" fo:background-color="#f0f0f0"/>
      <style:text-properties fo:background-color="#f0f0f0"/>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Таблица1" style:family="table">
      <style:table-properties style:width="18.2cm" table:align="margins" style:writing-mode="lr-tb"/>
    </style:style>
    <style:style style:name="Таблица1.A" style:family="table-column">
      <style:table-column-properties style:column-width="6.066cm" style:rel-column-width="21845*"/>
    </style:style>
    <style:style style:name="MP1" style:family="paragraph" style:parent-style-name="Standard">
      <style:paragraph-properties fo:margin-left="0cm" fo:margin-right="0cm" fo:text-align="start" style:justify-single-word="false" fo:text-indent="0cm" style:auto-text-indent="false"/>
      <style:text-properties style:font-name="Times New Roman" fo:font-size="10pt"/>
    </style:style>
    <style:style style:name="MP2" style:family="paragraph" style:parent-style-name="Standard">
      <style:paragraph-properties fo:margin-left="0cm" fo:margin-right="0cm" fo:text-align="center" style:justify-single-word="false" fo:text-indent="0cm" style:auto-text-indent="false"/>
      <style:text-properties style:font-name="Times New Roman" fo:font-size="10pt"/>
    </style:style>
    <style:style style:name="MP3" style:family="paragraph" style:parent-style-name="Standard">
      <style:paragraph-properties fo:margin-left="0cm" fo:margin-right="0cm" fo:text-align="end" style:justify-single-word="false" fo:text-indent="0cm" style:auto-text-indent="false"/>
      <style:text-properties style:font-name="Times New Roman" fo:font-size="10pt"/>
    </style:style>
    <style:page-layout style:name="Mpm1">
      <style:page-layout-properties fo:page-width="21.001cm" fo:page-height="29.7cm" style:num-format="1" style:print-orientation="portrait" fo:margin-top="1.401cm" fo:margin-bottom="1.401cm" fo:margin-left="1.401cm" fo:margin-right="1.40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499cm"/>
      </style:header-style>
      <style:footer-style>
        <style:header-footer-properties fo:min-height="0.499cm" fo:margin-left="0cm" fo:margin-right="0cm" fo:margin-top="0cm"/>
      </style:footer-style>
    </style:page-layout>
    <number:date-style style:name="N36" number:automatic-order="true">
      <number:day number:style="long"/>
      <number:text>.</number:text>
      <number:month number:style="long"/>
      <number:text>.</number:text>
      <number:year number:style="long"/>
    </number:date-style>
  </office:automatic-styles>
  <office:master-styles>
    <style:master-page style:name="Standard" style:page-layout-name="Mpm1">
      <style:header>
        <text:p text:style-name="MP1">Постановление Правительства Новгородской области от 15 июня 2016 г. N 209 "Об утверждении Порядка...</text:p>
      </style:header>
      <style:footer>
        <table:table table:name="Таблица1" table:style-name="Таблица1">
          <table:table-column table:style-name="Таблица1.A" table:number-columns-repeated="3"/>
          <table:table-row table:style-name="TableLine184265528">
            <table:table-cell table:style-name="TableBox184265816" office:value-type="string">
              <text:p text:style-name="MP1"><text:date style:data-style-name="N36" text:date-value="2026-08-07T16:11:44.195999773" text:fixed="true">07.08.2026</text:date><text:s/></text:p>
            </table:table-cell>
            <table:table-cell table:style-name="TableBox184265816" office:value-type="string">
              <text:p text:style-name="MP2">Система ГАРАНТ </text:p>
            </table:table-cell>
            <table:table-cell table:style-name="TableBox184265816" office:value-type="string">
              <text:p text:style-name="MP3"><text:page-number text:select-page="current">8</text:page-number>/<text:page-count style:num-format="1">8</text:page-count> </text:p>
            </table:table-cell>
          </table:table-row>
        </table:table>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НПП "Гарант-Сервис"</meta:initial-creator>
    <dc:description>Документ экспортирован из системы ГАРАНТ</dc:description>
    <meta:generator>LibreOffice/7.0.4.2$Windows_x86 LibreOffice_project/dcf040e67528d9187c66b2379df5ea4407429775</meta:generator>
    <meta:document-statistic meta:table-count="4" meta:image-count="0" meta:object-count="0" meta:page-count="8" meta:paragraph-count="253" meta:word-count="2632" meta:character-count="24105" meta:non-whitespace-character-count="20405"/>
    <meta:user-defined meta:name="Company">НПП "Гарант-Сервис"</meta:user-defined>
  </office:meta>
</office:document-meta>
</file>