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!-- Table cells styles -->
    <!-- Table columns styles -->
    <style:style style:name="3401" style:family="table-column">
      <style:table-column-properties style:column-width="60mm"/>
    </style:style>
    <style:style style:name="6803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204" style:family="table">
      <style:table-properties style:width="180mm" table:align="left"/>
    </style:style>
    <!-- Colored text styles -->
  </office:automatic-styles>
  <office:body>
    <office:text text:use-soft-page-breaks="true">
      <text:h text:outline-level="1" text:style-name="s3"><text:bookmark text:name="anchor0"/><text:a xlink:type="simple" xlink:href="https://internet.garant.ru/document/redirect/16534351/0">Закон Новгородской области
от 20 июля 2007 г. N 145-ОЗ
"О порядке заготовки пищевых лесных ресурсов, сбора лекарственных
растений, заготовки и сбора не древесных лесных ресурсов гражданами для
собственных нужд"</text:a></text:h>
      <text:p text:style-name="s52header">С изменениями и дополнениями от:</text:p>
      <text:p text:style-name="s52">30 апреля 2009 г., 28 декабря 2015 г., 25 ноября 2016 г., 3 апреля 2017 г., 29 октября 2018 г., 1 марта 2019 г., 28 августа 2023 г.</text:p>
      <text:p text:style-name="s1"><text:span text:style-name="s10"><text:a xlink:type="simple" xlink:href="https://internet.garant.ru/document/redirect/16534890/0">Принят</text:a> Новгородской областной Думой 4 июля 2007 года</text:span></text:p>
      <text:p text:style-name="s1"/>
      <text:p text:style-name="s1">Настоящий областной закон принят на основании <text:a xlink:type="simple" xlink:href="https://internet.garant.ru/document/redirect/12150845/33">статей 33,</text:a> <text:a xlink:type="simple" xlink:href="https://internet.garant.ru/document/redirect/12150845/35">35</text:a> Лесного кодекса Российской Федерации.</text:p>
      <text:p text:style-name="s1"/>
      <text:p text:style-name="s22header">Информация об изменениях:</text:p>
      <text:p text:style-name="s22"><text:bookmark text:name="anchor1"/><text:a xlink:type="simple" xlink:href="https://internet.garant.ru/document/redirect/16541556/3">Законом</text:a> Новгородской области от 30 апреля 2009 г. N 502-ОЗ в статью 1 настоящего Закона внесены изменения, <text:a xlink:type="simple" xlink:href="https://internet.garant.ru/document/redirect/16541556/2">вступающие в силу</text:a> со дня, следующего за днем <text:a xlink:type="simple" xlink:href="https://internet.garant.ru/document/redirect/16641556/0">официального опубликования </text:a>названного Закона</text:p>
      <text:p text:style-name="s22"><text:a xlink:type="simple" xlink:href="https://internet.garant.ru/document/redirect/16529851/1">См. текст статьи в предыдущей редакции</text:a></text:p>
      <text:p text:style-name="s22"/>
      <text:p text:style-name="s15"><text:span text:style-name="s10">Статья 1.</text:span> Обязанности граждан, осуществляющих заготовку и сбор недревесных лесных ресурсов, заготовку пищевых лесных ресурсов и сбор лекарственных растений</text:p>
      <text:p text:style-name="s1">Граждане, осуществляющие заготовку и сбор недревесных лесных ресурсов, заготовку пищевых лесных ресурсов и сбор лекарственных растений обязаны:</text:p>
      <text:p text:style-name="s1"><text:bookmark text:name="anchor11"/>1) применять способы и технологии, исключающие истощение имеющихся ресурсов;</text:p>
      <text:p text:style-name="s1"><text:bookmark text:name="anchor12"/>2) не допускать нанесения вреда окружающей среде;</text:p>
      <text:p text:style-name="s1"><text:bookmark text:name="anchor13"/>3) соблюдать правила пожарной безопасности в лесах;</text:p>
      <text:p text:style-name="s1"><text:bookmark text:name="anchor14"/>4) соблюдать правила санитарной безопасности в лесах;</text:p>
      <text:p text:style-name="s1"><text:bookmark text:name="anchor15"/>5) выполнять другие обязанности, предусмотренные лесным законодательством.</text:p>
      <text:p text:style-name="s1"/>
      <text:p text:style-name="s15"><text:bookmark text:name="anchor2"/><text:span text:style-name="s10">Статья 2.</text:span> Порядок заготовки пищевых лесных ресурсов и сбор лекарственных растений</text:p>
      <text:p text:style-name="s1"><text:bookmark text:name="anchor21"/>1. Сроки заготовки дикорастущих плодов и ягод зависят от времени наступления массового созревания урожая.</text:p>
      <text:p text:style-name="s1">Рубка плодоносящих ветвей и деревьев для заготовки плодов запрещается.</text:p>
      <text:p text:style-name="s1"><text:bookmark text:name="anchor22"/>2. При заготовке орехов запрещается рубка деревьев и кустарников, а также применение способов, приводящих к повреждению деревьев и кустарников.</text:p>
      <text:p text:style-name="s1"><text:bookmark text:name="anchor23"/>3. Заготовка грибов должна проводиться способами, обеспечивающими сохранность их ресурсов.</text:p>
      <text:p text:style-name="s1"><text:bookmark text:name="anchor232"/>Абзац второй <text:a xlink:type="simple" xlink:href="https://internet.garant.ru/document/redirect/45007232/1">утратил силу</text:a>.</text:p>
      <text:p text:style-name="s22header">Информация об изменениях:</text:p>
      <text:p text:style-name="s22">См. текст <text:a xlink:type="simple" xlink:href="https://internet.garant.ru/document/redirect/16568460/232">абзаца второго части 3 статьи 2</text:a></text:p>
      <text:p text:style-name="s22header">Информация об изменениях:</text:p>
      <text:p text:style-name="s22"><text:bookmark text:name="anchor24"/>Часть 4 изменена с 8 сентября 2023 г. - <text:a xlink:type="simple" xlink:href="https://internet.garant.ru/document/redirect/407577762/11">Закон</text:a> Новгородской области от 28 августа 2023 г. N 372-ОЗ</text:p>
      <text:p text:style-name="s22"><text:a xlink:type="simple" xlink:href="https://internet.garant.ru/document/redirect/16599901/24">См. предыдущую редакцию</text:a></text:p>
      <text:p text:style-name="s1">4. Заготовка березового сока допускается на участках спелого леса, подлежащих рубке в текущем году способом подсочки.</text:p>
      <text:p text:style-name="s1">Для подсочки используют деревья диаметром на высоте груди 20 см и более.</text:p>
      <text:p text:style-name="s1">Сверление подсочных отверстий производят на высоте 20-35 см от корневой шейки дерева с проникновением в древесину не более 2 см. В тех случаях, когда на дереве делается два и более подсочных отверстия, они располагаются на одной стороне ствола на расстоянии 8-15 см одно от другого с тем расчетом, чтобы сок стекал в один приемник.</text:p>
      <text:p text:style-name="s1">Количество подсочных отверстий не должно превышать:</text:p>
      <text:p text:style-name="s1">при диаметре дерева на высоте груди 20-22 см включительно - 1 отверстие;</text:p>
      <text:p text:style-name="s1">при диаметре дерева на высоте груди 23-27 см включительно - 2 отверстия;</text:p>
      <text:p text:style-name="s1">при диаметре дерева на высоте груди 28 см и более - 3 отверстия.</text:p>
      <text:p text:style-name="s1">После окончания заготовки березового сока отверстия должны быть промазаны живичной пастой или закрыты деревянной пробкой и замазаны варом, садовой замазкой или глиной с известью для предупреждения заболевания деревьев.</text:p>
      <text:p text:style-name="s1">Заготовка березового сока должна производиться способами, обеспечивающими сохранение технических свойств древесины.</text:p>
      <text:p text:style-name="s1"><text:bookmark text:name="anchor25"/>5. Заготовка щавеля, побегов папоротника орляка должна вестись способами, не ухудшающими состояние их зарослей.</text:p>
      <text:p text:style-name="s1">Запрещается вырывать растения с корнями, повреждать листья и корневища.</text:p>
      <text:p text:style-name="s1">Заготовка сырья папоротника орляка ведется на одном участке в течение 3 лет. Затем следует перерыв для восстановления заросли: при одноразовом (за сезон) сборе сырья - 2 года, двухразовом - 3 года.</text:p>
      <text:p text:style-name="s22header">Информация об изменениях:</text:p>
      <text:p text:style-name="s22"><text:bookmark text:name="anchor26"/><text:a xlink:type="simple" xlink:href="https://internet.garant.ru/document/redirect/45010428/1">Законом</text:a> Новгородской области от 3 апреля 2017 г. N 87-ОЗ в часть 6 статьи 2 настоящего Закона внесены изменения</text:p>
      <text:p text:style-name="s22"><text:a xlink:type="simple" xlink:href="https://internet.garant.ru/document/redirect/16568798/26">См. текст части в предыдущей редакции</text:a></text:p>
      <text:p text:style-name="s1">6. Сбор лекарственных растений допускается способами, не наносящими вреда растениям и в объемах, обеспечивающих своевременное восстановление растений и воспроизводство запасов сырья.</text:p>
      <text:p text:style-name="s1">Повторный сбор сырья лекарственных растений в одной и той же заросли (угодье) допускается только после полного восстановления запасов сырья конкретного вида растения.</text:p>
      <text:p text:style-name="s1"><text:bookmark text:name="anchor2633"/>При отсутствии в уполномоченном органе в области использования, охраны, защиты и воспроизводства лесов данных о сроках ведения повторных заготовок сырья для какого-либо вида лекарственного растения следует руководствоваться правилом, что заготовка:</text:p>
      <text:p text:style-name="s1"><text:bookmark text:name="anchor261"/>а) соцветий и надземных органов однолетних растений проводится на одной заросли один раз в 2 года;</text:p>
      <text:p text:style-name="s1"><text:bookmark text:name="anchor262"/>б) надземных органов многолетних растений - один раз в 4 года;</text:p>
      <text:p text:style-name="s1"><text:bookmark text:name="anchor263"/>в) подземных органов большинства видов лекарственных растений - не чаще одного раза в 15 лет.</text:p>
      <text:p text:style-name="s1"/>
      <text:p text:style-name="s22header">Информация об изменениях:</text:p>
      <text:p text:style-name="s22"><text:bookmark text:name="anchor3"/>Статья 3 изменена с 1 января 2019 г. - <text:a xlink:type="simple" xlink:href="https://internet.garant.ru/document/redirect/45025696/312">Закон</text:a> Новгородской области от 29 октября 2018 г. N 317-ОЗ</text:p>
      <text:p text:style-name="s22"><text:a xlink:type="simple" xlink:href="https://internet.garant.ru/document/redirect/16590807/3">См. предыдущую редакцию</text:a></text:p>
      <text:p text:style-name="s15"><text:span text:style-name="s10">Статья 3.</text:span> Порядок заготовки гражданами недревесных лесных ресурсов</text:p>
      <text:p text:style-name="s1"><text:bookmark text:name="anchor31"/>1. Заготовка пней (заготовка пневого осмола) разрешается в лесах любого целевого назначения, где она не может нанести ущерба насаждениям, подросту, несомкнувшимся лесным культурам.</text:p>
      <text:p text:style-name="s1">Заготовка пневого осмола не допускается в противоэрозионных лесах, на берегозащитных, почвозащитных участках лесов, расположенных вдоль водных объектов, склонов оврагов, а также в молодняках с полнотой 0,8 - 1,0 и несомкнувшихся лесных культурах.</text:p>
      <text:p text:style-name="s1">Ямы, оставленные после заготовки пней (заготовки пневого осмола), должны быть засыпаны плодородным слоем почвы и заровнены.</text:p>
      <text:p text:style-name="s1"><text:bookmark text:name="anchor32"/>2. Заготовка бересты допускается с растущих деревьев на отведенных в рубку лесных насаждениях, на лесных участках, подлежащих расчистке (квартальные просеки, минерализованные полосы, противопожарные разрывы, трассы противопожарных и лесохозяйственных дорог и другие площади, на которых не требуется сохранение насаждений), а также со свежесрубленных деревьев на лесосеках при проведении выборочных и сплошных рубок.</text:p>
      <text:p text:style-name="s1">Заготовка бересты с растущих деревьев должна производиться в весенне-летний и осенний периоды без повреждения луба. При этом используемая для заготовки часть ствола не должна превышать половины общей высоты дерева.</text:p>
      <text:p text:style-name="s1">Заготовка бересты с сухостойных и валежных деревьев производится в течение всего года.</text:p>
      <text:p text:style-name="s1">Запрещается рубка деревьев для заготовки бересты.</text:p>
      <text:p text:style-name="s1"><text:bookmark text:name="anchor33"/>3. Заготовка ивового корья осуществляется в весенне-летний период одновременно с рубкой деревьев и кустарников. Для заготовки ивового корья пригодны кустарниковые ивы в возрасте 5 лет и старше, древовидные - 15 лет и старше.</text:p>
      <text:p text:style-name="s22header">Информация об изменениях:</text:p>
      <text:p text:style-name="s22"><text:bookmark text:name="anchor34"/>Часть 4 изменена с 8 сентября 2023 г. - <text:a xlink:type="simple" xlink:href="https://internet.garant.ru/document/redirect/407577762/121">Закон</text:a> Новгородской области от 28 августа 2023 г. N 372-ОЗ</text:p>
      <text:p text:style-name="s22"><text:a xlink:type="simple" xlink:href="https://internet.garant.ru/document/redirect/16599901/34">См. предыдущую редакцию</text:a></text:p>
      <text:p text:style-name="s1">4. При заготовке хвороста осуществляется сбор срезанных тонких стволов диаметром в комле до 4 см малоценных сопутствующих пород, подлежащих вырубке, или производстве рубок ухода за молодняками естественного и искусственного происхождения основной лесообразующей породы.</text:p>
      <text:p text:style-name="s1">При заготовке хвороста не допускается спил деревьев и кустарников, их вершин, сучьев и ветвей.</text:p>
      <text:p text:style-name="s1">Не допускается обрубка сучьев и вершин с сырорастущих деревьев. Заготовка хвороста осуществляется в течение всего года.</text:p>
      <text:p text:style-name="s22header">Информация об изменениях:</text:p>
      <text:p text:style-name="s22"><text:bookmark text:name="anchor35"/>Часть 5 изменена с 8 сентября 2023 г. - <text:a xlink:type="simple" xlink:href="https://internet.garant.ru/document/redirect/407577762/122">Закон</text:a> Новгородской области от 28 августа 2023 г. N 372-ОЗ</text:p>
      <text:p text:style-name="s22"><text:a xlink:type="simple" xlink:href="https://internet.garant.ru/document/redirect/16599901/35">См. предыдущую редакцию</text:a></text:p>
      <text:p text:style-name="s1">5. При заготовке валежника осуществляется сбор лежащих на поверхности земли остатков стволов деревьев, сучьев, не являющихся порубочными остатками в местах проведения лесосечных работ, и (или) образовавшихся вследствие естественного отмирания деревьев, при их повреждении вредными организмами, буреломе, снеговале, и других природных явлениях.</text:p>
      <text:p text:style-name="s1">Заготовка валежника осуществляется в течение всего года.</text:p>
      <text:p text:style-name="s1"><text:bookmark text:name="anchor353"/>При заготовке валежника допускается применение ручного инструмента (ручных пил, топоров, легких бензопил).</text:p>
      <text:p text:style-name="s1"><text:bookmark text:name="anchor36"/>6. При заготовке веточного корма осуществляется сбор ветвей толщи ной до 1,5 см, заготовленных из побегов лиственных и хвойных пород и предназначенных на корм скоту.</text:p>
      <text:p text:style-name="s1">Заготавливают веточный корм из побегов лиственных пород в основном летом, хвойных пород - круглогодично.</text:p>
      <text:p text:style-name="s1">Заготовка веточного корма производится со срубленных деревьев при проведении выборочных и сплошных рубок.</text:p>
      <text:p text:style-name="s1"><text:bookmark text:name="anchor37"/>7. Заготовка еловых, сосновых лап разрешается только со срубленных деревьев на лесосеках при проведении выборочных и сплошных рубок.</text:p>
      <text:p text:style-name="s1"><text:bookmark text:name="anchor38"/>8. Утратила силу с 8 сентября 2023 г. - <text:a xlink:type="simple" xlink:href="https://internet.garant.ru/document/redirect/407577762/123">Закон</text:a> Новгородской области от 28 августа 2023 г. N 372-ОЗ</text:p>
      <text:p text:style-name="s22header">Информация об изменениях:</text:p>
      <text:p text:style-name="s22"><text:a xlink:type="simple" xlink:href="https://internet.garant.ru/document/redirect/16599901/38">См. предыдущую редакцию</text:a></text:p>
      <text:p text:style-name="s22header">Информация об изменениях:</text:p>
      <text:p text:style-name="s22"><text:bookmark text:name="anchor39"/>Часть 9 изменена с 8 сентября 2023 г. - <text:a xlink:type="simple" xlink:href="https://internet.garant.ru/document/redirect/407577762/124">Закон</text:a> Новгородской области от 28 августа 2023 г. N 372-ОЗ</text:p>
      <text:p text:style-name="s22"><text:a xlink:type="simple" xlink:href="https://internet.garant.ru/document/redirect/16599901/39">См. предыдущую редакцию</text:a></text:p>
      <text:p text:style-name="s1">9. Заготовка мха, лесной подстилки, опавших листьев, камыша, тростника производится с целью их использования в качестве вспомогательного материала для строительства, а также корма и подстилки для сельскохозяйственных животных или приготовления компоста. При их заготовке не дол жен быть нанесен вред окружающей природной среде.</text:p>
      <text:p text:style-name="s1"><text:bookmark text:name="anchor392"/>Заготовка мха с помощью бензопил осуществляется только под контролем работников лесничества.</text:p>
      <text:p text:style-name="s1">Сбор лесной подстилки и опавшего листа разрешается производить на одной и той же площади не чаще одного раза в пять лет. Сбор подстилки должен производиться частично, без углубления на всю ее толщину.</text:p>
      <text:p text:style-name="s1">Сбор лесной подстилки должен производиться в конце летнего периода, но до наступления листопада, чтобы опадание листвы и хвои создало естественное удобрение лесной почвы.</text:p>
      <text:p text:style-name="s1"><text:bookmark text:name="anchor395"/>Запрещается сбор подстилки в лесах, выполняющих функции защиты природных и иных объектов, в лесах, расположенных в водоохранных зонах, в ценных лесах..</text:p>
      <text:p text:style-name="s1"><text:bookmark text:name="anchor310"/>10. Заготовка веников, ветвей и кустарников лиственных пород для метел и плетения производится на лесных участках, подлежащих расчистке (квартальные просеки, противопожарные разрывы, трассы противопожарных и лесохозяйственных дорог, сенокосы, линии электропередачи, зоны затопления и другие площади, где не требуется сохранения подроста и насаждений), а также со срубленных деревьев на лесосеках при проведении выборочных и сплошных рубок.</text:p>
      <text:p text:style-name="s1"><text:bookmark text:name="anchor311"/>11. Заготовка древесной зелени (листья, почки, хвоя и побеги хвойных и лиственных пород с диаметром до 8 мм у основания) для производства хвойно-витаминной муки разрешается только со срубленных деревьев на лесосеках при проведении выборочных и сплошных рубок.</text:p>
      <text:p text:style-name="s1"/>
      <text:p text:style-name="s15"><text:bookmark text:name="anchor4"/><text:span text:style-name="s10">Статья 4. </text:span>Вступление в силу настоящего областного закона</text:p>
      <text:p text:style-name="s1">Настоящий областной закон вступает в силу через 10 дней после его <text:a xlink:type="simple" xlink:href="https://internet.garant.ru/document/redirect/16634351/0">официального опубликования.</text:a></text:p>
      <text:p text:style-name="s1"/>
      <table:table table:name="10204" table:style-name="10204">
        <table:table-column table:style-name="6803"/>
        <table:table-column table:style-name="3401"/>
        <table:table-row>
          <table:table-cell>
            <text:p text:style-name="s16_fi0">Губернатор области</text:p>
          </table:table-cell>
          <table:table-cell>
            <text:p text:style-name="s1_right_fi0">М.М. Прусак</text:p>
          </table:table-cell>
        </table:table-row>
      </table:table>
      <text:p text:style-name="s1"/>
      <text:p text:style-name="s16_fi0">Великий Новгород</text:p>
      <text:p text:style-name="s16_fi0">20 июля 2007 года</text:p>
      <text:p text:style-name="s16_fi0">N 145-ОЗ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Закон Новгородской области от 20 июля 2007 г. N 145-ОЗ "О порядке заготовки пищевых лесных ресурс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8-7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