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S1" style:family="section">
      <style:section-properties fo:margin-left="0.25in" fo:margin-right="0.25in" style:writing-mode="lr-tb"/>
    </style:style>
    <style:style style:name="S2" style:family="section">
      <style:section-properties fo:margin-left="0in" fo:margin-right="0in" style:writing-mode="lr-tb"/>
    </style:style>
    <style:style style:name="S3" style:family="section">
      <style:section-properties fo:margin-left="0.118in" fo:margin-right="0in" style:writing-mode="lr-tb"/>
    </style:style>
    <style:style style:name="P13" style:parent-style-name="Информацияоверсии" style:family="paragraph">
      <style:text-properties fo:font-size="8pt" style:font-size-asian="8pt"/>
    </style:style>
    <style:style style:name="S4" style:family="section">
      <style:section-properties fo:margin-left="0in" fo:margin-right="0in" style:writing-mode="lr-tb"/>
    </style:style>
    <style:style style:name="TableColumn15" style:family="table-column">
      <style:table-column-properties style:column-width="4.7243in" style:use-optimal-column-width="false"/>
    </style:style>
    <style:style style:name="TableColumn16" style:family="table-column">
      <style:table-column-properties style:column-width="2.3625in" style:use-optimal-column-width="false"/>
    </style:style>
    <style:style style:name="Table14" style:family="table">
      <style:table-properties style:width="7.0868in" fo:margin-left="0in" table:align="left"/>
    </style:style>
    <style:style style:name="TableRow17" style:family="table-row">
      <style:table-row-properties style:use-optimal-row-height="false"/>
    </style:style>
    <style:style style:name="TableCell18" style:family="table-cell">
      <style:table-cell-properties fo:border="none" style:writing-mode="lr-tb" fo:padding-top="0in" fo:padding-left="0.0069in" fo:padding-bottom="0in" fo:padding-right="0.0069in"/>
    </style:style>
    <style:style style:name="TableCell19" style:family="table-cell">
      <style:table-cell-properties fo:border="none" style:writing-mode="lr-tb" fo:padding-top="0in" fo:padding-left="0.0069in" fo:padding-bottom="0in" fo:padding-right="0.0069in"/>
    </style:style>
    <style:style style:name="P20" style:parent-style-name="Нормальный" style:family="paragraph">
      <style:paragraph-properties fo:text-align="end" fo:text-indent="0in"/>
    </style:style>
    <style:style style:name="S5" style:family="section">
      <style:section-properties fo:margin-left="0.25in" fo:margin-right="0.25in" style:writing-mode="lr-tb"/>
    </style:style>
    <style:style style:name="S6" style:family="section">
      <style:section-properties fo:margin-left="0in" fo:margin-right="0in" style:writing-mode="lr-tb"/>
    </style:style>
    <style:style style:name="T21" style:parent-style-name="Основнойшрифтабзаца" style:family="text">
      <style:text-properties fo:font-weight="bold" style:font-weight-asian="bold" fo:color="#26282F"/>
    </style:style>
    <style:style style:name="T22" style:parent-style-name="Основнойшрифтабзаца" style:family="text">
      <style:text-properties fo:font-weight="bold" style:font-weight-asian="bold" fo:color="#26282F"/>
    </style:style>
    <style:style style:name="T23" style:parent-style-name="Основнойшрифтабзаца" style:family="text">
      <style:text-properties fo:font-weight="bold" style:font-weight-asian="bold" fo:color="#26282F"/>
    </style:style>
    <style:style style:name="T24" style:parent-style-name="Основнойшрифтабзаца" style:family="text">
      <style:text-properties fo:font-weight="bold" style:font-weight-asian="bold" fo:color="#26282F"/>
    </style:style>
    <style:style style:name="T25" style:parent-style-name="Основнойшрифтабзаца" style:family="text">
      <style:text-properties fo:font-weight="bold" style:font-weight-asian="bold" fo:color="#26282F"/>
    </style:style>
    <style:style style:name="T26" style:parent-style-name="Основнойшрифтабзаца" style:family="text">
      <style:text-properties fo:font-weight="bold" style:font-weight-asian="bold" fo:color="#26282F"/>
    </style:style>
    <style:style style:name="T27" style:parent-style-name="Основнойшрифтабзаца" style:family="text">
      <style:text-properties fo:font-weight="bold" style:font-weight-asian="bold" fo:color="#26282F"/>
    </style:style>
    <style:style style:name="T28" style:parent-style-name="Основнойшрифтабзаца" style:family="text">
      <style:text-properties fo:font-weight="bold" style:font-weight-asian="bold" fo:color="#26282F"/>
    </style:style>
    <style:style style:name="T29" style:parent-style-name="Основнойшрифтабзаца" style:family="text">
      <style:text-properties fo:font-weight="bold" style:font-weight-asian="bold" fo:color="#26282F"/>
    </style:style>
    <style:style style:name="T30" style:parent-style-name="Основнойшрифтабзаца" style:family="text">
      <style:text-properties fo:font-weight="bold" style:font-weight-asian="bold" fo:color="#26282F"/>
    </style:style>
    <style:style style:name="T31" style:parent-style-name="Основнойшрифтабзаца" style:family="text">
      <style:text-properties fo:font-weight="bold" style:font-weight-asian="bold" fo:color="#26282F"/>
    </style:style>
    <style:style style:name="T32" style:parent-style-name="Основнойшрифтабзаца" style:family="text">
      <style:text-properties fo:font-weight="bold" style:font-weight-asian="bold" fo:color="#26282F"/>
    </style:style>
    <style:style style:name="S7" style:family="section">
      <style:section-properties fo:margin-left="0.118in" fo:margin-right="0in" style:writing-mode="lr-tb"/>
    </style:style>
    <style:style style:name="P33" style:parent-style-name="Информацияоверсии" style:family="paragraph">
      <style:text-properties fo:font-size="8pt" style:font-size-asian="8pt"/>
    </style:style>
    <style:style style:name="S8" style:family="section">
      <style:section-properties fo:margin-left="0in" fo:margin-right="0in" style:writing-mode="lr-tb"/>
    </style:style>
    <style:style style:name="S9" style:family="section">
      <style:section-properties fo:margin-left="0.118in" fo:margin-right="0in" style:writing-mode="lr-tb"/>
    </style:style>
    <style:style style:name="P34" style:parent-style-name="Информацияоверсии" style:family="paragraph">
      <style:text-properties fo:font-size="8pt" style:font-size-asian="8pt"/>
    </style:style>
    <style:style style:name="S10" style:family="section">
      <style:section-properties fo:margin-left="0in" fo:margin-right="0in" style:writing-mode="lr-tb"/>
    </style:style>
    <style:style style:name="S11" style:family="section">
      <style:section-properties fo:margin-left="0.118in" fo:margin-right="0in" style:writing-mode="lr-tb"/>
    </style:style>
    <style:style style:name="P35" style:parent-style-name="Информацияоверсии" style:family="paragraph">
      <style:text-properties fo:font-size="8pt" style:font-size-asian="8pt"/>
    </style:style>
    <style:style style:name="S12" style:family="section">
      <style:section-properties fo:margin-left="0in" fo:margin-right="0in" style:writing-mode="lr-tb"/>
    </style:style>
    <style:style style:name="S13" style:family="section">
      <style:section-properties fo:margin-left="0.118in" fo:margin-right="0in" style:writing-mode="lr-tb"/>
    </style:style>
    <style:style style:name="P36" style:parent-style-name="Информацияоверсии" style:family="paragraph">
      <style:text-properties fo:font-size="8pt" style:font-size-asian="8pt"/>
    </style:style>
    <style:style style:name="S14" style:family="section">
      <style:section-properties fo:margin-left="0in" fo:margin-right="0in" style:writing-mode="lr-tb"/>
    </style:style>
    <style:style style:name="S15" style:family="section">
      <style:section-properties fo:margin-left="0.118in" fo:margin-right="0in" style:writing-mode="lr-tb"/>
    </style:style>
    <style:style style:name="P37" style:parent-style-name="Информацияоверсии" style:family="paragraph">
      <style:text-properties fo:font-size="8pt" style:font-size-asian="8pt"/>
    </style:style>
    <style:style style:name="S16" style:family="section">
      <style:section-properties fo:margin-left="0in" fo:margin-right="0in" style:writing-mode="lr-tb"/>
    </style:style>
    <style:style style:name="S17" style:family="section">
      <style:section-properties fo:margin-left="0.118in" fo:margin-right="0in" style:writing-mode="lr-tb"/>
    </style:style>
    <style:style style:name="P38" style:parent-style-name="Информацияоверсии" style:family="paragraph">
      <style:text-properties fo:font-size="8pt" style:font-size-asian="8pt"/>
    </style:style>
    <style:style style:name="S18" style:family="section">
      <style:section-properties fo:margin-left="0in" fo:margin-right="0in" style:writing-mode="lr-tb"/>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S19" style:family="section">
      <style:section-properties fo:margin-left="0.118in" fo:margin-right="0in" style:writing-mode="lr-tb"/>
    </style:style>
    <style:style style:name="P42" style:parent-style-name="Информацияоверсии" style:family="paragraph">
      <style:text-properties fo:font-size="8pt" style:font-size-asian="8pt"/>
    </style:style>
    <style:style style:name="S20" style:family="section">
      <style:section-properties fo:margin-left="0in" fo:margin-right="0in" style:writing-mode="lr-tb"/>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T45" style:parent-style-name="Основнойшрифтабзаца" style:family="text">
      <style:text-properties fo:font-weight="bold" style:font-weight-asian="bold" fo:color="#26282F"/>
    </style:style>
    <style:style style:name="T46" style:parent-style-name="Основнойшрифтабзаца" style:family="text">
      <style:text-properties fo:font-weight="bold" style:font-weight-asian="bold" fo:color="#26282F"/>
    </style:style>
    <style:style style:name="T47" style:parent-style-name="Основнойшрифтабзаца" style:family="text">
      <style:text-properties fo:font-weight="bold" style:font-weight-asian="bold" fo:color="#26282F"/>
    </style:style>
    <style:style style:name="T48" style:parent-style-name="Основнойшрифтабзаца" style:family="text">
      <style:text-properties fo:font-weight="bold" style:font-weight-asian="bold" fo:color="#26282F"/>
    </style:style>
    <style:style style:name="T49" style:parent-style-name="Основнойшрифтабзаца" style:family="text">
      <style:text-properties fo:font-weight="bold" style:font-weight-asian="bold" fo:color="#26282F"/>
    </style:style>
    <style:style style:name="T50" style:parent-style-name="Основнойшрифтабзаца" style:family="text">
      <style:text-properties fo:font-weight="bold" style:font-weight-asian="bold" fo:color="#26282F"/>
    </style:style>
    <style:style style:name="T51" style:parent-style-name="Основнойшрифтабзаца" style:family="text">
      <style:text-properties fo:font-weight="bold" style:font-weight-asian="bold" fo:color="#26282F"/>
    </style:style>
    <style:style style:name="T52" style:parent-style-name="Основнойшрифтабзаца" style:family="text">
      <style:text-properties fo:font-weight="bold" style:font-weight-asian="bold" fo:color="#26282F"/>
    </style:style>
    <style:style style:name="T53" style:parent-style-name="Основнойшрифтабзаца" style:family="text">
      <style:text-properties fo:font-weight="bold" style:font-weight-asian="bold" fo:color="#26282F"/>
    </style:style>
    <style:style style:name="T54" style:parent-style-name="Основнойшрифтабзаца" style:family="text">
      <style:text-properties fo:font-weight="bold" style:font-weight-asian="bold" fo:color="#26282F"/>
    </style:style>
    <style:style style:name="S21" style:family="section">
      <style:section-properties fo:margin-left="0.118in" fo:margin-right="0in" style:writing-mode="lr-tb"/>
    </style:style>
    <style:style style:name="P55" style:parent-style-name="Информацияоверсии" style:family="paragraph">
      <style:text-properties fo:font-size="8pt" style:font-size-asian="8pt"/>
    </style:style>
    <style:style style:name="S22" style:family="section">
      <style:section-properties fo:margin-left="0in" fo:margin-right="0in" style:writing-mode="lr-tb"/>
    </style:style>
    <style:style style:name="S23" style:family="section">
      <style:section-properties fo:margin-left="0.118in" fo:margin-right="0in" style:writing-mode="lr-tb"/>
    </style:style>
    <style:style style:name="P56" style:parent-style-name="Информацияоверсии" style:family="paragraph">
      <style:text-properties fo:font-size="8pt" style:font-size-asian="8pt"/>
    </style:style>
    <style:style style:name="S24" style:family="section">
      <style:section-properties fo:margin-left="0in" fo:margin-right="0in" style:writing-mode="lr-tb"/>
    </style:style>
    <style:style style:name="T57" style:parent-style-name="Основнойшрифтабзаца" style:family="text">
      <style:text-properties fo:font-weight="bold" style:font-weight-asian="bold" fo:color="#26282F"/>
    </style:style>
    <style:style style:name="S25" style:family="section">
      <style:section-properties fo:margin-left="0.118in" fo:margin-right="0in" style:writing-mode="lr-tb"/>
    </style:style>
    <style:style style:name="P58" style:parent-style-name="Информацияоверсии" style:family="paragraph">
      <style:text-properties fo:font-size="8pt" style:font-size-asian="8pt"/>
    </style:style>
    <style:style style:name="S26" style:family="section">
      <style:section-properties fo:margin-left="0in" fo:margin-right="0in" style:writing-mode="lr-tb"/>
    </style:style>
    <style:style style:name="S27" style:family="section">
      <style:section-properties fo:margin-left="0.118in" fo:margin-right="0in" style:writing-mode="lr-tb"/>
    </style:style>
    <style:style style:name="P59" style:parent-style-name="Информацияоверсии" style:family="paragraph">
      <style:text-properties fo:font-size="8pt" style:font-size-asian="8pt"/>
    </style:style>
    <style:style style:name="S28" style:family="section">
      <style:section-properties fo:margin-left="0in" fo:margin-right="0in" style:writing-mode="lr-tb"/>
    </style:style>
    <style:style style:name="S29" style:family="section">
      <style:section-properties fo:margin-left="0.118in" fo:margin-right="0in" style:writing-mode="lr-tb"/>
    </style:style>
    <style:style style:name="P60" style:parent-style-name="Информацияоверсии" style:family="paragraph">
      <style:text-properties fo:font-size="8pt" style:font-size-asian="8pt"/>
    </style:style>
    <style:style style:name="S30" style:family="section">
      <style:section-properties fo:margin-left="0in" fo:margin-right="0in" style:writing-mode="lr-tb"/>
    </style:style>
    <style:style style:name="S31" style:family="section">
      <style:section-properties fo:margin-left="0.118in" fo:margin-right="0in" style:writing-mode="lr-tb"/>
    </style:style>
    <style:style style:name="P61" style:parent-style-name="Информацияоверсии" style:family="paragraph">
      <style:text-properties fo:font-size="8pt" style:font-size-asian="8pt"/>
    </style:style>
    <style:style style:name="S32" style:family="section">
      <style:section-properties fo:margin-left="0in" fo:margin-right="0in" style:writing-mode="lr-tb"/>
    </style:style>
    <style:style style:name="T62" style:parent-style-name="Основнойшрифтабзаца" style:family="text">
      <style:text-properties fo:font-weight="bold" style:font-weight-asian="bold" fo:color="#26282F"/>
    </style:style>
    <style:style style:name="S33" style:family="section">
      <style:section-properties fo:margin-left="0.118in" fo:margin-right="0in" style:writing-mode="lr-tb"/>
    </style:style>
    <style:style style:name="P63" style:parent-style-name="Информацияоверсии" style:family="paragraph">
      <style:text-properties fo:font-size="8pt" style:font-size-asian="8pt"/>
    </style:style>
    <style:style style:name="S34" style:family="section">
      <style:section-properties fo:margin-left="0in" fo:margin-right="0in" style:writing-mode="lr-tb"/>
    </style:style>
    <style:style style:name="S35" style:family="section">
      <style:section-properties fo:margin-left="0.118in" fo:margin-right="0in" style:writing-mode="lr-tb"/>
    </style:style>
    <style:style style:name="P64" style:parent-style-name="Информацияоверсии" style:family="paragraph">
      <style:text-properties fo:font-size="8pt" style:font-size-asian="8pt"/>
    </style:style>
    <style:style style:name="S36" style:family="section">
      <style:section-properties fo:margin-left="0in" fo:margin-right="0in" style:writing-mode="lr-tb"/>
    </style:style>
    <style:style style:name="S37" style:family="section">
      <style:section-properties fo:margin-left="0.118in" fo:margin-right="0in" style:writing-mode="lr-tb"/>
    </style:style>
    <style:style style:name="P65" style:parent-style-name="Информацияоверсии" style:family="paragraph">
      <style:text-properties fo:font-size="8pt" style:font-size-asian="8pt"/>
    </style:style>
    <style:style style:name="S38" style:family="section">
      <style:section-properties fo:margin-left="0in" fo:margin-right="0in" style:writing-mode="lr-tb"/>
    </style:style>
    <style:style style:name="S39" style:family="section">
      <style:section-properties fo:margin-left="0.118in" fo:margin-right="0in" style:writing-mode="lr-tb"/>
    </style:style>
    <style:style style:name="P66" style:parent-style-name="Информацияоверсии" style:family="paragraph">
      <style:text-properties fo:font-size="8pt" style:font-size-asian="8pt"/>
    </style:style>
    <style:style style:name="S40" style:family="section">
      <style:section-properties fo:margin-left="0in" fo:margin-right="0in" style:writing-mode="lr-tb"/>
    </style:style>
    <style:style style:name="T67" style:parent-style-name="Основнойшрифтабзаца" style:family="text">
      <style:text-properties fo:font-weight="bold" style:font-weight-asian="bold" fo:color="#26282F"/>
    </style:style>
    <style:style style:name="T68" style:parent-style-name="Основнойшрифтабзаца" style:family="text">
      <style:text-properties fo:font-weight="bold" style:font-weight-asian="bold" fo:color="#26282F"/>
    </style:style>
    <style:style style:name="T69" style:parent-style-name="Основнойшрифтабзаца" style:family="text">
      <style:text-properties fo:font-weight="bold" style:font-weight-asian="bold" fo:color="#26282F"/>
    </style:style>
    <style:style style:name="T70" style:parent-style-name="Основнойшрифтабзаца" style:family="text">
      <style:text-properties fo:font-weight="bold" style:font-weight-asian="bold" fo:color="#26282F"/>
    </style:style>
    <style:style style:name="T71" style:parent-style-name="Основнойшрифтабзаца" style:family="text">
      <style:text-properties fo:font-weight="bold" style:font-weight-asian="bold" fo:color="#26282F"/>
    </style:style>
    <style:style style:name="T72" style:parent-style-name="Основнойшрифтабзаца" style:family="text">
      <style:text-properties fo:font-weight="bold" style:font-weight-asian="bold" fo:color="#26282F"/>
    </style:style>
    <style:style style:name="T73" style:parent-style-name="Основнойшрифтабзаца" style:family="text">
      <style:text-properties fo:font-weight="bold" style:font-weight-asian="bold" fo:color="#26282F"/>
    </style:style>
    <style:style style:name="T74" style:parent-style-name="Основнойшрифтабзаца" style:family="text">
      <style:text-properties fo:font-weight="bold" style:font-weight-asian="bold" fo:color="#26282F"/>
    </style:style>
    <style:style style:name="T75" style:parent-style-name="Основнойшрифтабзаца" style:family="text">
      <style:text-properties fo:font-weight="bold" style:font-weight-asian="bold" fo:color="#26282F"/>
    </style:style>
    <style:style style:name="T76" style:parent-style-name="Основнойшрифтабзаца" style:family="text">
      <style:text-properties fo:font-weight="bold" style:font-weight-asian="bold" fo:color="#26282F"/>
    </style:style>
    <style:style style:name="T77" style:parent-style-name="Основнойшрифтабзаца" style:family="text">
      <style:text-properties fo:font-weight="bold" style:font-weight-asian="bold" fo:color="#26282F"/>
    </style:style>
    <style:style style:name="T78" style:parent-style-name="Основнойшрифтабзаца" style:family="text">
      <style:text-properties fo:font-weight="bold" style:font-weight-asian="bold" fo:color="#26282F"/>
    </style:style>
    <style:style style:name="T79" style:parent-style-name="Основнойшрифтабзаца" style:family="text">
      <style:text-properties fo:font-weight="bold" style:font-weight-asian="bold" fo:color="#26282F"/>
    </style:style>
    <style:style style:name="TableColumn81" style:family="table-column">
      <style:table-column-properties style:column-width="0.4333in" style:use-optimal-column-width="false"/>
    </style:style>
    <style:style style:name="TableColumn82" style:family="table-column">
      <style:table-column-properties style:column-width="1.0236in" style:use-optimal-column-width="false"/>
    </style:style>
    <style:style style:name="TableColumn83" style:family="table-column">
      <style:table-column-properties style:column-width="5.2361in" style:use-optimal-column-width="false"/>
    </style:style>
    <style:style style:name="Table80" style:family="table">
      <style:table-properties style:width="6.693in" fo:margin-left="0in" table:align="left"/>
    </style:style>
    <style:style style:name="TableRow84" style:family="table-row">
      <style:table-row-properties style:use-optimal-row-height="false"/>
    </style:style>
    <style:style style:name="TableCell85" style:family="table-cell">
      <style:table-cell-properties fo:border="0.0034in solid #000000" style:writing-mode="lr-tb" fo:padding-top="0in" fo:padding-left="0.0069in" fo:padding-bottom="0in" fo:padding-right="0.0069in"/>
    </style:style>
    <style:style style:name="P86" style:parent-style-name="Нормальный" style:family="paragraph">
      <style:paragraph-properties fo:text-align="center" fo:text-indent="0in"/>
    </style:style>
    <style:style style:name="TableCell87"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88" style:parent-style-name="Нормальный" style:family="paragraph">
      <style:paragraph-properties fo:text-align="center" fo:text-indent="0in"/>
    </style:style>
    <style:style style:name="TableCell89"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90" style:parent-style-name="Нормальный" style:family="paragraph">
      <style:paragraph-properties fo:text-align="center" fo:text-indent="0in"/>
    </style:style>
    <style:style style:name="TableRow91" style:family="table-row">
      <style:table-row-properties style:use-optimal-row-height="false"/>
    </style:style>
    <style:style style:name="TableCell9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 style:parent-style-name="Нормальный" style:family="paragraph">
      <style:paragraph-properties fo:text-indent="0in"/>
    </style:style>
    <style:style style:name="TableRow95" style:family="table-row">
      <style:table-row-properties style:use-optimal-row-height="false"/>
    </style:style>
    <style:style style:name="TableCell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97" style:parent-style-name="Нормальный" style:family="paragraph">
      <style:paragraph-properties fo:text-align="center" fo:text-indent="0in"/>
    </style:style>
    <style:style style:name="TableCell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9" style:parent-style-name="Нормальный" style:family="paragraph">
      <style:paragraph-properties fo:text-indent="0in"/>
    </style:style>
    <style:style style:name="TableCell1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1" style:parent-style-name="Нормальный" style:family="paragraph">
      <style:paragraph-properties fo:text-indent="0in"/>
    </style:style>
    <style:style style:name="P102" style:parent-style-name="Нормальный" style:family="paragraph">
      <style:paragraph-properties fo:text-indent="0in"/>
    </style:style>
    <style:style style:name="P103" style:parent-style-name="Нормальный" style:family="paragraph">
      <style:paragraph-properties fo:text-indent="0in"/>
    </style:style>
    <style:style style:name="TableRow104" style:family="table-row">
      <style:table-row-properties style:use-optimal-row-height="false"/>
    </style:style>
    <style:style style:name="TableCell10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7" style:parent-style-name="Нормальный" style:family="paragraph">
      <style:paragraph-properties fo:text-indent="0in"/>
    </style:style>
    <style:style style:name="TableRow108" style:family="table-row">
      <style:table-row-properties style:use-optimal-row-height="false"/>
    </style:style>
    <style:style style:name="TableCell10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10" style:parent-style-name="Нормальный" style:family="paragraph">
      <style:paragraph-properties fo:text-align="center" fo:text-indent="0in"/>
    </style:style>
    <style:style style:name="TableCell1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 style:parent-style-name="Нормальный" style:family="paragraph">
      <style:paragraph-properties fo:text-indent="0in"/>
    </style:style>
    <style:style style:name="TableCell1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4" style:parent-style-name="Нормальный" style:family="paragraph">
      <style:paragraph-properties fo:text-indent="0in"/>
    </style:style>
    <style:style style:name="P115" style:parent-style-name="Нормальный" style:family="paragraph">
      <style:paragraph-properties fo:text-indent="0in"/>
    </style:style>
    <style:style style:name="P116" style:parent-style-name="Нормальный" style:family="paragraph">
      <style:paragraph-properties fo:text-indent="0in"/>
    </style:style>
    <style:style style:name="TableRow117" style:family="table-row">
      <style:table-row-properties style:use-optimal-row-height="false"/>
    </style:style>
    <style:style style:name="TableCell11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0" style:parent-style-name="Нормальный" style:family="paragraph">
      <style:paragraph-properties fo:text-indent="0in"/>
    </style:style>
    <style:style style:name="TableRow121" style:family="table-row">
      <style:table-row-properties style:use-optimal-row-height="false"/>
    </style:style>
    <style:style style:name="TableCell12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23" style:parent-style-name="Нормальный" style:family="paragraph">
      <style:paragraph-properties fo:text-align="center" fo:text-indent="0in"/>
    </style:style>
    <style:style style:name="TableCell1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5" style:parent-style-name="Нормальный" style:family="paragraph">
      <style:paragraph-properties fo:text-indent="0in"/>
    </style:style>
    <style:style style:name="TableCell1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 style:parent-style-name="Нормальный" style:family="paragraph">
      <style:paragraph-properties fo:text-indent="0in"/>
    </style:style>
    <style:style style:name="P128" style:parent-style-name="Нормальный" style:family="paragraph">
      <style:paragraph-properties fo:text-indent="0in"/>
    </style:style>
    <style:style style:name="P129" style:parent-style-name="Нормальный" style:family="paragraph">
      <style:paragraph-properties fo:text-indent="0in"/>
    </style:style>
    <style:style style:name="TableColumn131" style:family="table-column">
      <style:table-column-properties style:column-width="0.4333in" style:use-optimal-column-width="false"/>
    </style:style>
    <style:style style:name="TableColumn132" style:family="table-column">
      <style:table-column-properties style:column-width="6.2597in" style:use-optimal-column-width="false"/>
    </style:style>
    <style:style style:name="Table130" style:family="table">
      <style:table-properties style:width="6.693in" fo:margin-left="0in" table:align="left"/>
    </style:style>
    <style:style style:name="TableRow133" style:family="table-row">
      <style:table-row-properties style:use-optimal-row-height="false"/>
    </style:style>
    <style:style style:name="TableCell134" style:family="table-cell">
      <style:table-cell-properties fo:border="0.0034in solid #000000" style:writing-mode="lr-tb" fo:padding-top="0in" fo:padding-left="0.0069in" fo:padding-bottom="0in" fo:padding-right="0.0069in"/>
    </style:style>
    <style:style style:name="P135" style:parent-style-name="Нормальный" style:family="paragraph">
      <style:paragraph-properties fo:text-align="center" fo:text-indent="0in"/>
    </style:style>
    <style:style style:name="TableCell136"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37" style:parent-style-name="Нормальный" style:family="paragraph">
      <style:paragraph-properties fo:text-align="center" fo:text-indent="0in"/>
    </style:style>
    <style:style style:name="TableRow138" style:family="table-row">
      <style:table-row-properties style:use-optimal-row-height="false"/>
    </style:style>
    <style:style style:name="TableCell13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1" style:parent-style-name="Нормальный" style:family="paragraph">
      <style:paragraph-properties fo:text-indent="0in"/>
    </style:style>
    <style:style style:name="TableRow142" style:family="table-row">
      <style:table-row-properties style:use-optimal-row-height="false"/>
    </style:style>
    <style:style style:name="TableCell14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4" style:parent-style-name="Нормальный" style:family="paragraph">
      <style:paragraph-properties fo:text-align="center" fo:text-indent="0in"/>
    </style:style>
    <style:style style:name="TableCell1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 style:parent-style-name="Нормальный" style:family="paragraph">
      <style:paragraph-properties fo:text-indent="0in"/>
    </style:style>
    <style:style style:name="TableRow147" style:family="table-row">
      <style:table-row-properties style:use-optimal-row-height="false"/>
    </style:style>
    <style:style style:name="TableCell14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9" style:parent-style-name="Нормальный" style:family="paragraph">
      <style:paragraph-properties fo:text-align="center" fo:text-indent="0in"/>
    </style:style>
    <style:style style:name="TableCell1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 style:parent-style-name="Нормальный" style:family="paragraph">
      <style:paragraph-properties fo:text-indent="0in"/>
    </style:style>
    <style:style style:name="TableRow152" style:family="table-row">
      <style:table-row-properties style:use-optimal-row-height="false"/>
    </style:style>
    <style:style style:name="TableCell15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54" style:parent-style-name="Нормальный" style:family="paragraph">
      <style:paragraph-properties fo:text-align="center" fo:text-indent="0in"/>
    </style:style>
    <style:style style:name="TableCell1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 style:parent-style-name="Нормальный" style:family="paragraph">
      <style:paragraph-properties fo:text-indent="0in"/>
    </style:style>
    <style:style style:name="TableRow157" style:family="table-row">
      <style:table-row-properties style:use-optimal-row-height="false"/>
    </style:style>
    <style:style style:name="TableCell15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0" style:parent-style-name="Нормальный" style:family="paragraph">
      <style:paragraph-properties fo:text-indent="0in"/>
    </style:style>
    <style:style style:name="TableRow161" style:family="table-row">
      <style:table-row-properties style:use-optimal-row-height="false"/>
    </style:style>
    <style:style style:name="TableCell16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63" style:parent-style-name="Нормальный" style:family="paragraph">
      <style:paragraph-properties fo:text-align="center" fo:text-indent="0in"/>
    </style:style>
    <style:style style:name="TableCell1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5" style:parent-style-name="Нормальный" style:family="paragraph">
      <style:paragraph-properties fo:text-indent="0in"/>
    </style:style>
    <style:style style:name="TableRow166" style:family="table-row">
      <style:table-row-properties style:use-optimal-row-height="false"/>
    </style:style>
    <style:style style:name="TableCell16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68" style:parent-style-name="Нормальный" style:family="paragraph">
      <style:paragraph-properties fo:text-align="center" fo:text-indent="0in"/>
    </style:style>
    <style:style style:name="TableCell1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0" style:parent-style-name="Нормальный" style:family="paragraph">
      <style:paragraph-properties fo:text-indent="0in"/>
    </style:style>
    <style:style style:name="TableRow171" style:family="table-row">
      <style:table-row-properties style:use-optimal-row-height="false"/>
    </style:style>
    <style:style style:name="TableCell17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73" style:parent-style-name="Нормальный" style:family="paragraph">
      <style:paragraph-properties fo:text-align="center" fo:text-indent="0in"/>
    </style:style>
    <style:style style:name="TableCell1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5" style:parent-style-name="Нормальный" style:family="paragraph">
      <style:paragraph-properties fo:text-indent="0in"/>
    </style:style>
    <style:style style:name="S41" style:family="section">
      <style:section-properties fo:margin-left="0.118in" fo:margin-right="0in" style:writing-mode="lr-tb"/>
    </style:style>
    <style:style style:name="P176" style:parent-style-name="Информацияоверсии" style:family="paragraph">
      <style:text-properties fo:font-size="8pt" style:font-size-asian="8pt"/>
    </style:style>
    <style:style style:name="P177" style:parent-style-name="Информацияоверсии" style:family="paragraph">
      <style:text-properties fo:font-size="8pt" style:font-size-asian="8pt"/>
    </style:style>
    <style:style style:name="P178" style:parent-style-name="Информацияоверсии" style:family="paragraph">
      <style:text-properties fo:font-size="8pt" style:font-size-asian="8pt"/>
    </style:style>
    <style:style style:name="P179" style:parent-style-name="Информацияоверсии" style:family="paragraph">
      <style:text-properties fo:font-size="8pt" style:font-size-asian="8pt"/>
    </style:style>
    <style:style style:name="P180" style:parent-style-name="Информацияоверсии" style:family="paragraph">
      <style:text-properties fo:font-size="8pt" style:font-size-asian="8pt"/>
    </style:style>
    <style:style style:name="P181" style:parent-style-name="Информацияоверсии" style:family="paragraph">
      <style:text-properties fo:font-size="8pt" style:font-size-asian="8pt"/>
    </style:style>
    <style:style style:name="P182" style:parent-style-name="Информацияоверсии" style:family="paragraph">
      <style:text-properties fo:font-size="8pt" style:font-size-asian="8pt"/>
    </style:style>
    <style:style style:name="P183" style:parent-style-name="Информацияоверсии" style:family="paragraph">
      <style:text-properties fo:font-size="8pt" style:font-size-asian="8pt"/>
    </style:style>
    <style:style style:name="P184" style:parent-style-name="Информацияоверсии" style:family="paragraph">
      <style:text-properties fo:font-size="8pt" style:font-size-asian="8pt"/>
    </style:style>
    <style:style style:name="P185" style:parent-style-name="Информацияоверсии" style:family="paragraph">
      <style:text-properties fo:font-size="8pt" style:font-size-asian="8pt"/>
    </style:style>
    <style:style style:name="P186" style:parent-style-name="Информацияоверсии" style:family="paragraph">
      <style:text-properties fo:font-size="8pt" style:font-size-asian="8pt"/>
    </style:style>
    <style:style style:name="P187" style:parent-style-name="Информацияоверсии" style:family="paragraph">
      <style:text-properties fo:font-size="8pt" style:font-size-asian="8pt"/>
    </style:style>
    <style:style style:name="P188" style:parent-style-name="Информацияоверсии" style:family="paragraph">
      <style:text-properties fo:font-size="8pt" style:font-size-asian="8pt"/>
    </style:style>
    <style:style style:name="P189" style:parent-style-name="Информацияоверсии" style:family="paragraph">
      <style:text-properties fo:font-size="8pt" style:font-size-asian="8pt"/>
    </style:style>
    <style:style style:name="P190" style:parent-style-name="Информацияоверсии" style:family="paragraph">
      <style:text-properties fo:font-size="8pt" style:font-size-asian="8pt"/>
    </style:style>
    <style:style style:name="P191" style:parent-style-name="Информацияоверсии" style:family="paragraph">
      <style:text-properties fo:font-size="8pt" style:font-size-asian="8pt"/>
    </style:style>
    <style:style style:name="P192" style:parent-style-name="Информацияоверсии" style:family="paragraph">
      <style:text-properties fo:font-size="8pt" style:font-size-asian="8pt"/>
    </style:style>
    <style:style style:name="P193" style:parent-style-name="Информацияоверсии" style:family="paragraph">
      <style:text-properties fo:font-size="8pt" style:font-size-asian="8pt"/>
    </style:style>
    <style:style style:name="P194" style:parent-style-name="Информацияоверсии" style:family="paragraph">
      <style:text-properties fo:font-size="8pt" style:font-size-asian="8pt"/>
    </style:style>
    <style:style style:name="P195" style:parent-style-name="Информацияоверсии" style:family="paragraph">
      <style:text-properties fo:font-size="8pt" style:font-size-asian="8pt"/>
    </style:style>
    <style:style style:name="P196" style:parent-style-name="Информацияоверсии" style:family="paragraph">
      <style:text-properties fo:font-size="8pt" style:font-size-asian="8pt"/>
    </style:style>
    <style:style style:name="P197" style:parent-style-name="Информацияоверсии" style:family="paragraph">
      <style:text-properties fo:font-size="8pt" style:font-size-asian="8pt"/>
    </style:style>
    <style:style style:name="P198" style:parent-style-name="Информацияоверсии" style:family="paragraph">
      <style:text-properties fo:font-size="8pt" style:font-size-asian="8pt"/>
    </style:style>
    <style:style style:name="P199" style:parent-style-name="Информацияоверсии" style:family="paragraph">
      <style:text-properties fo:font-size="8pt" style:font-size-asian="8pt"/>
    </style:style>
    <style:style style:name="P200" style:parent-style-name="Информацияоверсии" style:family="paragraph">
      <style:text-properties fo:font-size="8pt" style:font-size-asian="8pt"/>
    </style:style>
    <style:style style:name="P201" style:parent-style-name="Информацияоверсии" style:family="paragraph">
      <style:text-properties fo:font-size="8pt" style:font-size-asian="8pt"/>
    </style:style>
    <style:style style:name="P202" style:parent-style-name="Информацияоверсии" style:family="paragraph">
      <style:text-properties fo:font-size="8pt" style:font-size-asian="8pt"/>
    </style:style>
    <style:style style:name="P203" style:parent-style-name="Информацияоверсии" style:family="paragraph">
      <style:text-properties fo:font-size="8pt" style:font-size-asian="8pt"/>
    </style:style>
    <style:style style:name="P204" style:parent-style-name="Информацияоверсии" style:family="paragraph">
      <style:text-properties fo:font-size="8pt" style:font-size-asian="8pt"/>
    </style:style>
    <style:style style:name="P205" style:parent-style-name="Информацияоверсии" style:family="paragraph">
      <style:text-properties fo:font-size="8pt" style:font-size-asian="8pt"/>
    </style:style>
    <style:style style:name="S42" style:family="section">
      <style:section-properties fo:margin-left="0in" fo:margin-right="0in" style:writing-mode="lr-tb"/>
    </style:style>
    <style:style style:name="T206" style:parent-style-name="Основнойшрифтабзаца" style:family="text">
      <style:text-properties fo:font-size="10pt" style:font-size-asian="10pt"/>
    </style:style>
    <style:style style:name="T207" style:parent-style-name="Основнойшрифтабзаца" style:family="text">
      <style:text-properties fo:font-weight="bold" style:font-weight-asian="bold" fo:color="#26282F" fo:font-size="10pt" style:font-size-asian="10pt"/>
    </style:style>
    <style:style style:name="T208" style:parent-style-name="Основнойшрифтабзаца" style:family="text">
      <style:text-properties fo:font-weight="bold" style:font-weight-asian="bold" fo:color="#26282F" fo:font-size="10pt" style:font-size-asian="10pt"/>
    </style:style>
    <style:style style:name="T209" style:parent-style-name="Основнойшрифтабзаца" style:family="text">
      <style:text-properties fo:font-weight="bold" style:font-weight-asian="bold" fo:color="#26282F" fo:font-size="10pt" style:font-size-asian="10pt"/>
    </style:style>
    <style:style style:name="P210" style:parent-style-name="НормальныйOEM" style:family="paragraph">
      <style:text-properties fo:font-size="10pt" style:font-size-asian="10pt"/>
    </style:style>
    <style:style style:name="P211" style:parent-style-name="НормальныйOEM" style:family="paragraph">
      <style:text-properties fo:font-size="10pt" style:font-size-asian="10pt"/>
    </style:style>
    <style:style style:name="P212" style:parent-style-name="НормальныйOEM" style:family="paragraph">
      <style:text-properties fo:font-size="10pt" style:font-size-asian="10pt"/>
    </style:style>
    <style:style style:name="P213" style:parent-style-name="НормальныйOEM" style:family="paragraph">
      <style:text-properties fo:font-size="10pt" style:font-size-asian="10pt"/>
    </style:style>
    <style:style style:name="P214" style:parent-style-name="НормальныйOEM" style:family="paragraph">
      <style:text-properties fo:font-size="10pt" style:font-size-asian="10pt"/>
    </style:style>
    <style:style style:name="P215" style:parent-style-name="НормальныйOEM" style:family="paragraph">
      <style:text-properties fo:font-size="10pt" style:font-size-asian="10pt"/>
    </style:style>
    <style:style style:name="P216" style:parent-style-name="НормальныйOEM" style:family="paragraph">
      <style:text-properties fo:font-size="10pt" style:font-size-asian="10pt"/>
    </style:style>
    <style:style style:name="P217" style:parent-style-name="НормальныйOEM" style:family="paragraph">
      <style:text-properties fo:font-size="10pt" style:font-size-asian="10pt"/>
    </style:style>
    <style:style style:name="P218" style:parent-style-name="НормальныйOEM" style:family="paragraph">
      <style:text-properties fo:font-size="10pt" style:font-size-asian="10pt"/>
    </style:style>
    <style:style style:name="P219" style:parent-style-name="НормальныйOEM" style:family="paragraph">
      <style:text-properties fo:font-size="10pt" style:font-size-asian="10pt"/>
    </style:style>
    <style:style style:name="P220" style:parent-style-name="НормальныйOEM" style:family="paragraph">
      <style:text-properties fo:font-size="10pt" style:font-size-asian="10pt"/>
    </style:style>
    <style:style style:name="P221" style:parent-style-name="НормальныйOEM" style:family="paragraph">
      <style:text-properties fo:font-size="10pt" style:font-size-asian="10pt"/>
    </style:style>
    <style:style style:name="P222" style:parent-style-name="НормальныйOEM" style:family="paragraph">
      <style:text-properties fo:font-size="10pt" style:font-size-asian="10pt"/>
    </style:style>
    <style:style style:name="T223" style:parent-style-name="Основнойшрифтабзаца" style:family="text">
      <style:text-properties fo:font-size="10pt" style:font-size-asian="10pt"/>
    </style:style>
    <style:style style:name="T224" style:parent-style-name="Основнойшрифтабзаца" style:family="text">
      <style:text-properties fo:font-size="10pt" style:font-size-asian="10pt"/>
    </style:style>
    <style:style style:name="T225" style:parent-style-name="Основнойшрифтабзаца" style:family="text">
      <style:text-properties fo:font-size="10pt" style:font-size-asian="10pt"/>
    </style:style>
    <style:style style:name="P226" style:parent-style-name="НормальныйOEM" style:family="paragraph">
      <style:text-properties fo:font-size="10pt" style:font-size-asian="10pt"/>
    </style:style>
    <style:style style:name="P227" style:parent-style-name="НормальныйOEM" style:family="paragraph">
      <style:text-properties fo:font-size="10pt" style:font-size-asian="10pt"/>
    </style:style>
    <style:style style:name="P228" style:parent-style-name="НормальныйOEM" style:family="paragraph">
      <style:text-properties fo:font-size="10pt" style:font-size-asian="10pt"/>
    </style:style>
    <style:style style:name="P229" style:parent-style-name="НормальныйOEM" style:family="paragraph">
      <style:text-properties fo:font-size="10pt" style:font-size-asian="10pt"/>
    </style:style>
    <style:style style:name="P230" style:parent-style-name="НормальныйOEM" style:family="paragraph">
      <style:text-properties fo:font-size="10pt" style:font-size-asian="10pt"/>
    </style:style>
    <style:style style:name="P231" style:parent-style-name="НормальныйOEM" style:family="paragraph">
      <style:text-properties fo:font-size="10pt" style:font-size-asian="10pt"/>
    </style:style>
    <style:style style:name="P232" style:parent-style-name="НормальныйOEM" style:family="paragraph">
      <style:text-properties fo:font-size="10pt" style:font-size-asian="10pt"/>
    </style:style>
    <style:style style:name="P233" style:parent-style-name="НормальныйOEM" style:family="paragraph">
      <style:text-properties fo:font-size="10pt" style:font-size-asian="10pt"/>
    </style:style>
    <style:style style:name="P234" style:parent-style-name="НормальныйOEM" style:family="paragraph">
      <style:text-properties fo:font-size="10pt" style:font-size-asian="10pt"/>
    </style:style>
    <style:style style:name="T235" style:parent-style-name="Основнойшрифтабзаца" style:family="text">
      <style:text-properties fo:font-size="10pt" style:font-size-asian="10pt"/>
    </style:style>
    <style:style style:name="T236" style:parent-style-name="Основнойшрифтабзаца" style:family="text">
      <style:text-properties fo:font-size="10pt" style:font-size-asian="10pt"/>
    </style:style>
    <style:style style:name="T237" style:parent-style-name="Основнойшрифтабзаца" style:family="text">
      <style:text-properties fo:font-size="10pt" style:font-size-asian="10pt"/>
    </style:style>
    <style:style style:name="P238" style:parent-style-name="НормальныйOEM" style:family="paragraph">
      <style:text-properties fo:font-size="10pt" style:font-size-asian="10pt"/>
    </style:style>
    <style:style style:name="P239" style:parent-style-name="НормальныйOEM" style:family="paragraph">
      <style:text-properties fo:font-size="10pt" style:font-size-asian="10pt"/>
    </style:style>
    <style:style style:name="P240" style:parent-style-name="НормальныйOEM" style:family="paragraph">
      <style:text-properties fo:font-size="10pt" style:font-size-asian="10pt"/>
    </style:style>
    <style:style style:name="P241" style:parent-style-name="НормальныйOEM" style:family="paragraph">
      <style:text-properties fo:font-size="10pt" style:font-size-asian="10pt"/>
    </style:style>
    <style:style style:name="P242" style:parent-style-name="НормальныйOEM" style:family="paragraph">
      <style:text-properties fo:font-size="10pt" style:font-size-asian="10pt"/>
    </style:style>
    <style:style style:name="P243" style:parent-style-name="НормальныйOEM" style:family="paragraph">
      <style:text-properties fo:font-size="10pt" style:font-size-asian="10pt"/>
    </style:style>
    <style:style style:name="TableColumn245" style:family="table-column">
      <style:table-column-properties style:column-width="0.475in" style:use-optimal-column-width="false"/>
    </style:style>
    <style:style style:name="TableColumn246" style:family="table-column">
      <style:table-column-properties style:column-width="6.5326in" style:use-optimal-column-width="false"/>
    </style:style>
    <style:style style:name="Table244" style:family="table">
      <style:table-properties style:width="7.0076in" fo:margin-left="0in" table:align="left"/>
    </style:style>
    <style:style style:name="TableRow247" style:family="table-row">
      <style:table-row-properties style:use-optimal-row-height="false"/>
    </style:style>
    <style:style style:name="TableCell248" style:family="table-cell">
      <style:table-cell-properties fo:border="0.0034in solid #000000" style:writing-mode="lr-tb" fo:padding-top="0in" fo:padding-left="0.0069in" fo:padding-bottom="0in" fo:padding-right="0.0069in"/>
    </style:style>
    <style:style style:name="TableCell249"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0" style:parent-style-name="Нормальный" style:family="paragraph">
      <style:paragraph-properties fo:text-indent="0in"/>
    </style:style>
    <style:style style:name="P251" style:parent-style-name="НормальныйOEM" style:family="paragraph">
      <style:text-properties fo:font-size="10pt" style:font-size-asian="10pt"/>
    </style:style>
    <style:style style:name="P252" style:parent-style-name="НормальныйOEM" style:family="paragraph">
      <style:text-properties fo:font-size="10pt" style:font-size-asian="10pt"/>
    </style:style>
    <style:style style:name="P253" style:parent-style-name="НормальныйOEM" style:family="paragraph">
      <style:text-properties fo:font-size="10pt" style:font-size-asian="10pt"/>
    </style:style>
    <style:style style:name="P254" style:parent-style-name="НормальныйOEM" style:family="paragraph">
      <style:text-properties fo:font-size="10pt" style:font-size-asian="10pt"/>
    </style:style>
    <style:style style:name="P255" style:parent-style-name="НормальныйOEM" style:family="paragraph">
      <style:text-properties fo:font-size="10pt" style:font-size-asian="10pt"/>
    </style:style>
    <style:style style:name="P256" style:parent-style-name="НормальныйOEM" style:family="paragraph">
      <style:text-properties fo:font-size="10pt" style:font-size-asian="10pt"/>
    </style:style>
    <style:style style:name="P257" style:parent-style-name="НормальныйOEM" style:family="paragraph">
      <style:text-properties fo:font-size="10pt" style:font-size-asian="10pt"/>
    </style:style>
    <style:style style:name="P258" style:parent-style-name="НормальныйOEM" style:family="paragraph">
      <style:text-properties fo:font-size="10pt" style:font-size-asian="10pt"/>
    </style:style>
  </office:automatic-styles>
  <office:body>
    <office:text text:use-soft-page-breaks="true">
      <text:h text:style-name="P1" text:outline-level="1"><text:bookmark-start text:name="anchor0"/><text:bookmark-end text:name="anchor0"/>Указ Губернатора Новгородской области от 29 мая 2023 г. N 323 "Об утверждении временного административного регламента предоставления государственной услуги по заключению договоров купли-продажи лесных насаждений для собственных нужд"</text:h>
      <text:section text:name="Sect1" text:style-name="S1">
        <text:soft-page-break/>
        <text:p text:style-name="Информацияобизменениях">С изменениями и<text:s/>дополнениями от:</text:p>
        <text:p text:style-name="Информацияобизменениях">13 февраля 2024 г.</text:p>
      </text:section>
      <text:section text:name="Sect2" text:style-name="S2">
        <text:p text:style-name="Нормальный"/>
      </text:section>
      <text:section text:name="Sect3" text:style-name="S3">
        <text:soft-page-break/>
        <text:p text:style-name="P13">Информация об изменениях:</text:p>
        <text:p text:style-name="Информацияоверсии"><text:bookmark-start text:name="anchor10"/><text:bookmark-end text:name="anchor10"/>Преамбула изменена с 13 февраля 2024 г. -<text:s/><text:a xlink:href="https://internet.garant.ru/document/redirect/408539865/11" office:target-frame-name="_top" xlink:show="replace">Указ</text:a><text:s/>Губернатора Новгородской области от 13 февраля 2024 г. N 54</text:p>
        <text:p text:style-name="Обычный"/>
      </text:section>
      <text:section text:name="Sect4" text:style-name="S4">
        <text:soft-page-break/>
        <text:p text:style-name="Нормальный">В соответствии со<text:s/><text:a xlink:href="https://internet.garant.ru/document/redirect/12150845/30" office:target-frame-name="_top" xlink:show="replace">статьями 30</text:a>,<text:s/><text:a xlink:href="https://internet.garant.ru/document/redirect/12150845/77" office:target-frame-name="_top" xlink:show="replace">77</text:a>,<text:s/><text:a xlink:href="https://internet.garant.ru/document/redirect/12150845/82" office:target-frame-name="_top" xlink:show="replace">82</text:a><text:s/>Лесного кодекса Российской Федерации,<text:s/><text:a xlink:href="https://internet.garant.ru/document/redirect/10164072/0" office:target-frame-name="_top" xlink:show="replace">Гражданским кодексом</text:a><text:s/>Российской Федерации и областным<text:s/><text:a xlink:href="https://internet.garant.ru/document/redirect/45016478/0" office:target-frame-name="_top" xlink:show="replace">законом</text:a><text:s/>от 27.11.2017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text:p>
        <text:p text:style-name="Нормальный"><text:bookmark-start text:name="anchor1"/><text:bookmark-end text:name="anchor1"/>1. Утвердить прилагаемый<text:s/><text:a xlink:href="#anchor1000" office:target-frame-name="_top" xlink:show="replace">временный административный регламент</text:a><text:s/>предоставления государственной услуги по заключению договоров купли-продажи лесных насаждений для собственных нужд.</text:p>
        <text:p text:style-name="Нормальный"><text:bookmark-start text:name="anchor2"/><text:bookmark-end text:name="anchor2"/>2. Указ действует до утверждения уполномоченным федеральным органом исполнительной власти административного регламента в соответствии с<text:s/><text:a xlink:href="https://internet.garant.ru/document/redirect/12150845/8310" office:target-frame-name="_top" xlink:show="replace">частью 10 статьи 83</text:a><text:s/>Лесного кодекса Российской Федерации.</text:p>
        <text:p text:style-name="Нормальный"><text:bookmark-start text:name="anchor3"/><text:bookmark-end text:name="anchor3"/>3. Признать утратившими силу указы Губернатора Новгородской области:</text:p>
        <text:p text:style-name="Нормальный"><text:bookmark-start text:name="anchor301"/><text:bookmark-end text:name="anchor301"/><text:a xlink:href="https://internet.garant.ru/document/redirect/45022320/0" office:target-frame-name="_top" xlink:show="replace">от 29.06.2018 N 270</text:a><text:s/>"Об утверждении временного административного регламента предоставления государственной услуги по заключению договоров купли-продажи лесных насаждений для собственных нужд";</text:p>
        <text:p text:style-name="Нормальный"><text:bookmark-start text:name="anchor302"/><text:bookmark-end text:name="anchor302"/><text:a xlink:href="https://internet.garant.ru/document/redirect/45029098/0" office:target-frame-name="_top" xlink:show="replace">от 28.02.2019 N 66</text:a><text:s/>"О внесении изменений во временный административный регламент предоставления государственной услуги по заключению договоров купли-продажи лесных насаждений для собственных нужд";</text:p>
        <text:p text:style-name="Нормальный"><text:bookmark-start text:name="anchor303"/><text:bookmark-end text:name="anchor303"/><text:a xlink:href="https://internet.garant.ru/document/redirect/402940011/0" office:target-frame-name="_top" xlink:show="replace">от 19.10.2021 N 523</text:a><text:s/>"О внесении изменений во временный административный регламент предоставления государственной услуги по заключению договоров купли-продажи лесных насаждений для собственных нужд".</text:p>
        <text:p text:style-name="Нормальный"><text:bookmark-start text:name="anchor4"/><text:bookmark-end text:name="anchor4"/>4.<text:s/><text:a xlink:href="https://internet.garant.ru/document/redirect/406948499/0" office:target-frame-name="_top" xlink:show="replace">Опубликовать</text:a><text:s/>указ на "Официальном интернет-портале правовой информации" (<text:a xlink:href="http://publication.pravo.gov.ru/documents/block/region53" office:target-frame-name="_top" xlink:show="replace">www.pravo.gov.ru</text:a>).</text:p>
        <text:p text:style-name="Нормальный"/>
        <table:table table:style-name="Table14">
          <table:table-columns>
            <table:table-column table:style-name="TableColumn15"/>
            <table:table-column table:style-name="TableColumn16"/>
          </table:table-columns>
          <table:table-row table:style-name="TableRow17">
            <table:table-cell table:style-name="TableCell18">
              <text:p text:style-name="Прижатыйвлево">Губернатор Новгородской области</text:p>
            </table:table-cell>
            <table:table-cell table:style-name="TableCell19">
              <text:p text:style-name="P20">А.С. Никитин</text:p>
            </table:table-cell>
          </table:table-row>
        </table:table>
        <text:p text:style-name="Нормальный"/>
        <text:p text:style-name="Обычный"><text:bookmark-start text:name="anchor1000"/><text:bookmark-end text:name="anchor1000"/>Утвержден<text:s/><text:a xlink:href="#anchor0" office:target-frame-name="_top" xlink:show="replace">указом</text:a><text:s/>Губернатора Новгородской области от 29.05.2023 N 323</text:p>
        <text:p text:style-name="Нормальный"/>
        <text:h text:style-name="Заголовок1" text:outline-level="1">Временный административный регламент предоставления государственной услуги по заключению договоров купли-продажи лесных насаждений для собственных нужд</text:h>
      </text:section>
      <text:section text:name="Sect5" text:style-name="S5">
        <text:soft-page-break/>
        <text:p text:style-name="Информацияобизменениях">С изменениями и дополнениями от:</text:p>
        <text:p text:style-name="Информацияобизменениях">13<text:s/>февраля 2024 г.</text:p>
      </text:section>
      <text:section text:name="Sect6" text:style-name="S6">
        <text:p text:style-name="Нормальный"/>
        <text:h text:style-name="Заголовок1" text:outline-level="1"><text:bookmark-start text:name="anchor100"/><text:bookmark-end text:name="anchor100"/></text:h>
        <text:h text:style-name="Заголовок1" text:outline-level="1"/>
        <text:h text:style-name="Заголовок1" text:outline-level="1">1. Общие положения</text:h>
        <text:p text:style-name="Нормальный"/>
        <text:p text:style-name="Нормальный"><text:bookmark-start text:name="anchor11"/><text:bookmark-end text:name="anchor11"/><text:span text:style-name="T21">1.1. Предмет регулирования:</text:span></text:p>
        <text:p text:style-name="Нормальный">временный административный регламент предоставления государственной услуги по заключению договоров купли-продажи лесных насаждений для собственных нужд (далее временный административный регламент) определяет стандарт предоставления министерством природных ресурсов, лесного хозяйства и экологии Новгородской области и подведомственными ему государственными областными казенными учреждениями (далее министерство, лесничество) государственной услуги по заключению договоров купли-продажи лесных насаждений для собственных нужд (далее государственная услуга), состав, последовательность и сроки выполнения административных процедур, формы контроля за исполнением временного административного регламента, досудебный (внесудебный) порядок обжалования решений и действий (бездействия) министерства и лесничеств, а также их должностных лиц, государственных служащих, работников.</text:p>
        <text:p text:style-name="Нормальный"><text:bookmark-start text:name="anchor12"/><text:bookmark-end text:name="anchor12"/><text:span text:style-name="T22">1.2. Круг заявителей:</text:span></text:p>
        <text:p text:style-name="Нормальный">заявителями государственной услуги являются граждане, нуждающиеся в древесине для собственных нужд (далее заявитель).</text:p>
        <text:p text:style-name="Нормальный">От имени заявителя может выступать его уполномоченный представитель при предъявлении документа, подтверждающего полномочия лица на осуществление действий от имени заявителя.</text:p>
        <text:p text:style-name="Нормальный"><text:bookmark-start text:name="anchor13"/><text:bookmark-end text:name="anchor13"/><text:span text:style-name="T23">1.3. Требование предоставлен</text:span><text:span text:style-name="T24">ия заявителю государственной услуги в соответствии с вариантом предоставления государственной услуги, соответствующим признакам заявителя, определенным в результате анкетирования, проводимого министерством, заявителем (далее профилирование), а также резуль</text:span><text:span text:style-name="T25">тата, за предоставлением которого обратился заявитель:</text:span></text:p>
        <text:p text:style-name="Нормальный"><text:bookmark-start text:name="anchor131"/><text:bookmark-end text:name="anchor131"/>1.3.1. Государственная услуга предоставляется заявителям, указанным в<text:s/><text:a xlink:href="#anchor1101" office:target-frame-name="_top" xlink:show="replace">таблице 1</text:a><text:s/>приложения N 1 к временному административному регламенту;</text:p>
        <text:p text:style-name="Нормальный"><text:bookmark-start text:name="anchor132"/><text:bookmark-end text:name="anchor132"/>1.3.2. Государственная услуга должна быть предоставлена заявителю в соответствии с вариантом предоставления государственной услуги;</text:p>
        <text:p text:style-name="Нормальный"><text:bookmark-start text:name="anchor133"/><text:bookmark-end text:name="anchor133"/>1.3.3. Вариант предоставления государственной услуги (далее вариант) определяется в соответствии с<text:s/><text:a xlink:href="#anchor1102" office:target-frame-name="_top" xlink:show="replace">таблицей 2</text:a><text:s/>приложения N 1 к временному административному регламенту исходя из установленных в<text:s/><text:a xlink:href="#anchor1101" office:target-frame-name="_top" xlink:show="replace">таблице 1</text:a><text:s/>приложения N 1 к временному административному регламенту признаков заявителя, а также из результата предоставления государственной услуги, за получением<text:s/>которой обратился указанный заявитель;</text:p>
        <text:p text:style-name="Нормальный"><text:bookmark-start text:name="anchor134"/><text:bookmark-end text:name="anchor134"/>1.3.4. Признаки заявителя определяются путем профилирования, осуществляемого в соответствии с временным административным регламентом.</text:p>
        <text:p text:style-name="Нормальный"/>
        <text:h text:style-name="Заголовок1" text:outline-level="1"><text:bookmark-start text:name="anchor200"/><text:bookmark-end text:name="anchor200"/>2. Стандарт предоставления государственной услуги</text:h>
        <text:p text:style-name="Нормальный"/>
        <text:p text:style-name="Нормальный"><text:bookmark-start text:name="anchor21"/><text:bookmark-end text:name="anchor21"/><text:span text:style-name="T26">2.1. Наименование<text:s/></text:span><text:span text:style-name="T27">государственной услуги:</text:span></text:p>
        <text:p text:style-name="Нормальный">заключение договоров купли-продажи лесных насаждений для собственных нужд (далее договор купли-продажи лесных насаждений).</text:p>
        <text:p text:style-name="Нормальный"><text:bookmark-start text:name="anchor22"/><text:bookmark-end text:name="anchor22"/><text:span text:style-name="T28">2.2. Наименование органа, предоставляющего государственную услугу:</text:span></text:p>
        <text:p text:style-name="Нормальный">министерство и лесничества.</text:p>
        <text:p text:style-name="Нормальный">Возможность получения государственной услуги предусмотрена в многофункциональном центре предоставления государственных и муниципальных услуг. Возможность принятия многофункциональным центром предоставления государственных и муниципальных услуг решения об отказе в приеме<text:s/>заявления о заключении договора купли-продажи лесных насаждений для собственных нужд (далее заявление) и документов, необходимых для предоставления государственной услуги, отсутствует.</text:p>
        <text:p text:style-name="Нормальный"><text:bookmark-start text:name="anchor23"/><text:bookmark-end text:name="anchor23"/><text:span text:style-name="T29">2.3. Результат предоставления государственной услуги:</text:span></text:p>
        <text:soft-page-break/>
        <text:p text:style-name="Нормальный">в соответствии с<text:s/><text:a xlink:href="#anchor1101" office:target-frame-name="_top" xlink:show="replace">таблицей 1</text:a><text:s/>приложения N 1 к временному административному регламенту результатом предоставления государственной услуги являются:</text:p>
        <text:p text:style-name="Нормальный"><text:bookmark-start text:name="anchor231"/><text:bookmark-end text:name="anchor231"/>2.3.1. Заключение договора купли-продажи лесных насаждений:</text:p>
        <text:p text:style-name="Нормальный"><text:bookmark-start text:name="anchor2311"/><text:bookmark-end text:name="anchor2311"/>2.3.1.1. Документом, содержащим решение о предоставлении государственной услуги, на основании которого заявителю предоставляется результат государственной услуги, является договор купли-продажи лесных насаждений, соответствующий<text:s/><text:a xlink:href="https://internet.garant.ru/document/redirect/75013225/1000" office:target-frame-name="_top" xlink:show="replace">типовому договору</text:a><text:s/>купли-продажи лесных насаждений, утвержденному<text:s/><text:a xlink:href="https://internet.garant.ru/document/redirect/75013225/0" office:target-frame-name="_top" xlink:show="replace">приказом</text:a><text:s/>Министерства природных ресурсов и экологии Российской Федерации от 27 июля 2020 года N 488;</text:p>
        <text:p text:style-name="Нормальный"><text:bookmark-start text:name="anchor2312"/><text:bookmark-end text:name="anchor2312"/>2.3.1.2. Факт получения заявителем результата предоставления государственной услуги фиксируется в федеральной государственной информационной системе "<text:a xlink:href="http://www.gosuslugi.ru" office:target-frame-name="_top" xlink:show="replace">Единый портал</text:a><text:s/>государственных и муниципальных услуг (функций)" и (или)<text:s/>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 книге регистрации лесничества;</text:p>
        <text:p text:style-name="Нормальный"><text:bookmark-start text:name="anchor2313"/><text:bookmark-end text:name="anchor2313"/>2.3.1.3. Договор купли-продажи лесных насаждений выдается лично заявителю или его представителю;</text:p>
        <text:p text:style-name="Нормальный"><text:bookmark-start text:name="anchor232"/><text:bookmark-end text:name="anchor232"/>2.3.2. Принятие решения об отказе в заключении договора купли-продажи лесных насаждений:</text:p>
        <text:p text:style-name="Нормальный"><text:bookmark-start text:name="anchor2321"/><text:bookmark-end text:name="anchor2321"/>2.3.2.1. Документом, содержащим решение об отказе в предоставлении государственной услуги, на основании которого заявителю<text:s/>предоставляется результат государственной услуги, является приказ об отказе в заключении договора купли-продажи лесных насаждений, содержащий в том числе следующие сведения:</text:p>
        <text:p text:style-name="Нормальный">наименование лесничества, выдавшего документ;</text:p>
        <text:p text:style-name="Нормальный">наименование документа;</text:p>
        <text:p text:style-name="Нормальный">дата и номер<text:s/>документа;</text:p>
        <text:p text:style-name="Нормальный">фамилия, имя, отчество (при наличии), должность и подпись должностного лица лесничества;</text:p>
        <text:p text:style-name="Нормальный"><text:bookmark-start text:name="anchor2322"/><text:bookmark-end text:name="anchor2322"/>2.3.2.2. Факт получения заявителем информации об отказе в предоставлении государственной услуги фиксируется в федеральной государственной информационной системе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 книге регистрации лесничества;</text:p>
        <text:p text:style-name="Нормальный"><text:bookmark-start text:name="anchor2323"/><text:bookmark-end text:name="anchor2323"/>2.3.2.3. Информация об отказе в заключении договора купли-продажи лесных насаждений заявителю способом, указанным в заявлении, представляется в форме документа на бумажном носителе при личном обращении заявителя (его представителя) или направляется в<text:s/>виде почтового отправления заказным письмом с уведомлением о вручении по адресу, указанному в заявлении, или в форме электронного документа через федеральную государственную информационную систему "<text:a xlink:href="http://www.gosuslugi.ru" office:target-frame-name="_top" xlink:show="replace">Единый портал</text:a><text:s/>государственных и муниципальных услуг (функций)" и (или) региональную государственную информационную систему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233"/><text:bookmark-end text:name="anchor233"/>2.3.3. Исправление допущенных<text:s/>опечаток и (или) ошибок в выданных в результате предоставления государственной услуги документах:</text:p>
        <text:p text:style-name="Нормальный"><text:bookmark-start text:name="anchor2331"/><text:bookmark-end text:name="anchor2331"/>2.3.3.1. Документом, содержащим решение о предоставлении государственной услуги, на основании которого заявителю предоставляется результат государственной услуги, является документ, в который внесены исправления допущенных опечаток и (или) ошибок;</text:p>
        <text:p text:style-name="Нормальный"><text:bookmark-start text:name="anchor2332"/><text:bookmark-end text:name="anchor2332"/>2.3.3.2. Факт получения заявителем результата предоставления государственной услуги фиксируется в федеральной государственной информационной системе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 книге регистрации лесничества;</text:p>
        <text:p text:style-name="Нормальный"><text:bookmark-start text:name="anchor2333"/><text:bookmark-end text:name="anchor2333"/>2.3.3.3. Документ, в который внесены исправления допущенных опечаток и (или) ошибок, направляется заявителю способом, указанным в заявлении об исправлении допущенных опечаток и (или) ошибок (далее заявление об исправлении ошибок), или в форме документа на бумажном носителе при личном обращении заявителя (его представителя), или в виде почтового отправления заказным письмом с уведомлением о вручении по адресу, указанному в заявлении об исправлении ошибок, или в форме электронного документа через федеральную государственную<text:s/><text:soft-page-break/>информационную систему "<text:a xlink:href="http://www.gosuslugi.ru" office:target-frame-name="_top" xlink:show="replace">Единый портал</text:a><text:s/>государственных и муниципальных услуг (функций)" и (или) региональную государственную информационную систему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24"/><text:bookmark-end text:name="anchor24"/><text:span text:style-name="T30">2.4. Срок предоставления государственной услуги:</text:span></text:p>
        <text:p text:style-name="Нормальный">максимальный срок предоставления государственной услуги определяется для каждого варианта государственной услуги и приведен в<text:s/><text:a xlink:href="#anchor332" office:target-frame-name="_top" xlink:show="replace">подпунктах 3.3.2</text:a>,<text:s/><text:a xlink:href="#anchor342" office:target-frame-name="_top" xlink:show="replace">3.4.2</text:a>,<text:s/><text:a xlink:href="#anchor352" office:target-frame-name="_top" xlink:show="replace">3.5.2</text:a>,<text:s/><text:a xlink:href="#anchor362" office:target-frame-name="_top" xlink:show="replace">3.6.2</text:a>,<text:s/><text:a xlink:href="#anchor372" office:target-frame-name="_top" xlink:show="replace">3.7.2</text:a>,<text:s/><text:a xlink:href="#anchor382" office:target-frame-name="_top" xlink:show="replace">3.8.2</text:a><text:s/>временного административного регламента.</text:p>
        <text:p text:style-name="Нормальный"><text:bookmark-start text:name="anchor25"/><text:bookmark-end text:name="anchor25"/><text:span text:style-name="T31">2.5. Правовые основания для предоставления государственной услуги:</text:span></text:p>
        <text:p text:style-name="Нормальный">перечень нормативных правовых актов, регулирующих предоставление государственной услуги (с указанием их реквизитов и источников официального опубликования), информация о порядке досудебного (внесудебного) обжалования решений и действий (бездействия) министерства и лесничеств, а также их должностных лиц, государственных служащих, работников размещены на<text:s/><text:a xlink:href="http://www.leskom.nov.ru" office:target-frame-name="_top" xlink:show="replace">официальном сайте</text:a><text:s/>министерства в информационно-телекоммуникационной сети "Интернет", в региональной государственной информационной системе "<text:a xlink:href="https://rgu.novreg.ru" office:target-frame-name="_top" xlink:show="replace">Реестр</text:a><text:s/>государственных и муниципальных услуг (функций) Новгородской области", федеральной<text:s/>государственной информационной системе "<text:a xlink:href="http://www.gosuslugi.ru" office:target-frame-name="_top" xlink:show="replace">Единый портал</text:a><text:s/>государственных и муниципальных услуг (функций)", 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26"/><text:bookmark-end text:name="anchor26"/><text:span text:style-name="T32">2.6. Исчерпывающий перечень документов, необходимых для предоставления государственной услуги:</text:span></text:p>
      </text:section>
      <text:section text:name="Sect7" text:style-name="S7">
        <text:soft-page-break/>
        <text:p text:style-name="P33">Информация об изменениях:</text:p>
        <text:p text:style-name="Информацияоверсии"><text:bookmark-start text:name="anchor261"/><text:bookmark-end text:name="anchor261"/>Подпункт 2.6.1 изменен с 13 февраля 2024 г. -<text:s/><text:a xlink:href="https://internet.garant.ru/document/redirect/408539865/121" office:target-frame-name="_top" xlink:show="replace">Указ</text:a><text:s/>Губернатора Новгородской области от 13 февраля 2024 г. N 54</text:p>
        <text:p text:style-name="Обычный"/>
      </text:section>
      <text:section text:name="Sect8" text:style-name="S8">
        <text:soft-page-break/>
        <text:p text:style-name="Нормальный">2.6.1. Заявление<text:s/>по форме, предусмотренной<text:s/><text:a xlink:href="#anchor1200" office:target-frame-name="_top" xlink:show="replace">приложением N 2</text:a><text:s/>к временному административному регламенту, в котором указываются:</text:p>
        <text:p text:style-name="Нормальный">наименование лесничества и муниципального образования, в границах которого предполагается осуществить куплю-продажу лесных насаждений;</text:p>
        <text:p text:style-name="Нормальный">фамилия, имя, отчество (при наличии), дата рождения гражданина;</text:p>
        <text:p text:style-name="Нормальный">место жительства гражданина;</text:p>
        <text:p text:style-name="Нормальный">данные документа, удостоверяющего личность гражданина;</text:p>
        <text:p text:style-name="Нормальный">цель заготовки древесины, требуемый объем древесины (в кубических метрах) в пределах нормативов, установленных<text:s/><text:a xlink:href="https://internet.garant.ru/document/redirect/45016478/8" office:target-frame-name="_top" xlink:show="replace">статьей 8</text:a><text:s/>областного закона от 27.11.2017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 (далее областной закон N 184-ОЗ);</text:p>
        <text:p text:style-name="Нормальный">кадастровый номер земельного участка, на котором планируется осуществить строительство жилого дома, жилого строения, ремонт и (или) реконструкцию жилого дома, жилого строения, строительство нежилых строений и сооружений вспомогательного назначения, ремонт нежилого строения и сооружения вспомогательного назначения.</text:p>
        <text:p text:style-name="Нормальный">На каждый норматив заготовки гражданами древесины для собственных нужд, установленный<text:s/><text:a xlink:href="https://internet.garant.ru/document/redirect/45016478/10002" office:target-frame-name="_top" xlink:show="replace">пунктом 2 части 1 статьи 8</text:a><text:s/>областного закона N 184-ОЗ, подается отдельное заявление о заключении договора купли-продажи лесных насаждений и документы, необходимые для принятия решения о возможности заключения договора купли-продажи лесных насаждений;</text:p>
        <text:p text:style-name="Нормальный"><text:bookmark-start text:name="anchor262"/><text:bookmark-end text:name="anchor262"/>2.6.2. К заявлению прилагаются следующие документы:</text:p>
        <text:p text:style-name="Нормальный"><text:bookmark-start text:name="anchor2621"/><text:bookmark-end text:name="anchor2621"/>2.6.2.1. Для цели отопления:</text:p>
        <text:p text:style-name="Нормальный"><text:bookmark-start text:name="anchor26211"/><text:bookmark-end text:name="anchor26211"/>2.6.2.1.1. Документы, представляемые гражданином самостоятельно:</text:p>
        <text:p text:style-name="Нормальный">технический паспорт (технический план) жилого помещения (нежилого помещения или строения) либо иной документ, содержащий сведения о наличии печного и (или) котлового отопления (на твердом виде топлива) либо об отсутствии центрального или газового отопления;</text:p>
        <text:p text:style-name="Нормальный">копия документа, подтверждающего полномочия представителя заявителя, в случае, если с заявлением обращается представитель заявителя;</text:p>
        <text:p text:style-name="Нормальный"><text:bookmark-start text:name="anchor26212"/><text:bookmark-end text:name="anchor26212"/>2.6.2.1.2. Документы, которые заявитель вправе представить по собственной инициативе:</text:p>
        <text:soft-page-break/>
        <text:p text:style-name="Нормальный">правоустанавливающие (правоудостоверяющие) документы на жилое помещение и (или) нежилое помещение или строение;</text:p>
        <text:p text:style-name="Нормальный"><text:bookmark-start text:name="anchor26213"/><text:bookmark-end text:name="anchor26213"/>2.6.2.1.3. Лесничество самостоятельно запрашивает документы, указанные в<text:s/><text:a xlink:href="#anchor26212" office:target-frame-name="_top" xlink:show="replace">подпункте 2.6.2.1.2</text:a><text:s/>временного административного<text:s/>регламента, в государственных органах, органах местного самоуправления и подведомственных государственным органам или органам местного самоуправления организациях, в распоряжении которых они находятся, в рамках межведомственного информационного взаимодействия, если заявитель не представил указанные документы по собственной инициативе.</text:p>
        <text:p text:style-name="Нормальный">Документы, указанные в<text:s/><text:a xlink:href="#anchor26212" office:target-frame-name="_top" xlink:show="replace">подпункте 2.6.2.1.2</text:a><text:s/>временного административного регламента,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2622"/><text:bookmark-end text:name="anchor2622"/>2.6.2.2. Для цели возведения строений:</text:p>
      </text:section>
      <text:section text:name="Sect9" text:style-name="S9">
        <text:soft-page-break/>
        <text:p text:style-name="P34">Информация об изменениях:</text:p>
        <text:p text:style-name="Информацияоверсии"><text:bookmark-start text:name="anchor26221"/><text:bookmark-end text:name="anchor26221"/>Подпункт 2.6.2.2.1 изменен с 13 февраля 2024 г. -<text:s/><text:a xlink:href="https://internet.garant.ru/document/redirect/408539865/121" office:target-frame-name="_top" xlink:show="replace">Указ</text:a><text:s/>Губернатора Новгородской области от 13 февраля 2024 г. N 54</text:p>
        <text:p text:style-name="Обычный"/>
      </text:section>
      <text:section text:name="Sect10" text:style-name="S10">
        <text:soft-page-break/>
        <text:p text:style-name="Нормальный">2.6.2.2.1. Документы, представляемые<text:s/>гражданином самостоятельно:</text:p>
        <text:p text:style-name="Нормальный">для строительства жилого дома, жилого строения:</text:p>
        <text:p text:style-name="Нормальный">копия судебного решения об установлении факта проживания на территории Новгородской области (при необходимости);</text:p>
        <text:p text:style-name="Нормальный">документы, удостоверяющие личность лиц, указанных в качестве членов<text:s/>семьи гражданина (если гражданин является членом многодетной семьи);</text:p>
        <text:p text:style-name="Нормальный">удостоверение, подтверждающее статус многодетной семьи (если гражданин является членом многодетной семьи);</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 представителя заявителя, в случае, если с заявлением обращается представитель заявителя;</text:p>
        <text:p text:style-name="Нормальный">для строительства нежилых строений и сооружений вспомогательного назначен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 представителя заявителя, в<text:s/>случае, если с заявлением обращается представитель заявителя;</text:p>
        <text:p text:style-name="Нормальный">для возведения строений в случае признания жилого помещения непригодным для проживания в результате пожара или иного стихийного бедств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text:s/>представителя заявителя, в случае, если с заявлением обращается представитель заявителя;</text:p>
      </text:section>
      <text:section text:name="Sect11" text:style-name="S11">
        <text:soft-page-break/>
        <text:p text:style-name="P35">Информация об изменениях:</text:p>
        <text:p text:style-name="Информацияоверсии"><text:bookmark-start text:name="anchor26222"/><text:bookmark-end text:name="anchor26222"/>Подпункт 2.6.2.2.2 изменен с 13 февраля 2024 г. -<text:s/><text:a xlink:href="https://internet.garant.ru/document/redirect/408539865/121" office:target-frame-name="_top" xlink:show="replace">Указ</text:a><text:s/>Губернатора Новгородской области от 13 февраля 2024 г. N 54</text:p>
        <text:p text:style-name="Обычный"/>
      </text:section>
      <text:section text:name="Sect12" text:style-name="S12">
        <text:soft-page-break/>
        <text:p text:style-name="Нормальный">2.6.2.2.2. Документы, которые заявитель вправе представить по собственной инициативе:</text:p>
        <text:p text:style-name="Нормальный">для строительства жилого дома, жилого строения:</text:p>
        <text:p text:style-name="Нормальный"><text:bookmark-start text:name="anchor262223"/><text:bookmark-end text:name="anchor262223"/>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разрешение на строительство, за исключением случаев, когда в соответствии с<text:s/><text:a xlink:href="https://internet.garant.ru/document/redirect/12138258/3" office:target-frame-name="_top" xlink:show="replace">законодательством</text:a><text:s/>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text:s/><text:soft-page-break/>параметрам и допустимости размещения объекта индивидуального жилищного строительства или садового дома на земельном участке. Многодетные семьи и семьи, которым присвоен статус многодетной семьи после 01 января 2018 года, реализовавшие свое право на заготовку древесины для собственных нужд для строительства жилого дома, жилого строения до 01 января 2018 года и желающие воспользоваться правом на дополнительную заготовку древесины для собственных нужд для строительства жилого дома, жилого строения в объеме до 100 куб. м, представляют разрешение на строительство, за исключением случаев, когда в соответствии с законодательством о градостроительной деятельности получение<text:s/>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 на каждое строение;</text:p>
        <text:p text:style-name="Нормальный">свидетельство о регистрации по месту жительства или по месту пребывания на территории Новгородской области;</text:p>
        <text:p text:style-name="Нормальный">свидетельство о заключении брака - для лиц,<text:s/>состоящих в браке (если гражданин является членом многодетной семьи);</text:p>
        <text:p text:style-name="Нормальный">свидетельства о рождении или иные документы, удостоверяющие личность детей (если гражданин является членом многодетной семьи);</text:p>
        <text:p text:style-name="Нормальный">для строительства нежилых строений и сооружений вспомогательного назначения:</text:p>
        <text:p text:style-name="Нормальный"><text:bookmark-start text:name="anchor262229"/><text:bookmark-end text:name="anchor262229"/>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 (в случае если нежилое строение и сооружения вспомогательного назначения были повреждены либо нежилое строение и сооружения вспомогательного назначения были уничтожены полностью в результате пожара или иного стихийного бедствия);</text:p>
        <text:p text:style-name="Нормальный">для возведения строений в случае признания жилого помещения непригодным для проживания в результате пожара или иного стихийного бедствия:</text:p>
        <text:p text:style-name="Нормальный"><text:bookmark-start text:name="anchor2622212"/><text:bookmark-end text:name="anchor2622212"/>правоустанавливающие (правоудостоверяющие) документы на земельный участок;</text:p>
        <text:p text:style-name="Нормальный">разрешение на строительство, за исключением случаев, когда в соответствии с<text:s/><text:a xlink:href="https://internet.garant.ru/document/redirect/12138258/3" office:target-frame-name="_top" xlink:show="replace">законодательством</text:a><text:s/>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text:s/>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утраты имущества;</text:p>
        <text:p text:style-name="Нормальный">документ, подтверждающий в соответствии с федеральным законодательством непригодность жилого помещения для проживания граждан;</text:p>
        <text:p text:style-name="Нормальный">выписка из Единого государственного реестра недвижимости о наличии или об отсутствии зарегистрированных прав на жилые помещения у гражданина и членов его семьи;</text:p>
        <text:p text:style-name="Нормальный"><text:bookmark-start text:name="anchor26223"/><text:bookmark-end text:name="anchor26223"/>2.6.2.2.3. Лесничество самостоятельно запрашивает документы, указанные в<text:s/><text:a xlink:href="#anchor26222" office:target-frame-name="_top" xlink:show="replace">подпункте 2.6.2.2.2</text:a><text:s/>временного административного регламента, в государственных органах, органах местного самоуправления и подведомственных государственным органам или органам местного самоуправления организациях, в распоряжении которых они находятся, в рамках межведомственного информационного взаимодействия, если заявитель не представил указанные документы по собственной инициативе.</text:p>
        <text:p text:style-name="Нормальный">Документы, указанные в<text:s/><text:a xlink:href="#anchor262223" office:target-frame-name="_top" xlink:show="replace">третьем</text:a>,<text:s/><text:a xlink:href="#anchor262229" office:target-frame-name="_top" xlink:show="replace">девятом</text:a>,<text:s/><text:a xlink:href="#anchor2622212" office:target-frame-name="_top" xlink:show="replace">двенадцатом абзацах подпункта 2.6.2.2.2</text:a><text:s/>временного административного регламента,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2623"/><text:bookmark-end text:name="anchor2623"/><text:soft-page-break/>2.6.2.3. Для иных собственных нужд:</text:p>
      </text:section>
      <text:section text:name="Sect13" text:style-name="S13">
        <text:soft-page-break/>
        <text:p text:style-name="P36">Информация об изменениях:</text:p>
        <text:p text:style-name="Информацияоверсии"><text:bookmark-start text:name="anchor26231"/><text:bookmark-end text:name="anchor26231"/>Подпункт 2.6.2.3.1 изменен с 13 февраля 2024 г. -<text:s/><text:a xlink:href="https://internet.garant.ru/document/redirect/408539865/121" office:target-frame-name="_top" xlink:show="replace">Указ</text:a><text:s/>Губернатора Новгородской области от 13 февраля 2024 г. N 54</text:p>
        <text:p text:style-name="Обычный"/>
      </text:section>
      <text:section text:name="Sect14" text:style-name="S14">
        <text:soft-page-break/>
        <text:p text:style-name="Нормальный">2.6.2.3.1. Документы, представляемые гражданином самостоятельно:</text:p>
        <text:p text:style-name="Нормальный">для ремонта и (или) реконструкции жилого дома, жилого строения:</text:p>
        <text:p text:style-name="Нормальный">технический паспорт (технический план) жилого помещения;</text:p>
        <text:p text:style-name="Нормальный">копия судебного решения об установлении факта проживания на территории Новгородской области (при необходимости);</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 представителя заявителя, в случае, если с заявлением обращается представитель заявителя;</text:p>
        <text:p text:style-name="Нормальный">для ремонта<text:s/>нежилого строения и сооружения вспомогательного назначен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 представителя заявителя, в случае, если с заявлением обращается представитель заявителя;</text:p>
        <text:p text:style-name="Нормальный">для иных хозяйственных потребностей:</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копия документа, подтверждающего полномочия представителя заявителя, в случае, если с заявлением обращается представитель заявителя;</text:p>
      </text:section>
      <text:section text:name="Sect15" text:style-name="S15">
        <text:soft-page-break/>
        <text:p text:style-name="P37">Информация об изменениях:</text:p>
        <text:p text:style-name="Информацияоверсии"><text:bookmark-start text:name="anchor26232"/><text:bookmark-end text:name="anchor26232"/>Подпункт 2.6.2.3.2 изменен с 13 февраля 2024 г. -<text:s/><text:a xlink:href="https://internet.garant.ru/document/redirect/408539865/121" office:target-frame-name="_top" xlink:show="replace">Указ</text:a><text:s/>Губернатора Новгородской области от 13 февраля 2024 г. N 54</text:p>
        <text:p text:style-name="Обычный"/>
      </text:section>
      <text:section text:name="Sect16" text:style-name="S16">
        <text:soft-page-break/>
        <text:p text:style-name="Нормальный">2.6.2.3.2. Документы, которые заявитель вправе представить по<text:s/>собственной инициативе:</text:p>
        <text:p text:style-name="Нормальный">для ремонта и (или) реконструкции жилого дома, жилого строения:</text:p>
        <text:p text:style-name="Нормальный"><text:bookmark-start text:name="anchor262323"/><text:bookmark-end text:name="anchor262323"/>правоустанавливающие (правоудостоверяющие) документы на жилое помещение, расположенное в границах муниципального образования Новгородской области;</text:p>
        <text:p text:style-name="Нормальный">свидетельство о регистрации по месту жительства или по месту пребывания на территории Новгородской области;</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 (в случае если жилое помещение было повреждено в результате пожара или иного стихийного бедствия);</text:p>
        <text:p text:style-name="Нормальный">для ремонта нежилого строения и сооружения вспомогательного назначения:</text:p>
        <text:p text:style-name="Нормальный"><text:bookmark-start text:name="anchor262327"/><text:bookmark-end text:name="anchor262327"/>правоустанавливающие (правоудостоверяющие) документы на нежилое строение и сооружения вспомогательного назначения, а при их отсутствии - 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text:s/>стихийного бедствия, а также факт повреждения имущества (в случае если нежилое строение и сооружения вспомогательного назначения были повреждены либо нежилое строение и сооружения вспомогательного назначения были уничтожены полностью в результате пожара или иного стихийного бедствия);</text:p>
        <text:p text:style-name="Нормальный"><text:bookmark-start text:name="anchor26233"/><text:bookmark-end text:name="anchor26233"/><text:soft-page-break/>2.6.2.3.3. Лесничество самостоятельно запрашивает документы, указанные в<text:s/><text:a xlink:href="#anchor26232" office:target-frame-name="_top" xlink:show="replace">подпункте 2.6.2.3.2</text:a><text:s/>временного административного регламента, в государственных органах, органах местного самоуправления и подведомственных государственным органам или органам местного самоуправления организациях, в распоряжении которых они находятся, в рамках межведомственного информационного взаимодействия, если заявитель не представил указанные документы по собственной инициативе.</text:p>
        <text:p text:style-name="Нормальный">Документы, указанные в<text:s/><text:a xlink:href="#anchor262323" office:target-frame-name="_top" xlink:show="replace">третьем</text:a>,<text:s/><text:a xlink:href="#anchor262327" office:target-frame-name="_top" xlink:show="replace">седьмом абзацах подпункта 2.6.2.3.2</text:a><text:s/>временного административного регламента,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263"/><text:bookmark-end text:name="anchor263"/>2.6.3. Заявление об исправлении ошибок в произвольной форме с указанием способа получения результата предоставления государственной услуги.</text:p>
        <text:p text:style-name="Нормальный">К заявлению об исправлении ошибок прилагается копия документа, подтверждающего полномочия представителя заявителя, в случае, если с заявлением об исправлении ошибок обращается представитель заявителя;</text:p>
        <text:p text:style-name="Нормальный"><text:bookmark-start text:name="anchor264"/><text:bookmark-end text:name="anchor264"/>2.6.4. Одновременно с документами, указанными в<text:s/><text:a xlink:href="#anchor262" office:target-frame-name="_top" xlink:show="replace">подпункте 2.6.2</text:a><text:s/>временного административного регламента, гражданин представляет согласие на обработку персональных данных членов его семьи<text:s/>или их законных представителей в случаях и в форме, установленных федеральными законами<text:s/><text:a xlink:href="https://internet.garant.ru/document/redirect/12148567/0" office:target-frame-name="_top" xlink:show="replace">от 27 июля 2006 года N 152-ФЗ</text:a><text:s/>"О персональных данных",<text:s/><text:a xlink:href="https://internet.garant.ru/document/redirect/12177515/0" office:target-frame-name="_top" xlink:show="replace">от 27 июля 2010 года N 210-ФЗ</text:a><text:s/>"Об организации предоставления государственных и муниципальных услуг" (далее Федеральный закон N 210-ФЗ), и документы, подтверждающие его полномочие действовать от имени членов семьи или их законных представителей при передаче персональных данных указанных лиц в лесничество;</text:p>
      </text:section>
      <text:section text:name="Sect17" text:style-name="S17">
        <text:soft-page-break/>
        <text:p text:style-name="P38">Информация об изменениях:</text:p>
        <text:p text:style-name="Информацияоверсии"><text:bookmark-start text:name="anchor265"/><text:bookmark-end text:name="anchor265"/>Подпункт 2.6.5 изменен с 13 февраля 2024 г. -<text:s/><text:a xlink:href="https://internet.garant.ru/document/redirect/408539865/122" office:target-frame-name="_top" xlink:show="replace">Указ</text:a><text:s/>Губернатора Новгородской области от 13 февраля 2024 г. N 54</text:p>
        <text:p text:style-name="Обычный"/>
      </text:section>
      <text:section text:name="Sect18" text:style-name="S18">
        <text:soft-page-break/>
        <text:p text:style-name="Нормальный">2.6.5. Заявление, заявление об исправлении ошибок заявитель (представитель заявителя) направляет в лесничество либо через многофункциональный центр предоставления государственных и муниципальных услуг в форме документов на бумажном носителе, либо в форме электронных документов, подписанных простой<text:s/><text:a xlink:href="https://internet.garant.ru/document/redirect/12184522/54" office:target-frame-name="_top" xlink:show="replace">квалифицированной электронной подписью</text:a>,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2652"/><text:bookmark-end text:name="anchor2652"/>Прием заявлений и документов, необходимых для принятия решения о возможности заключения договора купли-продажи лесных насаждений, на определенные министерством в предшествующем году на очередной год объемы заготовки гражданами древесины для собственных нужд начинается в первый рабочий день текущего года в 9 часов 00 минут и завершается в 23 часа 59 минут 15 ноября текущего года;</text:p>
        <text:p text:style-name="Нормальный"><text:bookmark-start text:name="anchor266"/><text:bookmark-end text:name="anchor266"/>2.6.6.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заявления об исправлении ошибок лично в министерство,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text:s/>подаче заявления, заявления об исправлении ошибок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text:s/>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text:s/>подпись</text:a><text:s/>заявителя (его представителя).</text:p>
        <text:p text:style-name="Нормальный"><text:bookmark-start text:name="anchor27"/><text:bookmark-end text:name="anchor27"/><text:span text:style-name="T39">2.7. Исчерпывающий перечень оснований для отказа в приеме документов, необходимых для предоставления государственной услуги:</text:span></text:p>
        <text:p text:style-name="Нормальный"><text:bookmark-start text:name="anchor271"/><text:bookmark-end text:name="anchor271"/><text:soft-page-break/>2.7.1. Основания для отказа в приеме документов, необходимых для предоставления государственной услуги:</text:p>
        <text:p text:style-name="Нормальный">подача заявления и документов, необходимых для предоставления государственной услуги, ранее срока, установленного<text:s/><text:a xlink:href="#anchor2652" office:target-frame-name="_top" xlink:show="replace">вторым абзацем подпункта 2.6.5</text:a><text:s/>временного административного регламента.</text:p>
        <text:p text:style-name="Нормальный"><text:bookmark-start text:name="anchor28"/><text:bookmark-end text:name="anchor28"/><text:span text:style-name="T40">2.8. Исчерпывающий перечень о</text:span><text:span text:style-name="T41">снований для приостановления предоставления государственной услуги или отказа в предоставлении государственной услуги:</text:span></text:p>
        <text:p text:style-name="Нормальный"><text:bookmark-start text:name="anchor281"/><text:bookmark-end text:name="anchor281"/>2.8.1. Основания для приостановления предоставления государственной услуги отсутствуют;</text:p>
        <text:p text:style-name="Нормальный"><text:bookmark-start text:name="anchor282"/><text:bookmark-end text:name="anchor282"/>2.8.2. Основания для отказа в предоставлении<text:s/>государственной услуги:</text:p>
      </text:section>
      <text:section text:name="Sect19" text:style-name="S19">
        <text:soft-page-break/>
        <text:p text:style-name="P42">Информация об изменениях:</text:p>
        <text:p text:style-name="Информацияоверсии"><text:bookmark-start text:name="anchor2821"/><text:bookmark-end text:name="anchor2821"/>Подпункт 2.8.2.1 изменен с 13 февраля 2024 г. -<text:s/><text:a xlink:href="https://internet.garant.ru/document/redirect/408539865/123" office:target-frame-name="_top" xlink:show="replace">Указ</text:a><text:s/>Губернатора Новгородской области от 13 февраля 2024 г. N 54</text:p>
        <text:p text:style-name="Обычный"/>
      </text:section>
      <text:section text:name="Sect20" text:style-name="S20">
        <text:soft-page-break/>
        <text:p text:style-name="Нормальный">2.8.2.1. Для отказа в заключении договора купли-продажи лесных насаждений:</text:p>
        <text:p text:style-name="Нормальный">отсутствие в заявлении или наличие не в полном объеме сведений, указанных в<text:s/><text:a xlink:href="#anchor261" office:target-frame-name="_top" xlink:show="replace">подпункте 2.6.1</text:a><text:s/>временного административного регламента;</text:p>
        <text:p text:style-name="Нормальный">отсутствие документов, указанных в<text:s/><text:a xlink:href="#anchor262" office:target-frame-name="_top" xlink:show="replace">подпункте 2.6.2</text:a><text:s/>временного административного регламента;</text:p>
        <text:p text:style-name="Нормальный">превышение заявленного объема заготовки древесины по отношению к нормативам заготовки гражданами древесины для собственных нужд, указанных в<text:s/><text:a xlink:href="https://internet.garant.ru/document/redirect/45016478/8" office:target-frame-name="_top" xlink:show="replace">статье 8</text:a><text:s/>областного закона N 184-ОЗ;</text:p>
        <text:p text:style-name="Нормальный">отсутствие в указанном гражданином муниципальном районе, муниципальном округе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text:p>
        <text:p text:style-name="Нормальный">наличие в заявлении цели использования испрашиваемой древесины, не соответствующей<text:s/><text:a xlink:href="https://internet.garant.ru/document/redirect/45016478/2" office:target-frame-name="_top" xlink:show="replace">статье 2</text:a><text:s/>областного закона N 184-ОЗ;</text:p>
        <text:p text:style-name="Нормальный">обращение с заявлением гражданина, которому ранее отпускалась древесина для собственных нужд, до истечения периодичности предоставления гражданину древесины, установленной<text:s/><text:a xlink:href="https://internet.garant.ru/document/redirect/45016478/8" office:target-frame-name="_top" xlink:show="replace">статьей 8</text:a><text:s/>областного закона N 184-ОЗ, за исключением случаев, предусмотренных<text:s/><text:a xlink:href="https://internet.garant.ru/document/redirect/45016478/436" office:target-frame-name="_top" xlink:show="replace">пунктами 6</text:a>,<text:s/><text:a xlink:href="https://internet.garant.ru/document/redirect/45016478/437" office:target-frame-name="_top" xlink:show="replace">7 части 3 статьи 4</text:a><text:s/>областного закона N 184-ОЗ;</text:p>
        <text:p text:style-name="Нормальный">наличие сведений, подтверждающих, что утраченное (поврежденное) в результате стихийного бедствия, связанного с опасным природным явлением, жилое помещение не является единственным местом постоянного проживания, и гражданин, члены его семьи имеют на праве собственности иные жилые помещения;</text:p>
        <text:p text:style-name="Нормальный">недостоверность сведений, указанных в заявлении и (или) содержащихся в представленных документах;</text:p>
        <text:p text:style-name="Нормальный"><text:bookmark-start text:name="anchor28211"/><text:bookmark-end text:name="anchor28211"/>нарушение срока подачи заявления и документов, необходимых для принятия решения о возможности заключения договора купли-продажи лесных насаждений, на определенные министерством в предшествующем году на очередной год объемы заготовки гражданами древесины для собственных нужд, установленного<text:s/><text:a xlink:href="https://internet.garant.ru/document/redirect/45016478/41" office:target-frame-name="_top" xlink:show="replace">частью 1<text:s/>статьи 4</text:a><text:s/>областного закона N 184-ОЗ;</text:p>
        <text:p text:style-name="Нормальный"><text:bookmark-start text:name="anchor2822"/><text:bookmark-end text:name="anchor2822"/>2.8.2.2. Для исправления допущенных опечаток и (или) ошибок в выданных в результате предоставления государственной услуги документах:</text:p>
        <text:p text:style-name="Нормальный">отсутствие допущенных опечаток и (или) ошибок в выданных в результате предоставления<text:s/>государственной услуги документах.</text:p>
        <text:p text:style-name="Нормальный"><text:bookmark-start text:name="anchor29"/><text:bookmark-end text:name="anchor29"/><text:span text:style-name="T43">2.9. Размер платы, взимаемой с заявителя при предоставлении государственной услуги, и способы ее взимания:</text:span></text:p>
        <text:p text:style-name="Нормальный"><text:bookmark-start text:name="anchor291"/><text:bookmark-end text:name="anchor291"/>2.9.1. Предоставление государственной услуги является бесплатным для заявителя.</text:p>
        <text:p text:style-name="Нормальный"><text:bookmark-start text:name="anchor210"/><text:bookmark-end text:name="anchor210"/><text:span text:style-name="T44">2.10. Максимальный срок ожидания<text:s/></text:span><text:span text:style-name="T45">в очереди при подаче заявителем запроса о предоставлении государственной услуги и при получении результата предоставления государственной услуги:</text:span></text:p>
        <text:p text:style-name="Нормальный"><text:bookmark-start text:name="anchor2101"/><text:bookmark-end text:name="anchor2101"/>2.10.1. Время ожидания в очереди при подаче заявления о предоставлении государственной услуги и при получении<text:s/>результата не должно превышать 15 минут.</text:p>
        <text:p text:style-name="Нормальный"><text:bookmark-start text:name="anchor211"/><text:bookmark-end text:name="anchor211"/><text:span text:style-name="T46">2.11. Срок регистрации запроса заявителя о предоставлении государственной услуги:</text:span></text:p>
        <text:p text:style-name="Нормальный"><text:bookmark-start text:name="anchor2111"/><text:bookmark-end text:name="anchor2111"/><text:soft-page-break/>2.11.1. Срок регистрации заявления, заявления об исправлении ошибок составляет один рабочий день со дня их получения лесничеством.</text:p>
        <text:p text:style-name="Нормальный"><text:bookmark-start text:name="anchor212"/><text:bookmark-end text:name="anchor212"/><text:span text:style-name="T47">2.</text:span><text:span text:style-name="T48">12. Требования к помещениям, в которых предоставляется государственная услуга:</text:span></text:p>
        <text:p text:style-name="Нормальный"><text:bookmark-start text:name="anchor2121"/><text:bookmark-end text:name="anchor2121"/>2.12.1. Требования к размещению и оформлению помещений:</text:p>
        <text:p text:style-name="Нормальный">помещения, в которых предоставляется государственная услуга, должны соответствовать санитарно-эпидемиологическим правилам<text:s/>и нормативам;</text:p>
        <text:p text:style-name="Нормальный">помещения должны быть оборудованы противопожарной системой, средствами пожаротушения и оповещения о возникновении чрезвычайной ситуации, системой охраны;</text:p>
        <text:p text:style-name="Нормальный">рабочие места должностных лиц министерства и лесничеств должны быть оборудованы персональными компьютерами с возможностью доступа к необходимым информационным базам данных, печатающим и сканирующим устройствам для оперативного информирования;</text:p>
        <text:p text:style-name="Нормальный">необходимая информация по предоставлению государственной услуги представлена на информационных<text:s/>стендах, расположенных в доступных для просмотра местах в зданиях министерства и лесничеств;</text:p>
        <text:p text:style-name="Нормальный">места приема и информирования оборудованы столами и стульями для возможности заполнения необходимых документов;</text:p>
        <text:p text:style-name="Нормальный">учитывается необходимость обеспечения комфортными условиями заявителей, в том числе возможности реализации прав инвалидов на исполнение по их заявлению государственной услуги.</text:p>
        <text:p text:style-name="Нормальный">В зданиях министерства и лесничеств создаются условия для прохода инвалидов и маломобильных групп населения.</text:p>
        <text:p text:style-name="Нормальный">Инвалидам в целях<text:s/>обеспечения доступности государственной услуги оказывается помощь в преодолении различных барьеров, мешающих в получении ими государственной услуги наравне с другими лицами. Вход в здание оборудуется пандусом. Помещения, в которых предоставляется государственная услуга, должны иметь расширенные проходы, позволяющие обеспечить беспрепятственный доступ инвалидов, включая инвалидов, использующих кресла-коляски, а также должны быть оборудованы устройствами для озвучивания визуальной и текстовой информации. Надписи, знаки, иная текстовая и графическая информация дублируются знаками, выполненными рельефно-точечным шрифтом Брайля.</text:p>
        <text:p text:style-name="Нормальный">Глухонемым, инвалидам по зрению и другим лицам с ограниченными физическими возможностями при необходимости оказывается помощь по передвижению в помещениях и сопровождению.</text:p>
        <text:p text:style-name="Нормальный">На стоянке должны быть предусмотрены места для парковки специальных транспортных средств инвалидов. За пользование парковочным местом плата не взимается;</text:p>
        <text:p text:style-name="Нормальный"><text:bookmark-start text:name="anchor2122"/><text:bookmark-end text:name="anchor2122"/>2.12.2. Требования к оформлению входа в здание:</text:p>
        <text:p text:style-name="Нормальный">здание должно быть<text:s/>оборудовано удобной лестницей с поручнями для свободного доступа заявителей в помещение;</text:p>
        <text:p text:style-name="Нормальный">центральный вход в здание должен быть оборудован информационной табличкой (вывеской), содержащей информацию о наименовании и режиме работы министерства, лесничества;</text:p>
        <text:p text:style-name="Нормальный">вход и выход из здания оборудуются соответствующими указателями;</text:p>
        <text:p text:style-name="Нормальный">информационные таблички должны размещаться рядом с входом либо на двери входа так, чтобы их хорошо видели посетители;</text:p>
        <text:p text:style-name="Нормальный">на прилегающей территории к зданию, в котором осуществляется прием граждан, оборудуются места для парковки автотранспортных средств, из которых не менее 10 процентов мест (но не менее одного места) должны быть предназначены для парковки специальных автотранспортных средств инвалидов, доступ заявителей к которым является бесплатным.</text:p>
        <text:p text:style-name="Нормальный"><text:bookmark-start text:name="anchor213"/><text:bookmark-end text:name="anchor213"/><text:span text:style-name="T49">2.13. Показатели доступности и качества государственной услуги:</text:span></text:p>
        <text:p text:style-name="Нормальный"><text:bookmark-start text:name="anchor2131"/><text:bookmark-end text:name="anchor2131"/>2.13.1. Показателями доступности государственной услуги являются:</text:p>
        <text:p text:style-name="Нормальный">открытость и полнота информации для заявителей о порядке и сроках предоставления государственной услуги;</text:p>
        <text:p text:style-name="Нормальный">возможность получения заявителем полной, актуальной и достоверной информации о ходе предоставления государственной услуги, в том числе через федеральную государственную информационную систему "<text:a xlink:href="http://www.gosuslugi.ru" office:target-frame-name="_top" xlink:show="replace">Единый портал</text:a><text:s/>государственных и муниципальных услуг (функций)" и (или) региональную государственную информационную систему "<text:a xlink:href="http://uslugi.novreg.ru" office:target-frame-name="_top" xlink:show="replace">Портал</text:a><text:s/>государственных и муниципальных услуг (функций) Новгородской области";</text:p>
        <text:soft-page-break/>
        <text:p text:style-name="Нормальный">возможность подачи заявления на получение государственной услуги и документов, необходимых для предоставления государственной услуги, в электронной форме;</text:p>
        <text:p text:style-name="Нормальный">своевременное предоставление государственной услуги (отсутствие нарушений сроков предоставления государственной услуги);</text:p>
        <text:p text:style-name="Нормальный">наличие полной и понятной информации о порядке и сроках предоставления государственной услуги на информационных стендах, в федеральной государственной информационной системе "<text:a xlink:href="http://www.gosuslugi.ru" office:target-frame-name="_top" xlink:show="replace">Единый портал</text:a><text:s/>государственных и муниципальных услуг (функций)", 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 на<text:s/><text:a xlink:href="http://www.leskom.nov.ru" office:target-frame-name="_top" xlink:show="replace">официальном сайте</text:a><text:s/>министерства в информационно-телекоммуникационной сети "Интернет", представление указанной информации по телефону должностными лицами, государственными служащими, работниками министерства и лесничеств;</text:p>
        <text:p text:style-name="Нормальный"><text:bookmark-start text:name="anchor2132"/><text:bookmark-end text:name="anchor2132"/>2.13.2. Показателями качества государственной услуги являются:</text:p>
        <text:p text:style-name="Нормальный">предоставление государственной услуги в соответствии с вариантом предоставления государственной услуги;</text:p>
        <text:p text:style-name="Нормальный">соблюдение стандарта предоставления государственной услуги;</text:p>
        <text:p text:style-name="Нормальный">доля обоснованных жалоб заявителей на действия (бездействие) и решения, осуществляемые (принимаемые) в ходе предоставления государственной услуги, - не более 5 процентов от общего количества жалоб заявителей на действия (бездействие) и решения, осуществляемые (принимаемые) в ходе предоставления государственной услуги;</text:p>
        <text:p text:style-name="Нормальный">наличие необходимого и достаточного количества<text:s/>специалистов в целях соблюдения установленных временным административным регламентом сроков предоставления государственной услуги.</text:p>
        <text:p text:style-name="Нормальный"><text:bookmark-start text:name="anchor214"/><text:bookmark-end text:name="anchor214"/><text:span text:style-name="T50">2.14. Иные требования к предоставлению государственной услуги:</text:span></text:p>
        <text:p text:style-name="Нормальный"><text:bookmark-start text:name="anchor2141"/><text:bookmark-end text:name="anchor2141"/>2.14.1. Государственные услуги, которые являются необходимыми<text:s/>и обязательными для предоставления государственной услуги, не предусмотрены;</text:p>
        <text:p text:style-name="Нормальный"><text:bookmark-start text:name="anchor2142"/><text:bookmark-end text:name="anchor2142"/>2.14.2. Государственная услуга может предоставляться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
        <text:h text:style-name="Заголовок1" text:outline-level="1"><text:bookmark-start text:name="anchor300"/><text:bookmark-end text:name="anchor300"/>3. Состав, последовательность и<text:s/>сроки выполнения административных процедур</text:h>
        <text:p text:style-name="Нормальный"/>
        <text:p text:style-name="Нормальный"><text:bookmark-start text:name="anchor31"/><text:bookmark-end text:name="anchor31"/><text:span text:style-name="T51">3.1. Перечень вариантов предоставления государственной услуги:</text:span></text:p>
        <text:p text:style-name="Нормальный">вариант 1. Заключение договора купли-продажи лесных насаждений для цели отопления;</text:p>
        <text:p text:style-name="Нормальный">вариант 2. Заключение договора купли-продажи лесных насаждений для<text:s/>цели возведения строений;</text:p>
        <text:p text:style-name="Нормальный">вариант 3. Заключение договора купли-продажи лесных насаждений для иных собственных нужд;</text:p>
        <text:p text:style-name="Нормальный">вариант 4. Исправление допущенных опечаток и (или) ошибок в выданных в результате предоставления государственной услуги документах гражданину, обратившемуся с заявлением для цели отопления;</text:p>
        <text:p text:style-name="Нормальный">вариант 5. Исправление допущенных опечаток и (или) ошибок в выданных в результате предоставления государственной услуги документах гражданину, обратившемуся с заявлением для цели возведения строений;</text:p>
        <text:p text:style-name="Нормальный">вариант 6. Исправление допущенных опечаток и (или) ошибок в выданных в результате предоставления государственной услуги документах гражданину, обратившемуся с заявлением для иных собственных нужд.</text:p>
        <text:p text:style-name="Нормальный"><text:bookmark-start text:name="anchor32"/><text:bookmark-end text:name="anchor32"/><text:span text:style-name="T52">3.2. Описание административной процедуры профилирования заявител</text:span><text:span text:style-name="T53">я:</text:span></text:p>
        <text:p text:style-name="Нормальный"><text:bookmark-start text:name="anchor321"/><text:bookmark-end text:name="anchor321"/>3.2.1. Вариант предоставления государственной услуги определяется на основании результата государственной услуги, за предоставлением которой обратился заявитель, путем его анкетирования. Анкетирование заявителя осуществляется в лесничестве либо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text:soft-page-break/>государственных и муниципальных услуг (функций) Новгородской области" и включает вопросы, позволяющие выявить перечень признаков заявителя, установленных<text:s/><text:a xlink:href="#anchor1101" office:target-frame-name="_top" xlink:show="replace">таблицей 1</text:a><text:s/>приложения N 1 к временному административному регламенту.</text:p>
        <text:p text:style-name="Нормальный"><text:bookmark-start text:name="anchor33"/><text:bookmark-end text:name="anchor33"/><text:span text:style-name="T54">3.3. Вариант 1:</text:span></text:p>
        <text:p text:style-name="Нормальный"><text:bookmark-start text:name="anchor331"/><text:bookmark-end text:name="anchor331"/>3.3.1. Результат предоставления государственной услуги:</text:p>
        <text:p text:style-name="Нормальный">заключение договора купли-продажи лесных насаждений для цели отопления;</text:p>
        <text:p text:style-name="Нормальный">принятие решения об отказе в заключении договора купли-продажи лесных насаждений;</text:p>
        <text:p text:style-name="Нормальный"><text:bookmark-start text:name="anchor332"/><text:bookmark-end text:name="anchor332"/>3.3.2. Максимальный срок предоставления государственной услуги составляет:</text:p>
        <text:p text:style-name="Нормальный">для принятия решения о подготовке проекта 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 лесных насаждений-25 рабочих дней со дня принятия лесничеством решения о подготовке проекта договора купли-продажи лесных насаждений;</text:p>
        <text:p text:style-name="Нормальный"><text:bookmark-start text:name="anchor333"/><text:bookmark-end text:name="anchor333"/>3.3.3. Перечень административных процедур предоставления государственной услуги:</text:p>
        <text:p text:style-name="Нормальный">прием заявления и документов, необходимых 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 решения о предоставлении (об отказе в предоставлении) государственной услуги;</text:p>
        <text:p text:style-name="Нормальный">предоставление результата государственной услуги;</text:p>
        <text:p text:style-name="Нормальный">получение дополнительных сведений от заявителя;</text:p>
        <text:p text:style-name="Нормальный"><text:bookmark-start text:name="anchor334"/><text:bookmark-end text:name="anchor334"/>3.3.4. Прием заявления и документов, необходимых для предоставления государственной услуги:</text:p>
        <text:p text:style-name="Нормальный"><text:bookmark-start text:name="anchor3341"/><text:bookmark-end text:name="anchor3341"/>3.3.4.1. Заявитель (его представитель) представляет заявление и документы, необходимые для предоставления государственной услуги:</text:p>
        <text:p text:style-name="Нормальный">на бумажном носителе лично в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p text:style-name="Нормальный">в форме электронных документов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342"/><text:bookmark-end text:name="anchor3342"/>3.3.4.2. Для предоставления государственной услуги заявителем самостоятельно представляются следующие документы:</text:p>
        <text:p text:style-name="Нормальный">заявление по форме, предусмотренной<text:s/><text:a xlink:href="#anchor1200" office:target-frame-name="_top" xlink:show="replace">приложением N 2</text:a><text:s/>к временному административному регламенту;</text:p>
        <text:p text:style-name="Нормальный">технический паспорт (технический план) жилого помещения (нежилого помещения или строения) либо иной документ, содержащий сведения о наличии печного и (или) котлового отопления (на твердом виде топлива) либо об отсутствии центрального или газового отопления;</text:p>
        <text:p text:style-name="Нормальный"><text:bookmark-start text:name="anchor3343"/><text:bookmark-end text:name="anchor3343"/>3.3.4.3. Для предоставления государственной услуги заявителем по собственной инициативе представляются следующие документы:</text:p>
        <text:p text:style-name="Нормальный">правоустанавливающие (правоудостоверяющие) документы на жилое помещение и (или) нежилое помещение или строение.</text:p>
        <text:p text:style-name="Нормальный">Документы,<text:s/>указанные в настоящем подпункте,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3344"/><text:bookmark-end text:name="anchor3344"/>3.3.4.4. При направлении заявления и документов, необходимых для предоставления государственной услуги, представителем заявителя к заявлению прилагается документ, подтверждающий полномочия представителя заявителя;</text:p>
        <text:p text:style-name="Нормальный"><text:bookmark-start text:name="anchor3345"/><text:bookmark-end text:name="anchor3345"/>3.3.4.5.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лично в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soft-page-break/>
        <text:p text:style-name="Нормальный">при подаче заявления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346"/><text:bookmark-end text:name="anchor3346"/>3.3.4.6. Основанием для отказа в приеме заявления и документов, необходимых для предоставления государственной услуги, является подача заявления и документов, необходимых для предоставления государственной услуги, ранее срока, установленного<text:s/><text:a xlink:href="#anchor2652" office:target-frame-name="_top" xlink:show="replace">вторым абзацем подпункта 2.6.5</text:a><text:s/>временного административного регламента;</text:p>
        <text:p text:style-name="Нормальный"><text:bookmark-start text:name="anchor3347"/><text:bookmark-end text:name="anchor3347"/>3.3.4.7. Срок регистрации заявления и документов, необходимых для предоставления государственной услуги, составляет один рабочий день со дня их получения лесничеством;</text:p>
        <text:p text:style-name="Нормальный"><text:bookmark-start text:name="anchor335"/><text:bookmark-end text:name="anchor335"/>3.3.5. Межведомственное информационное взаимодействие:</text:p>
        <text:p text:style-name="Нормальный"><text:bookmark-start text:name="anchor3351"/><text:bookmark-end text:name="anchor3351"/>3.3.5.1. В случае если заявитель по собственной инициативе не представил документы, указанные в<text:s/><text:a xlink:href="#anchor3343" office:target-frame-name="_top" xlink:show="replace">подпункте 3.3.4.3</text:a><text:s/>временного административного регламента, должностное лицо лесничества, ответственное за предоставление государственной услуги, в срок не более чем один рабочий день со дня поступления в лесничество заявления и документов, необходимых для предоставления государственной услуги, формирует и направляет межведомственный запрос (далее запрос) в Управление Федеральной службы государственной регистрации, кадастра и картографии по Новгородской области;</text:p>
        <text:p text:style-name="Нормальный"><text:bookmark-start text:name="anchor3352"/><text:bookmark-end text:name="anchor3352"/>3.3.5.2. Запрос должен содержать следующие сведения:</text:p>
        <text:p text:style-name="Нормальный">наименование лесничества, направляющего запрос;</text:p>
        <text:p text:style-name="Нормальный">наименование органа, в адрес которого направляется запрос;</text:p>
        <text:p text:style-name="Нормальный">наименование государственной услуги, для предоставления которой необходимо представление документов и (или) информации;</text:p>
        <text:p text:style-name="Нормальный">указание на положения нормативного правового акта, которыми установлено представление документов и (или) информации, необходимых для предоставления государственной услуги, и указание на реквизиты данного нормативного правового акта;</text:p>
        <text:p text:style-name="Нормальный">сведения, необходимые для представления документов и (или) информации, установленные временным административным регламентом, а также сведения, предусмотренные нормативными правовыми актами как необходимые для представления таких документов и (или) информации;</text:p>
        <text:p text:style-name="Нормальный">контактная информация для направления ответа на запрос;</text:p>
        <text:p text:style-name="Нормальный">дата направления запроса и срок ожидаемого ответа на запрос;</text:p>
        <text:p text:style-name="Нормальный">фамилия, имя, отчество (при наличии) и должность лица, подготовившего и направившего запрос, а также номер служебного телефона и (или) адрес электронной почты данного лица для связи;</text:p>
        <text:p text:style-name="Нормальный">информация о факте получения согласия, предусмотренного<text:s/><text:a xlink:href="https://internet.garant.ru/document/redirect/12177515/705" office:target-frame-name="_top" xlink:show="replace">частью 5 статьи 7</text:a><text:s/>Федерального закона N 210-ФЗ (при направлении межведомственного запроса в случае, предусмотренном<text:s/><text:a xlink:href="https://internet.garant.ru/document/redirect/12177515/705" office:target-frame-name="_top" xlink:show="replace">частью 5 статьи 7</text:a><text:s/>Федерального закона N 210-ФЗ);</text:p>
        <text:p text:style-name="Нормальный"><text:bookmark-start text:name="anchor336"/><text:bookmark-end text:name="anchor336"/>3.3.6. Приостановление предоставления государственной услуги:</text:p>
        <text:p text:style-name="Нормальный"><text:bookmark-start text:name="anchor3361"/><text:bookmark-end text:name="anchor3361"/>3.3.6.1. Основания для приостановления предоставления государственной услуги отсутствуют;</text:p>
        <text:p text:style-name="Нормальный"><text:bookmark-start text:name="anchor337"/><text:bookmark-end text:name="anchor337"/>3.3.7. Принятие решения о предоставлении (об отказе в предоставлении) государственной услуги:</text:p>
      </text:section>
      <text:section text:name="Sect21" text:style-name="S21">
        <text:soft-page-break/>
        <text:p text:style-name="P55">Информация об<text:s/>изменениях:</text:p>
        <text:p text:style-name="Информацияоверсии"><text:bookmark-start text:name="anchor3371"/><text:bookmark-end text:name="anchor3371"/>Подпункт 3.3.7.1 изменен с 13 февраля 2024 г. -<text:s/><text:a xlink:href="https://internet.garant.ru/document/redirect/408539865/123" office:target-frame-name="_top" xlink:show="replace">Указ</text:a><text:s/>Губернатора Новгородской области от 13 февраля 2024 г. N 54</text:p>
        <text:p text:style-name="Обычный"/>
      </text:section>
      <text:section text:name="Sect22" text:style-name="S22">
        <text:soft-page-break/>
        <text:p text:style-name="Нормальный">3.3.7.1. Критерии принятия решения о предоставлении государственной услуги:</text:p>
        <text:p text:style-name="Нормальный">заявление и документы, необходимые для предоставления государственной услуги, соответствуют требованиям, предусмотренным областным<text:s/><text:a xlink:href="https://internet.garant.ru/document/redirect/45016478/0" office:target-frame-name="_top" xlink:show="replace">законом</text:a><text:s/>N 184-ОЗ, и требованиям, предусмотренным<text:s/><text:a xlink:href="#anchor261" office:target-frame-name="_top" xlink:show="replace">подпунктом 2.6.1</text:a><text:s/>временного административного регламента.</text:p>
        <text:p text:style-name="Нормальный">Критерии принятия решения об отказе в предоставлении государственной услуги:</text:p>
        <text:p text:style-name="Нормальный">отсутствие в заявлении или наличие не в полном объеме сведений, указанных в<text:s/><text:a xlink:href="#anchor261" office:target-frame-name="_top" xlink:show="replace">подпункте 2.6.1</text:a><text:s/>временного административного регламента;</text:p>
        <text:soft-page-break/>
        <text:p text:style-name="Нормальный">отсутствие документов, указанных в<text:s/><text:a xlink:href="#anchor262" office:target-frame-name="_top" xlink:show="replace">подпункте 2.6.2</text:a><text:s/>временного административного регламента;</text:p>
        <text:p text:style-name="Нормальный">превышение заявленного объема заготовки древесины по отношению к нормативам заготовки гражданами древесины для собственных нужд, указанных в<text:s/><text:a xlink:href="https://internet.garant.ru/document/redirect/45016478/8" office:target-frame-name="_top" xlink:show="replace">статье 8</text:a><text:s/>областного закона N 184-ОЗ;</text:p>
        <text:p text:style-name="Нормальный">отсутствие в указанном гражданином муниципальном районе, муниципальном округе лесных насаждений, достаточных для заготовки заявленного объема древесины, из имеющихся в лесничестве отведенных для рубки в<text:s/>текущем году лесных участков, предназначенных для заготовки древесины для собственных нужд граждан;</text:p>
        <text:p text:style-name="Нормальный">наличие в заявлении цели использования испрашиваемой древесины, не соответствующей<text:s/><text:a xlink:href="https://internet.garant.ru/document/redirect/45016478/2" office:target-frame-name="_top" xlink:show="replace">статье 2</text:a><text:s/>областного закона N 184-ОЗ;</text:p>
        <text:p text:style-name="Нормальный">обращение с заявлением гражданина, которому ранее отпускалась древесина для собственных нужд, до истечения периодичности предоставления гражданину древесины, установленной<text:s/><text:a xlink:href="https://internet.garant.ru/document/redirect/45016478/8" office:target-frame-name="_top" xlink:show="replace">статьей 8</text:a><text:s/>областного закона N 184-ОЗ, за исключением случаев, предусмотренных<text:s/><text:a xlink:href="https://internet.garant.ru/document/redirect/45016478/436" office:target-frame-name="_top" xlink:show="replace">пунктами 6</text:a>,<text:s/><text:a xlink:href="https://internet.garant.ru/document/redirect/45016478/437" office:target-frame-name="_top" xlink:show="replace">7 части 3 статьи 4</text:a><text:s/>областного закона N 184-ОЗ;</text:p>
        <text:p text:style-name="Нормальный">наличие сведений, подтверждающих, что утраченное (поврежденное) в результате стихийного бедствия, связанного с опасным природным явлением, жилое помещение не является единственным местом постоянного<text:s/>проживания, и гражданин, члены его семьи имеют на праве собственности иные жилые помещения;</text:p>
        <text:p text:style-name="Нормальный">недостоверность сведений, указанных в заявлении и (или) содержащихся в представленных документах;</text:p>
        <text:p text:style-name="Нормальный"><text:bookmark-start text:name="anchor33712"/><text:bookmark-end text:name="anchor33712"/>нарушение срока подачи заявления и документов, необходимых для принятия решения о возможности заключения договора купли-продажи лесных насаждений, на определенные министерством в предшествующем году на очередной год объемы заготовки гражданами древесины для собственных нужд, установленного<text:s/><text:a xlink:href="https://internet.garant.ru/document/redirect/45016478/41" office:target-frame-name="_top" xlink:show="replace">частью 1 статьи 4</text:a><text:s/>областного закона N 184-ОЗ;</text:p>
        <text:p text:style-name="Нормальный"><text:bookmark-start text:name="anchor3372"/><text:bookmark-end text:name="anchor3372"/>3.3.7.2. Максимальный срок принятия решения о предоставлении (об отказе в предоставлении) государственной услуги составляет:</text:p>
        <text:p text:style-name="Нормальный">для принятия решения о подготовке проекта<text:s/>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 лесных насаждений-25 рабочих дней<text:s/>со дня принятия лесничеством решения о подготовке проекта договора купли-продажи лесных насаждений;</text:p>
        <text:p text:style-name="Нормальный"><text:bookmark-start text:name="anchor338"/><text:bookmark-end text:name="anchor338"/>3.3.8. Предоставление результата государственной услуги:</text:p>
        <text:p text:style-name="Нормальный"><text:bookmark-start text:name="anchor3381"/><text:bookmark-end text:name="anchor3381"/>3.3.8.1. Должностное лицо лесничества, ответственное за предоставление государственной услуги, готовит проект приказа о подготовке проекта договора купли-продажи лесных насаждений либо проект приказа об отказе в заключении договора купли-продажи лесных насаждений и подписывает его у директора лесничества;</text:p>
      </text:section>
      <text:section text:name="Sect23" text:style-name="S23">
        <text:soft-page-break/>
        <text:p text:style-name="P56">Информация об изменениях:</text:p>
        <text:p text:style-name="Информацияоверсии"><text:bookmark-start text:name="anchor3382"/><text:bookmark-end text:name="anchor3382"/>Подпункт 3.3.8.2 изменен с 13 февраля 2024 г. -<text:s/><text:a xlink:href="https://internet.garant.ru/document/redirect/408539865/124" office:target-frame-name="_top" xlink:show="replace">Указ</text:a><text:s/>Губернатора Новгородской области от 13 февраля 2024 г. N 54</text:p>
        <text:p text:style-name="Обычный"/>
      </text:section>
      <text:section text:name="Sect24" text:style-name="S24">
        <text:soft-page-break/>
        <text:p text:style-name="Нормальный">3.3.8.2. Должностное лицо лесничества, ответственное за предоставление государственной услуги, в день подписания приказа о подготовке проекта договора купли-продажи лесных насаждений либо приказа об отказе в заключении договора купли-продажи<text:s/>лесных насаждений направляет информацию о принятом решении о подготовке проекта договора купли-продажи лесных насаждений (в том числе содержащую указание срока для подписания договора купли-продажи лесных насаждений) либо информацию об отказе в заключении<text:s/>договора купли-продажи лесных насаждений с указанием причин отказа одним из следующих способов:</text:p>
        <text:p text:style-name="Нормальный">путем вручения лично заявителю (его представителю);</text:p>
        <text:p text:style-name="Нормальный">в виде почтового отправления заказным письмом с уведомлением о вручении по адресу, указанному в заявлении;</text:p>
        <text:p text:style-name="Нормальный">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3822"/><text:bookmark-end text:name="anchor33822"/><text:soft-page-break/>В случае направления заявителю информации об отказе в заключении договора купли-продажи лесных насаждений в связи с отсутствием в указанном заявителем муниципальном<text:s/>районе, муниципальном округе Новгородской области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 лесничество одновременно направляет заявителю письменное уведомление о возможности подачи заявления в иное лесничество, имеющее объемы древесины, отведенные для рубки в текущем году лесных участков, предназначенных для заготовки древесины для собственных нужд граждан;</text:p>
        <text:p text:style-name="Нормальный"><text:bookmark-start text:name="anchor3383"/><text:bookmark-end text:name="anchor3383"/>3.3.8.3. В случае отсутствия оснований для отказа в предоставлении государственной услуги, предусмотренных<text:s/><text:a xlink:href="#anchor2821" office:target-frame-name="_top" xlink:show="replace">подпунктом 2.8.2.1</text:a><text:s/>временного административного регламента, лесничеством проводятся мероприятия по:</text:p>
        <text:p text:style-name="Нормальный">определению места заготовки требуемого количества древесины с учетом удаленности от места жительства заявителя, транспортной доступности лесных насаждений, качественных и количественных показателей лесных насаждений;</text:p>
        <text:p text:style-name="Нормальный">перечету лесных насаждений, предлагаемых к заготовке;</text:p>
        <text:p text:style-name="Нормальный">материально-денежной оценке лесосеки;</text:p>
        <text:p text:style-name="Нормальный">определению окончательной стоимости заявленного объема древесины;</text:p>
        <text:p text:style-name="Нормальный">подготовке проекта договора купли-продажи лесных насаждений.</text:p>
        <text:p text:style-name="Нормальный">В случае неявки гражданина (или его представителя по доверенности) для подписания договора купли-продажи лесных насаждений неявка расценивается как отказ от заключения договора купли-продажи лесных насаждений, о чем должностным лицом лесничества делаются записи в журнале регистрации заявлений и на проекте договора купли-продажи лесных насаждений.</text:p>
        <text:p text:style-name="Нормальный">В случае устного или письменного отказа гражданина (или его представителя по доверенности) от подписания договора купли-продажи лесных насаждений должностным лицом лесничества делаются записи в журнале регистрации заявлений и<text:s/>на проекте договора купли-продажи лесных насаждений для собственных нужд;</text:p>
        <text:p text:style-name="Нормальный"><text:bookmark-start text:name="anchor3384"/><text:bookmark-end text:name="anchor3384"/>3.3.8.4. Договор купли-продажи лесных насаждений заключается министерством в течение 25 рабочих дней со дня издания лесничеством приказа о подготовке проекта договора купли-продажи лесных насаждений;</text:p>
        <text:p text:style-name="Нормальный"><text:bookmark-start text:name="anchor339"/><text:bookmark-end text:name="anchor339"/>3.3.9. Получение дополнительных сведений от заявителя:</text:p>
        <text:p text:style-name="Нормальный"><text:bookmark-start text:name="anchor3391"/><text:bookmark-end text:name="anchor3391"/>3.3.9.1. Получение дополнительных сведений от заявителя при предоставлении государственной услуги не предусмотрено.</text:p>
        <text:p text:style-name="Нормальный"><text:bookmark-start text:name="anchor34"/><text:bookmark-end text:name="anchor34"/><text:span text:style-name="T57">3.4. Вариант 2:</text:span></text:p>
        <text:p text:style-name="Нормальный"><text:bookmark-start text:name="anchor341"/><text:bookmark-end text:name="anchor341"/>3.4.1. Результат предоставления государственной<text:s/>услуги:</text:p>
        <text:p text:style-name="Нормальный">заключение договора купли-продажи лесных насаждений для цели возведения строений;</text:p>
        <text:p text:style-name="Нормальный">принятие решения об отказе в заключении договора купли-продажи лесных насаждений;</text:p>
        <text:p text:style-name="Нормальный"><text:bookmark-start text:name="anchor342"/><text:bookmark-end text:name="anchor342"/>3.4.2. Максимальный срок предоставления государственной услуги составляет:</text:p>
        <text:p text:style-name="Нормальный">для принятия решения о подготовке проекта 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text:s/>лесных насаждений-25 рабочих дней со дня принятия лесничеством решения о подготовке проекта договора купли-продажи лесных насаждений;</text:p>
        <text:p text:style-name="Нормальный"><text:bookmark-start text:name="anchor343"/><text:bookmark-end text:name="anchor343"/>3.4.3. Перечень административных процедур предоставления государственной услуги:</text:p>
        <text:p text:style-name="Нормальный">прием заявления и документов, необходимых<text:s/>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 решения о предоставлении (об отказе в предоставлении) государственной услуги;</text:p>
        <text:p text:style-name="Нормальный">предоставление результата государственной услуги;</text:p>
        <text:p text:style-name="Нормальный">получение дополнительных сведений от заявителя;</text:p>
        <text:p text:style-name="Нормальный"><text:bookmark-start text:name="anchor344"/><text:bookmark-end text:name="anchor344"/>3.4.4. Прием заявления и документов, необходимых для предоставления государственной услуги:</text:p>
        <text:p text:style-name="Нормальный"><text:bookmark-start text:name="anchor3441"/><text:bookmark-end text:name="anchor3441"/>3.4.4.1. Заявитель (его представитель) представляет заявление и документы, необходимые для предоставления государственной услуги:</text:p>
        <text:soft-page-break/>
        <text:p text:style-name="Нормальный">на бумажном носителе лично в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p text:style-name="Нормальный">в форме электронных документов посредством федеральной<text:s/>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section>
      <text:section text:name="Sect25" text:style-name="S25">
        <text:soft-page-break/>
        <text:p text:style-name="P58">Информация об изменениях:</text:p>
        <text:p text:style-name="Информацияоверсии"><text:bookmark-start text:name="anchor3442"/><text:bookmark-end text:name="anchor3442"/>Подпункт 3.4.4.2 изменен с 13 февраля 2024 г. -<text:s/><text:a xlink:href="https://internet.garant.ru/document/redirect/408539865/125" office:target-frame-name="_top" xlink:show="replace">Указ</text:a><text:s/>Губернатора Новгородской области<text:s/>от 13 февраля 2024 г. N 54</text:p>
        <text:p text:style-name="Обычный"/>
      </text:section>
      <text:section text:name="Sect26" text:style-name="S26">
        <text:soft-page-break/>
        <text:p text:style-name="Нормальный">3.4.4.2. Для предоставления государственной услуги заявителем самостоятельно представляются следующие документы:</text:p>
        <text:p text:style-name="Нормальный">заявление по<text:s/>форме, предусмотренной<text:s/><text:a xlink:href="#anchor1200" office:target-frame-name="_top" xlink:show="replace">приложением N 2</text:a><text:s/>к временному административному регламенту;</text:p>
        <text:p text:style-name="Нормальный">для строительства жилого дома, жилого строения:</text:p>
        <text:p text:style-name="Нормальный">копия судебного решения об установлении факта проживания на территории Новгородской области (при<text:s/>необходимости);</text:p>
        <text:p text:style-name="Нормальный">документы, удостоверяющие личность лиц, указанных в качестве членов семьи гражданина (если гражданин является членом многодетной семьи);</text:p>
        <text:p text:style-name="Нормальный">удостоверение, подтверждающее статус многодетной семьи (если гражданин является членом многодетной семьи);</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text:s/>членов семьи;</text:p>
        <text:p text:style-name="Нормальный">для строительства нежилых строений и сооружений вспомогательного назначен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для возведения строений в случае признания жилого помещения непригодным для проживания в результате пожара или иного стихийного бедств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section>
      <text:section text:name="Sect27" text:style-name="S27">
        <text:soft-page-break/>
        <text:p text:style-name="P59">Информация об изменениях:</text:p>
        <text:p text:style-name="Информацияоверсии"><text:bookmark-start text:name="anchor3443"/><text:bookmark-end text:name="anchor3443"/>Подпункт 3.4.4.3 изменен с 13 февраля 2024 г. -<text:s/><text:a xlink:href="https://internet.garant.ru/document/redirect/408539865/125" office:target-frame-name="_top" xlink:show="replace">Указ</text:a><text:s/>Губернатора Новгородской области от 13 февраля 2024 г. N 54</text:p>
        <text:p text:style-name="Обычный"/>
      </text:section>
      <text:section text:name="Sect28" text:style-name="S28">
        <text:soft-page-break/>
        <text:p text:style-name="Нормальный">3.4.4.3. Для предоставления государственной услуги заявителем по собственной инициативе представляются следующие документы:</text:p>
        <text:p text:style-name="Нормальный">для строительства жилого дома, жилого строения:</text:p>
        <text:p text:style-name="Нормальный"><text:bookmark-start text:name="anchor34433"/><text:bookmark-end text:name="anchor34433"/>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разрешение на строительство, за исключением случаев, когда в соответствии с<text:s/><text:a xlink:href="https://internet.garant.ru/document/redirect/12138258/3" office:target-frame-name="_top" xlink:show="replace">законодательством</text:a><text:s/>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 Многодетные семьи и семьи, которым присвоен статус многодетной<text:s/>семьи после 01 января 2018 года, реализовавшие свое право на заготовку древесины для собственных нужд для строительства жилого дома, жилого строения до 01 января 2018 года, и желающие воспользоваться правом на дополнительную заготовку древесины для собственных нужд для строительства жилого дома, жилого строения в объеме до 100 куб. м, представляют разрешение на строительство, за исключением случаев, когда в соответствии с законодательством о<text:s/><text:soft-page-break/>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 на каждое строение;</text:p>
        <text:p text:style-name="Нормальный">свидетельство о регистрации по месту жительства или по месту пребывания на территории Новгородской области;</text:p>
        <text:p text:style-name="Нормальный">свидетельство о заключении брака - для лиц, состоящих в браке (если<text:s/>гражданин является членом многодетной семьи);</text:p>
        <text:p text:style-name="Нормальный">свидетельства о рождении или иные документы, удостоверяющие личность детей (если гражданин является членом многодетной семьи);</text:p>
        <text:p text:style-name="Нормальный">для строительства нежилых строений и сооружений вспомогательного назначения:</text:p>
        <text:p text:style-name="Нормальный"><text:bookmark-start text:name="anchor34439"/><text:bookmark-end text:name="anchor34439"/>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 (в случае если нежилое строение и сооружения вспомогательного назначения были повреждены либо нежилое<text:s/>строение и сооружения вспомогательного назначения были уничтожены полностью в результате пожара или иного стихийного бедствия);</text:p>
        <text:p text:style-name="Нормальный">для возведения строений в случае признания жилого помещения непригодным для проживания в результате пожара или иного стихийного<text:s/>бедствия:</text:p>
        <text:p text:style-name="Нормальный"><text:bookmark-start text:name="anchor344312"/><text:bookmark-end text:name="anchor344312"/>правоустанавливающие (правоудостоверяющие) документы на земельный участок;</text:p>
        <text:p text:style-name="Нормальный">разрешение на строительство, за исключением случаев, когда в соответствии с<text:s/><text:a xlink:href="https://internet.garant.ru/document/redirect/12138258/3" office:target-frame-name="_top" xlink:show="replace">законодательством</text:a><text:s/>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text:s/>параметрам и допустимости размещения объекта индивидуального жилищного строительства или садового дома на земельном участке;</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text:s/>ликвидации последствий стихийных бедствий, подтверждающий факт пожара или иного стихийного бедствия, а также факт утраты имущества;</text:p>
        <text:p text:style-name="Нормальный">документ, подтверждающий в соответствии с федеральным законодательством непригодность жилого помещения для проживания граждан;</text:p>
        <text:p text:style-name="Нормальный">выписка из Единого государственного реестра недвижимости о наличии или об отсутствии зарегистрированных прав на жилые помещения у гражданина и членов его семьи.</text:p>
        <text:p text:style-name="Нормальный">Документы, указанные в<text:s/><text:a xlink:href="#anchor34433" office:target-frame-name="_top" xlink:show="replace">третьем</text:a>,<text:s/><text:a xlink:href="#anchor34439" office:target-frame-name="_top" xlink:show="replace">девятом</text:a>,<text:s/><text:a xlink:href="#anchor344312" office:target-frame-name="_top" xlink:show="replace">двенадцатом абзацах</text:a><text:s/>настоящего подпункта,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3444"/><text:bookmark-end text:name="anchor3444"/>3.4.4.4. При направлении заявления и документов, необходимых для предоставления государственной услуги, представителем заявителя к заявлению прилагается документ, подтверждающий полномочия представителя заявителя;</text:p>
        <text:p text:style-name="Нормальный"><text:bookmark-start text:name="anchor3445"/><text:bookmark-end text:name="anchor3445"/>3.4.4.5.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лично в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 подаче заявления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446"/><text:bookmark-end text:name="anchor3446"/><text:soft-page-break/>3.4.4.6. Основанием для отказа в приеме заявления и документов, необходимых для предоставления государственной услуги, является подача заявления и документов, необходимых для предоставления государственной услуги, ранее срока, установленного<text:s/><text:a xlink:href="#anchor2652" office:target-frame-name="_top" xlink:show="replace">вторым абзацем подпункта 2.6.5</text:a><text:s/>временного административного регламента;</text:p>
        <text:p text:style-name="Нормальный"><text:bookmark-start text:name="anchor3447"/><text:bookmark-end text:name="anchor3447"/>3.4.4.7. Срок регистрации заявления и документов, необходимых для предоставления государственной услуги, составляет один рабочий день со<text:s/>дня их получения лесничеством;</text:p>
        <text:p text:style-name="Нормальный"><text:bookmark-start text:name="anchor345"/><text:bookmark-end text:name="anchor345"/>3.4.5. Межведомственное информационное взаимодействие:</text:p>
        <text:p text:style-name="Нормальный"><text:bookmark-start text:name="anchor3451"/><text:bookmark-end text:name="anchor3451"/>3.4.5.1. В случае если заявитель по собственной инициативе не представил документы, указанные в<text:s/><text:a xlink:href="#anchor3443" office:target-frame-name="_top" xlink:show="replace">подпункте 3.4.4.3</text:a><text:s/>временного административного регламента, должностное лицо лесничества, ответственное за предоставление государственной услуги, в срок не более чем один рабочий день со дня поступления в лесничество заявления и документов, необходимых для предоставления государственной услуги, формирует и направляет запросы в Управление Федеральной службы государственной регистрации, кадастра и картографии по Новгородской области, Управление Министерства внутренних дел Российской Федерации по Новгородской области, Главное управление Министерства Российской Федерации по делам гражданской обороны, чрезвычайным ситуациям и ликвидации последствий стихийных бедствий по Новгородской области, органы записи актов гражданского состояния, органы местного самоуправления Новгородской области;</text:p>
        <text:p text:style-name="Нормальный"><text:bookmark-start text:name="anchor3452"/><text:bookmark-end text:name="anchor3452"/>3.4.5.2. Запрос должен содержать следующие сведения:</text:p>
        <text:p text:style-name="Нормальный">наименование лесничества, направляющего запрос;</text:p>
        <text:p text:style-name="Нормальный">наименование органа, в адрес которого направляется запрос;</text:p>
        <text:p text:style-name="Нормальный">наименование государственной услуги, для предоставления которой необходимо представление документов и (или) информации;</text:p>
        <text:p text:style-name="Нормальный">указание на положения нормативного правового акта, которыми установлено представление документов и (или) информации, необходимых для предоставления государственной услуги, и указание на реквизиты данного нормативного правового акта;</text:p>
        <text:p text:style-name="Нормальный">сведения, необходимые для представления документов и (или) информации, установленные временным административным регламентом, а также сведения, предусмотренные нормативными правовыми актами как необходимые для представления таких документов и (или) информации;</text:p>
        <text:p text:style-name="Нормальный">контактная информация для направления ответа на запрос;</text:p>
        <text:p text:style-name="Нормальный">дата направления запроса и срок ожидаемого ответа на запрос;</text:p>
        <text:p text:style-name="Нормальный">фамилия, имя, отчество (при наличии) и должность лица, подготовившего и направившего запрос, а также номер служебного телефона и (или) адрес электронной почты данного лица для связи;</text:p>
        <text:p text:style-name="Нормальный">информация о факте получения согласия, предусмотренного<text:s/><text:a xlink:href="https://internet.garant.ru/document/redirect/12177515/705" office:target-frame-name="_top" xlink:show="replace">частью 5 статьи 7</text:a><text:s/>Федерального закона N 210-ФЗ (при направлении межведомственного запроса в случае, предусмотренном<text:s/><text:a xlink:href="https://internet.garant.ru/document/redirect/12177515/705" office:target-frame-name="_top" xlink:show="replace">частью 5 статьи 7</text:a><text:s/>Федерального закона N 210-ФЗ);</text:p>
        <text:p text:style-name="Нормальный"><text:bookmark-start text:name="anchor346"/><text:bookmark-end text:name="anchor346"/>3.4.6. Приостановление предоставления государственной услуги:</text:p>
        <text:p text:style-name="Нормальный"><text:bookmark-start text:name="anchor3461"/><text:bookmark-end text:name="anchor3461"/>3.4.6.1. Основания для приостановления предоставления государственной услуги отсутствуют;</text:p>
        <text:p text:style-name="Нормальный"><text:bookmark-start text:name="anchor347"/><text:bookmark-end text:name="anchor347"/>3.4.7. Принятие решения о предоставлении (об отказе в предоставлении) государственной услуги:</text:p>
      </text:section>
      <text:section text:name="Sect29" text:style-name="S29">
        <text:soft-page-break/>
        <text:p text:style-name="P60">Информация об изменениях:</text:p>
        <text:p text:style-name="Информацияоверсии"><text:bookmark-start text:name="anchor3471"/><text:bookmark-end text:name="anchor3471"/>Подпункт 3.4.7.1<text:s/>изменен с 13 февраля 2024 г. -<text:s/><text:a xlink:href="https://internet.garant.ru/document/redirect/408539865/123" office:target-frame-name="_top" xlink:show="replace">Указ</text:a><text:s/>Губернатора Новгородской области от 13 февраля 2024 г. N 54</text:p>
        <text:p text:style-name="Обычный"/>
      </text:section>
      <text:section text:name="Sect30" text:style-name="S30">
        <text:soft-page-break/>
        <text:p text:style-name="Нормальный">3.4.7.1. Критерии принятия решения о предоставлении государственной услуги:</text:p>
        <text:p text:style-name="Нормальный">заявление и документы, необходимые для предоставления государственной услуги, соответствуют требованиям, предусмотренным областным<text:s/><text:a xlink:href="https://internet.garant.ru/document/redirect/45016478/0" office:target-frame-name="_top" xlink:show="replace">законом</text:a><text:s/>N 184-ОЗ, и требованиям, предусмотренным<text:s/><text:a xlink:href="#anchor261" office:target-frame-name="_top" xlink:show="replace">подпунктом 2.6.1</text:a><text:s/>временного административного регламента.</text:p>
        <text:p text:style-name="Нормальный">Критерии принятия решения об отказе в предоставлении государственной услуги:</text:p>
        <text:p text:style-name="Нормальный">отсутствие в заявлении или наличие не в полном объеме сведений, указанных в<text:s/><text:a xlink:href="#anchor261" office:target-frame-name="_top" xlink:show="replace">подпункте 2.6.1</text:a><text:s/>временного административного регламента;</text:p>
        <text:p text:style-name="Нормальный">отсутствие документов, указанных в<text:s/><text:a xlink:href="#anchor262" office:target-frame-name="_top" xlink:show="replace">подпункте 2.6.2</text:a><text:s/>временного административного регламента;</text:p>
        <text:soft-page-break/>
        <text:p text:style-name="Нормальный">превышение заявленного объема заготовки древесины по отношению к нормативам заготовки гражданами древесины для собственных нужд, указанных в<text:s/><text:a xlink:href="https://internet.garant.ru/document/redirect/45016478/8" office:target-frame-name="_top" xlink:show="replace">статье 8</text:a><text:s/>областного закона N 184-ОЗ;</text:p>
        <text:p text:style-name="Нормальный">отсутствие в указанном гражданином муниципальном районе, муниципальном округе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text:p>
        <text:p text:style-name="Нормальный">наличие в заявлении цели использования испрашиваемой древесины, не соответствующей<text:s/><text:a xlink:href="https://internet.garant.ru/document/redirect/45016478/2" office:target-frame-name="_top" xlink:show="replace">статье 2</text:a><text:s/>областного закона N 184-ОЗ;</text:p>
        <text:p text:style-name="Нормальный">обращение с заявлением гражданина, которому ранее отпускалась древесина для собственных нужд, до истечения периодичности предоставления гражданину древесины, установленной<text:s/><text:a xlink:href="https://internet.garant.ru/document/redirect/45016478/8" office:target-frame-name="_top" xlink:show="replace">статьей 8</text:a><text:s/>областного закона N 184-ОЗ, за исключением случаев, предусмотренных<text:s/><text:a xlink:href="https://internet.garant.ru/document/redirect/45016478/436" office:target-frame-name="_top" xlink:show="replace">пунктами 6</text:a>,<text:s/><text:a xlink:href="https://internet.garant.ru/document/redirect/45016478/437" office:target-frame-name="_top" xlink:show="replace">7 части 3 статьи 4</text:a><text:s/>областного закона N 184-ОЗ;</text:p>
        <text:p text:style-name="Нормальный">наличие сведений, подтверждающих, что утраченное (поврежденное) в результате стихийного бедствия, связанного с опасным природным явлением, жилое помещение не является единственным местом постоянного проживания, и гражданин,<text:s/>члены его семьи имеют на праве собственности иные жилые помещения;</text:p>
        <text:p text:style-name="Нормальный">недостоверность сведений, указанных в заявлении и (или) содержащихся в представленных документах;</text:p>
        <text:p text:style-name="Нормальный"><text:bookmark-start text:name="anchor34712"/><text:bookmark-end text:name="anchor34712"/>нарушение срока подачи заявления и документов, необходимых для принятия решения о возможности заключения договора купли-продажи лесных насаждений, на определенные министерством в предшествующем году на очередной год объемы заготовки гражданами древесины для собственных нужд, установленного<text:s/><text:a xlink:href="https://internet.garant.ru/document/redirect/45016478/41" office:target-frame-name="_top" xlink:show="replace">частью 1 статьи 4</text:a><text:s/>областного закона N 184-ОЗ;</text:p>
        <text:p text:style-name="Нормальный"><text:bookmark-start text:name="anchor3472"/><text:bookmark-end text:name="anchor3472"/>3.4.7.2. Максимальный срок принятия решения о предоставлении (об отказе в предоставлении) государственной услуги составляет:</text:p>
        <text:p text:style-name="Нормальный">для принятия решения о подготовке проекта 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 лесных насаждений-25 рабочих дней со дня принятия лесничеством решения о подготовке проекта договора купли-продажи лесных насаждений;</text:p>
        <text:p text:style-name="Нормальный"><text:bookmark-start text:name="anchor348"/><text:bookmark-end text:name="anchor348"/>3.4.8. Предоставление результата государственной услуги:</text:p>
        <text:p text:style-name="Нормальный"><text:bookmark-start text:name="anchor3481"/><text:bookmark-end text:name="anchor3481"/>3.4.8.1. Должностное лицо лесничества, ответственное за предоставление государственной услуги, готовит проект приказа о подготовке проекта договора купли-продажи лесных насаждений либо проект приказа об отказе в заключении договора купли-продажи лесных насаждений и подписывает его у директора лесничества;</text:p>
      </text:section>
      <text:section text:name="Sect31" text:style-name="S31">
        <text:soft-page-break/>
        <text:p text:style-name="P61">Информация об изменениях:</text:p>
        <text:p text:style-name="Информацияоверсии"><text:bookmark-start text:name="anchor3482"/><text:bookmark-end text:name="anchor3482"/>Подпункт 3.4.8.2 изменен с 13 февраля 2024 г. -<text:s/><text:a xlink:href="https://internet.garant.ru/document/redirect/408539865/124" office:target-frame-name="_top" xlink:show="replace">Указ</text:a><text:s/>Губернатора Новгородской области от 13 февраля 2024 г. N 54</text:p>
        <text:p text:style-name="Обычный"/>
      </text:section>
      <text:section text:name="Sect32" text:style-name="S32">
        <text:soft-page-break/>
        <text:p text:style-name="Нормальный">3.4.8.2.<text:s/>Должностное лицо лесничества, ответственное за предоставление государственной услуги, в день подписания приказа о подготовке проекта договора купли-продажи лесных насаждений либо приказа об отказе в заключении договора купли-продажи лесных насаждений направляет информацию о принятом решении о подготовке проекта договора купли-продажи лесных насаждений (в том числе содержащую указание срока для подписания договора купли-продажи лесных насаждений) либо информацию об отказе в заключении договора купли-продажи<text:s/>лесных насаждений с указанием причин отказа одним из следующих способов:</text:p>
        <text:p text:style-name="Нормальный">путем вручения лично заявителю (его представителю);</text:p>
        <text:p text:style-name="Нормальный">в виде почтового отправления заказным письмом с уведомлением о вручении по адресу, указанному заявителем;</text:p>
        <text:p text:style-name="Нормальный">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4822"/><text:bookmark-end text:name="anchor34822"/>В случае направления заявителю информации об отказе в заключении договора купли-продажи лесных насаждений в связи с отсутствием в указанном заявителем муниципальном районе,<text:s/><text:soft-page-break/>муниципальном округе Новгородской области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 лесничество одновременно направляет заявителю письменное уведомление о возможности подачи заявления в иное лесничество, имеющее объемы древесины, отведенные для рубки в текущем году лесных участков, предназначенных для заготовки древесины для собственных нужд граждан;</text:p>
        <text:p text:style-name="Нормальный"><text:bookmark-start text:name="anchor3483"/><text:bookmark-end text:name="anchor3483"/>3.4.8.3. В случае отсутствия оснований для отказа в предоставлении государственной услуги, предусмотренных<text:s/><text:a xlink:href="#anchor2821" office:target-frame-name="_top" xlink:show="replace">подпунктом 2.8.2.1</text:a><text:s/>временного административного регламента, лесничеством проводятся мероприятия по:</text:p>
        <text:p text:style-name="Нормальный">определению<text:s/>места заготовки требуемого количества древесины с учетом удаленности от места жительства заявителя, транспортной доступности лесных насаждений, качественных и количественных показателей лесных насаждений;</text:p>
        <text:p text:style-name="Нормальный">перечету лесных насаждений, предлагаемых к заготовке;</text:p>
        <text:p text:style-name="Нормальный">материально-денежной оценке лесосеки;</text:p>
        <text:p text:style-name="Нормальный">определению окончательной стоимости заявленного объема древесины;</text:p>
        <text:p text:style-name="Нормальный">подготовке проекта договора купли-продажи лесных насаждений.</text:p>
        <text:p text:style-name="Нормальный">В случае неявки гражданина (или его представителя по доверенности) для подписания договора купли-продажи лесных насаждений неявка расценивается как отказ от заключения договора купли-продажи лесных насаждений, о чем должностным лицом лесничества делаются записи в журнале регистрации заявлений и на проекте договора купли-продажи лесных насаждений.</text:p>
        <text:p text:style-name="Нормальный">В случае устного или письменного отказа гражданина (или его представителя по доверенности) от подписания договора купли-продажи лесных насаждений должностным лицом лесничества делаются записи в журнале регистрации заявлений и на проекте договора<text:s/>купли-продажи лесных насаждений для собственных нужд;</text:p>
        <text:p text:style-name="Нормальный"><text:bookmark-start text:name="anchor3484"/><text:bookmark-end text:name="anchor3484"/>3.4.8.4. Договор купли-продажи лесных насаждений заключается министерством в течение 25 рабочих дней со дня издания лесничеством приказа о подготовке проекта договора купли-продажи лесных насаждений;</text:p>
        <text:p text:style-name="Нормальный"><text:bookmark-start text:name="anchor349"/><text:bookmark-end text:name="anchor349"/>3.4.9. Получение дополнительных сведений от заявителя:</text:p>
        <text:p text:style-name="Нормальный"><text:bookmark-start text:name="anchor3491"/><text:bookmark-end text:name="anchor3491"/>3.4.9.1. Получение дополнительных сведений от заявителя при предоставлении государственной услуги не предусмотрено.</text:p>
        <text:p text:style-name="Нормальный"><text:bookmark-start text:name="anchor35"/><text:bookmark-end text:name="anchor35"/><text:span text:style-name="T62">3.5. Вариант 3:</text:span></text:p>
        <text:p text:style-name="Нормальный"><text:bookmark-start text:name="anchor351"/><text:bookmark-end text:name="anchor351"/>3.5.1. Результат предоставления государственной услуги:</text:p>
        <text:p text:style-name="Нормальный">заключение договора купли-продажи лесных насаждений для иных собственных нужд;</text:p>
        <text:p text:style-name="Нормальный">принятие решения об отказе в заключении договора купли-продажи лесных насаждений;</text:p>
        <text:p text:style-name="Нормальный"><text:bookmark-start text:name="anchor352"/><text:bookmark-end text:name="anchor352"/>3.5.2. Максимальный срок предоставления государственной услуги составляет:</text:p>
        <text:p text:style-name="Нормальный">для принятия решения о подготовке проекта 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 лесных насаждений-25 рабочих дней со дня принятия лесничеством решения о подготовке проекта договора купли-продажи лесных насаждений;</text:p>
        <text:p text:style-name="Нормальный"><text:bookmark-start text:name="anchor353"/><text:bookmark-end text:name="anchor353"/>3.5.3. Перечень административных процедур предоставления государственной услуги:</text:p>
        <text:p text:style-name="Нормальный">прием заявления и документов, необходимых 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 решения о предоставлении (об отказе в предоставлении) государственной услуги;</text:p>
        <text:p text:style-name="Нормальный">предоставление результата государственной<text:s/>услуги;</text:p>
        <text:p text:style-name="Нормальный">получение дополнительных сведений от заявителя;</text:p>
        <text:p text:style-name="Нормальный"><text:bookmark-start text:name="anchor354"/><text:bookmark-end text:name="anchor354"/>3.5.4. Прием заявления и документов, необходимых для предоставления государственной услуги:</text:p>
        <text:p text:style-name="Нормальный"><text:bookmark-start text:name="anchor3541"/><text:bookmark-end text:name="anchor3541"/>3.5.4.1. Заявитель (его представитель) представляет заявление и документы, необходимые для предоставления государственной услуги:</text:p>
        <text:p text:style-name="Нормальный">на бумажном носителе лично в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soft-page-break/>
        <text:p text:style-name="Нормальный">в форме электронных документов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section>
      <text:section text:name="Sect33" text:style-name="S33">
        <text:soft-page-break/>
        <text:p text:style-name="P63">Информация об изменениях:</text:p>
        <text:p text:style-name="Информацияоверсии"><text:bookmark-start text:name="anchor3542"/><text:bookmark-end text:name="anchor3542"/>Подпункт 3.5.4.2 изменен с 13 февраля 2024 г. -<text:s/><text:a xlink:href="https://internet.garant.ru/document/redirect/408539865/126" office:target-frame-name="_top" xlink:show="replace">Указ</text:a><text:s/>Губернатора Новгородской области от 13 февраля 2024 г. N<text:s/>54</text:p>
        <text:p text:style-name="Обычный"/>
      </text:section>
      <text:section text:name="Sect34" text:style-name="S34">
        <text:soft-page-break/>
        <text:p text:style-name="Нормальный">3.5.4.2. Для предоставления государственной услуги заявителем самостоятельно представляются следующие документы:</text:p>
        <text:p text:style-name="Нормальный">заявление по форме, предусмотренной<text:s/><text:a xlink:href="#anchor1200" office:target-frame-name="_top" xlink:show="replace">приложением N 2</text:a><text:s/>к временному административному регламенту;</text:p>
        <text:p text:style-name="Нормальный">для ремонта и (или) реконструкции жилого дома, жилого строения:</text:p>
        <text:p text:style-name="Нормальный">технический паспорт (технический план) жилого помещения;</text:p>
        <text:p text:style-name="Нормальный">копия судебного решения об установлении факта проживания на территории Новгородской области (при необходимости);</text:p>
        <text:p text:style-name="Нормальный"><text:bookmark-start text:name="anchor35426"/><text:bookmark-end text:name="anchor35426"/>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text:s/>заключении договора купли-продажи лесных насаждений одним из членов семьи;</text:p>
        <text:p text:style-name="Нормальный">для ремонта нежилого строения и сооружения вспомогательного назначения:</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p text:style-name="Нормальный">для иных хозяйственных потребностей:</text:p>
        <text:p text:style-name="Нормальный">сведения о составе семьи заявителя согласно<text:s/><text:a xlink:href="https://internet.garant.ru/document/redirect/45016478/1000" office:target-frame-name="_top" xlink:show="replace">приложению 1</text:a><text:s/>к областному закону N 184-ОЗ - в случае подачи заявления о заключении договора купли-продажи лесных насаждений одним из членов семьи;</text:p>
      </text:section>
      <text:section text:name="Sect35" text:style-name="S35">
        <text:soft-page-break/>
        <text:p text:style-name="P64">Информация об изменениях:</text:p>
        <text:p text:style-name="Информацияоверсии"><text:bookmark-start text:name="anchor3543"/><text:bookmark-end text:name="anchor3543"/>Подпункт 3.5.4.3 изменен с 13 февраля 2024 г. -<text:s/><text:a xlink:href="https://internet.garant.ru/document/redirect/408539865/127" office:target-frame-name="_top" xlink:show="replace">Указ</text:a><text:s/>Губернатора Новгородской области от 13 февраля 2024 г. N 54</text:p>
        <text:p text:style-name="Обычный"/>
      </text:section>
      <text:section text:name="Sect36" text:style-name="S36">
        <text:soft-page-break/>
        <text:p text:style-name="Нормальный">3.5.4.3. Для предоставления государственной услуги заявителем по собственной инициативе представляются следующие документы:</text:p>
        <text:p text:style-name="Нормальный">для ремонта и (или) реконструкции жилого дома, жилого<text:s/>строения:</text:p>
        <text:p text:style-name="Нормальный"><text:bookmark-start text:name="anchor35433"/><text:bookmark-end text:name="anchor35433"/>правоустанавливающие (правоудостоверяющие) документы на жилое помещение, расположенное в границах муниципального образования Новгородской области;</text:p>
        <text:p text:style-name="Нормальный">свидетельство о регистрации по месту жительства или по месту пребывания на территории Новгородской<text:s/>области;</text:p>
        <text:p text:style-name="Нормальный">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 (в случае если жилое помещение было повреждено в результате пожара или иного стихийного бедствия);</text:p>
        <text:p text:style-name="Нормальный">для ремонта нежилого строения и сооружения вспомогательного назначения:</text:p>
        <text:p text:style-name="Нормальный"><text:bookmark-start text:name="anchor35437"/><text:bookmark-end text:name="anchor35437"/>правоустанавливающие (правоудостоверяющие) документы на нежилое<text:s/>строение и сооружения вспомогательного назначения, а при их отсутствии - 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Нормальный">документ, выданный территориальным<text:s/>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 (в случае если нежилое<text:s/>строение и сооружения вспомогательного назначения были повреждены либо нежилое строение и сооружения вспомогательного назначения были уничтожены полностью в результате пожара или иного стихийного бедствия).</text:p>
        <text:soft-page-break/>
        <text:p text:style-name="Нормальный">Документы, указанные в<text:s/><text:a xlink:href="#anchor35433" office:target-frame-name="_top" xlink:show="replace">третьем</text:a>,<text:s/><text:a xlink:href="#anchor35437" office:target-frame-name="_top" xlink:show="replace">седьмом абзацах</text:a><text:s/>настоящего подпункта, представляются заявителе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Нормальный"><text:bookmark-start text:name="anchor3544"/><text:bookmark-end text:name="anchor3544"/>3.5.4.4. При направлении заявления и документов, необходимых для предоставления государственной услуги, представителем заявителя к заявлению прилагается документ, подтверждающий полномочия представителя заявителя;</text:p>
        <text:p text:style-name="Нормальный"><text:bookmark-start text:name="anchor3545"/><text:bookmark-end text:name="anchor3545"/>3.5.4.5.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лично в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 подаче заявления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546"/><text:bookmark-end text:name="anchor3546"/>3.5.4.6. Основанием для отказа в приеме заявления и документов, необходимых для предоставления государственной услуги, является подача заявления и документов, необходимых для предоставления государственной услуги, ранее срока, установленного<text:s/><text:a xlink:href="#anchor2652" office:target-frame-name="_top" xlink:show="replace">вторым абзацем подпункта 2.6.5</text:a><text:s/>временного административного регламента;</text:p>
        <text:p text:style-name="Нормальный"><text:bookmark-start text:name="anchor3547"/><text:bookmark-end text:name="anchor3547"/>3.5.4.7. Срок регистрации заявления и документов, необходимых для предоставления государственной услуги, составляет один рабочий день со дня их получения лесничеством;</text:p>
        <text:p text:style-name="Нормальный"><text:bookmark-start text:name="anchor355"/><text:bookmark-end text:name="anchor355"/>3.5.5. Межведомственное информационное взаимодействие:</text:p>
        <text:p text:style-name="Нормальный"><text:bookmark-start text:name="anchor3551"/><text:bookmark-end text:name="anchor3551"/>3.5.5.1. В случае если заявитель по<text:s/>собственной инициативе не представил документы, указанные в<text:s/><text:a xlink:href="#anchor3543" office:target-frame-name="_top" xlink:show="replace">подпункте 3.5.4.3</text:a><text:s/>временного административного регламента, должностное лицо лесничества, ответственное за предоставление государственной услуги, в срок не более чем один рабочий день со дня поступления в лесничество заявления и документов, необходимых для предоставления государственной услуги, формирует и направляет запросы в Управление Федеральной службы государственной регистрации, кадастра и картографии по Новгородской области, Управление Министерства внутренних дел Российской Федерации по Новгородской области, Главное управление Министерства Российской Федерации по делам гражданской обороны, чрезвычайным ситуациям и ликвидации последствий стихийных бедствий по Новгородской области, органы записи актов гражданского состояния, органы местного самоуправления Новгородской области;</text:p>
        <text:p text:style-name="Нормальный"><text:bookmark-start text:name="anchor3552"/><text:bookmark-end text:name="anchor3552"/>3.5.5.2. Запрос должен содержать следующие сведения:</text:p>
        <text:p text:style-name="Нормальный">наименование лесничества, направляющего запрос;</text:p>
        <text:p text:style-name="Нормальный">наименование органа, в адрес которого направляется запрос;</text:p>
        <text:p text:style-name="Нормальный">наименование государственной услуги, для предоставления которой необходимо представление документов и (или) информации;</text:p>
        <text:p text:style-name="Нормальный">указание на положения нормативного правового акта, которыми установлено представление документов и (или) информации,<text:s/>необходимых для предоставления государственной услуги, и указание на реквизиты данного нормативного правового акта;</text:p>
        <text:p text:style-name="Нормальный">сведения, необходимые для представления документов и (или) информации, установленные временным административным регламентом, а также сведения, предусмотренные нормативными правовыми актами как необходимые для представления таких документов и (или) информации;</text:p>
        <text:p text:style-name="Нормальный">контактная информация для направления ответа на запрос;</text:p>
        <text:p text:style-name="Нормальный">дата направления запроса и срок ожидаемого ответа на запрос;</text:p>
        <text:p text:style-name="Нормальный">фамилия, имя, отчество (при наличии) и должность лица, подготовившего и направившего запрос, а также номер служебного телефона и (или) адрес электронной почты данного лица для связи;</text:p>
        <text:p text:style-name="Нормальный">информация о факте получения согласия, предусмотренного<text:s/><text:a xlink:href="https://internet.garant.ru/document/redirect/12177515/705" office:target-frame-name="_top" xlink:show="replace">частью 5 статьи 7</text:a><text:s/>Федерального закона N 210-ФЗ (при направлении межведомственного запроса в случае, предусмотренном<text:s/><text:a xlink:href="https://internet.garant.ru/document/redirect/12177515/705" office:target-frame-name="_top" xlink:show="replace">частью 5 статьи 7</text:a><text:s/>Федерального закона N 210-ФЗ);</text:p>
        <text:p text:style-name="Нормальный"><text:bookmark-start text:name="anchor356"/><text:bookmark-end text:name="anchor356"/>3.5.6. Приостановление предоставления государственной услуги:</text:p>
        <text:p text:style-name="Нормальный"><text:bookmark-start text:name="anchor3561"/><text:bookmark-end text:name="anchor3561"/><text:soft-page-break/>3.5.6.1. Основания для приостановления предоставления государственной услуги отсутствуют;</text:p>
        <text:p text:style-name="Нормальный"><text:bookmark-start text:name="anchor357"/><text:bookmark-end text:name="anchor357"/>3.5.7. Принятие решения о предоставлении (об отказе в предоставлении) государственной услуги:</text:p>
      </text:section>
      <text:section text:name="Sect37" text:style-name="S37">
        <text:soft-page-break/>
        <text:p text:style-name="P65">Информация об изменениях:</text:p>
        <text:p text:style-name="Информацияоверсии"><text:bookmark-start text:name="anchor3571"/><text:bookmark-end text:name="anchor3571"/>Подпункт 3.5.7.1 изменен с 13 февраля 2024 г. -<text:s/><text:a xlink:href="https://internet.garant.ru/document/redirect/408539865/123" office:target-frame-name="_top" xlink:show="replace">Указ</text:a><text:s/>Губернатора Новгородской области от 13 февраля 2024 г. N 54</text:p>
        <text:p text:style-name="Обычный"/>
      </text:section>
      <text:section text:name="Sect38" text:style-name="S38">
        <text:soft-page-break/>
        <text:p text:style-name="Нормальный">3.5.7.1. Критерии принятия решения о предоставлении государственной услуги:</text:p>
        <text:p text:style-name="Нормальный">заявление и документы, необходимые для предоставления государственной услуги, соответствуют требованиям, предусмотренным областным<text:s/><text:a xlink:href="https://internet.garant.ru/document/redirect/45016478/0" office:target-frame-name="_top" xlink:show="replace">законом</text:a><text:s/>N 184-ОЗ, и требованиям, предусмотренным<text:s/><text:a xlink:href="#anchor261" office:target-frame-name="_top" xlink:show="replace">подпунктом 2.6.1</text:a><text:s/>временного административного регламента.</text:p>
        <text:p text:style-name="Нормальный">Критерии принятия решения об отказе в предоставлении государственной услуги:</text:p>
        <text:p text:style-name="Нормальный">отсутствие в заявлении или наличие не в полном объеме сведений, указанных в<text:s/><text:a xlink:href="#anchor261" office:target-frame-name="_top" xlink:show="replace">подпункте<text:s/>2.6.1</text:a><text:s/>временного административного регламента;</text:p>
        <text:p text:style-name="Нормальный">отсутствие документов, указанных в<text:s/><text:a xlink:href="#anchor262" office:target-frame-name="_top" xlink:show="replace">подпункте 2.6.2</text:a><text:s/>временного административного регламента;</text:p>
        <text:p text:style-name="Нормальный">превышение заявленного объема заготовки древесины по отношению к нормативам заготовки гражданами древесины для собственных нужд, указанных в<text:s/><text:a xlink:href="https://internet.garant.ru/document/redirect/45016478/8" office:target-frame-name="_top" xlink:show="replace">статье 8</text:a><text:s/>областного закона N 184-ОЗ;</text:p>
        <text:p text:style-name="Нормальный">отсутствие в указанном гражданином муниципальном районе, муниципальном округе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text:p>
        <text:p text:style-name="Нормальный">наличие в заявлении цели использования испрашиваемой древесины, не соответствующей<text:s/><text:a xlink:href="https://internet.garant.ru/document/redirect/45016478/2" office:target-frame-name="_top" xlink:show="replace">статье 2</text:a><text:s/>областного закона N 184-ОЗ;</text:p>
        <text:p text:style-name="Нормальный">обращение с заявлением гражданина, которому ранее отпускалась древесина для собственных нужд, до истечения периодичности предоставления гражданину древесины, установленной<text:s/><text:a xlink:href="https://internet.garant.ru/document/redirect/45016478/8" office:target-frame-name="_top" xlink:show="replace">статьей 8</text:a><text:s/>областного закона N 184-ОЗ, за исключением случаев, предусмотренных<text:s/><text:a xlink:href="https://internet.garant.ru/document/redirect/45016478/436" office:target-frame-name="_top" xlink:show="replace">пунктами 6</text:a>,<text:s/><text:a xlink:href="https://internet.garant.ru/document/redirect/45016478/437" office:target-frame-name="_top" xlink:show="replace">7 части 3 статьи 4</text:a><text:s/>областного закона N 184-ОЗ;</text:p>
        <text:p text:style-name="Нормальный">наличие сведений, подтверждающих, что утраченное (поврежденное) в результате стихийного<text:s/>бедствия, связанного с опасным природным явлением, жилое помещение не является единственным местом постоянного проживания, и гражданин, члены его семьи имеют на праве собственности иные жилые помещения;</text:p>
        <text:p text:style-name="Нормальный">недостоверность сведений, указанных в заявлении и (или) содержащихся в представленных документах;</text:p>
        <text:p text:style-name="Нормальный"><text:bookmark-start text:name="anchor35712"/><text:bookmark-end text:name="anchor35712"/>нарушение срока подачи заявления и документов, необходимых для принятия решения о возможности заключения договора купли-продажи лесных насаждений, на определенные министерством в предшествующем году на очередной<text:s/>год объемы заготовки гражданами древесины для собственных нужд, установленного<text:s/><text:a xlink:href="https://internet.garant.ru/document/redirect/45016478/41" office:target-frame-name="_top" xlink:show="replace">частью 1 статьи 4</text:a><text:s/>областного закона N 184-ОЗ;</text:p>
        <text:p text:style-name="Нормальный"><text:bookmark-start text:name="anchor3572"/><text:bookmark-end text:name="anchor3572"/>3.5.7.2. Максимальный срок принятия решения о предоставлении (об отказе в предоставлении) государственной услуги составляет:</text:p>
        <text:p text:style-name="Нормальный">для принятия решения о подготовке проекта договора купли-продажи лесных насаждений либо об отказе в заключении договора купли-продажи лесных насаждений - 20 рабочих дней со дня регистрации заявления и документов в лесничестве;</text:p>
        <text:p text:style-name="Нормальный">для заключения договора купли-продажи лесных насаждений-25 рабочих дней со дня принятия лесничеством решения о подготовке проекта договора купли-продажи лесных насаждений;</text:p>
        <text:p text:style-name="Нормальный"><text:bookmark-start text:name="anchor358"/><text:bookmark-end text:name="anchor358"/>3.5.8. Предоставление результата государственной услуги:</text:p>
        <text:p text:style-name="Нормальный"><text:bookmark-start text:name="anchor3581"/><text:bookmark-end text:name="anchor3581"/>3.5.8.1. Должностное лицо лесничества, ответственное за предоставление государственной услуги, готовит проект приказа о подготовке проекта договора купли-продажи лесных насаждений либо проект приказа об отказе в заключении договора купли-продажи лесных насаждений и подписывает его у директора лесничества;</text:p>
      </text:section>
      <text:section text:name="Sect39" text:style-name="S39">
        <text:soft-page-break/>
        <text:p text:style-name="P66">Информация об изменениях:</text:p>
        <text:p text:style-name="Информацияоверсии"><text:bookmark-start text:name="anchor3582"/><text:bookmark-end text:name="anchor3582"/>Подпункт 3.5.8.2 изменен с 13 февраля 2024 г. -<text:s/><text:a xlink:href="https://internet.garant.ru/document/redirect/408539865/124" office:target-frame-name="_top" xlink:show="replace">Указ</text:a><text:s/>Губернатора Новгородской области от<text:s/>13 февраля 2024 г. N 54</text:p>
      </text:section>
      <text:section text:name="Sect40" text:style-name="S40">
        <text:soft-page-break/>
        <text:p text:style-name="Нормальный">3.5.8.2. Должностное лицо лесничества, ответственное за предоставление государственной услуги, в день подписания приказа о подготовке проекта договора купли-продажи лесных насаждений либо приказа об отказе в заключении договора купли-продажи лесных насаждений направляет информацию о принятом решении о подготовке проекта договора купли-продажи лесных насаждений (в том числе содержащую<text:s/>указание срока для подписания договора купли-продажи лесных насаждений) либо информацию об отказе в заключении договора купли-продажи лесных насаждений с указанием причин отказа одним из следующих способов:</text:p>
        <text:p text:style-name="Нормальный">путем вручения лично заявителю (его представителю);</text:p>
        <text:p text:style-name="Нормальный">в виде почтового отправления заказным письмом с уведомлением о вручении по адресу, указанному в заявлении;</text:p>
        <text:p text:style-name="Нормальный">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5821"/><text:bookmark-end text:name="anchor35821"/>В случае направления заявителю информации об отказе в заключении договора купли-продажи лесных насаждений в связи с отсутствием в указанном заявителем муниципальном районе, муниципальном округе Новгородской области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 лесничество одновременно направляет заявителю письменное уведомление о возможности подачи заявления в иное лесничество, имеющее объемы древесины, отведенные для рубки в текущем году лесных участков, предназначенных для заготовки древесины для собственных нужд граждан;</text:p>
        <text:p text:style-name="Нормальный"><text:bookmark-start text:name="anchor3583"/><text:bookmark-end text:name="anchor3583"/>3.5.8.3. В случае отсутствия оснований для отказа в предоставлении государственной услуги, предусмотренных<text:s/><text:a xlink:href="#anchor2821" office:target-frame-name="_top" xlink:show="replace">подпунктом 2.8.2.1</text:a><text:s/>временного административного регламента, лесничеством проводятся мероприятия по:</text:p>
        <text:p text:style-name="Нормальный">определению места заготовки требуемого количества древесины с учетом удаленности от места жительства заявителя, транспортной доступности лесных насаждений, качественных и количественных показателей лесных насаждений;</text:p>
        <text:p text:style-name="Нормальный">перечету лесных насаждений, предлагаемых к заготовке;</text:p>
        <text:p text:style-name="Нормальный">материально-денежной оценке лесосеки;</text:p>
        <text:p text:style-name="Нормальный">определению окончательной стоимости заявленного объема древесины;</text:p>
        <text:p text:style-name="Нормальный">подготовке проекта договора купли-продажи лесных насаждений.</text:p>
        <text:p text:style-name="Нормальный">В случае неявки гражданина (или его представителя по доверенности) для подписания договора купли-продажи лесных насаждений неявка расценивается как отказ от заключения договора купли-продажи лесных насаждений, о чем должностным лицом лесничества делаются записи в журнале регистрации заявлений и на проекте договора купли-продажи лесных насаждений.</text:p>
        <text:p text:style-name="Нормальный">В случае устного или письменного отказа гражданина (или его представителя по доверенности) от подписания договора купли-продажи лесных насаждений должностным лицом лесничества делаются записи в журнале регистрации заявлений и на проекте договора купли-продажи лесных насаждений для собственных нужд;</text:p>
        <text:p text:style-name="Нормальный"><text:bookmark-start text:name="anchor3584"/><text:bookmark-end text:name="anchor3584"/>3.5.8.4. Договор купли-продажи лесных насаждений заключается министерством в течение 25 рабочих дней со дня издания лесничеством приказа о подготовке проекта договора купли-продажи лесных насаждений;</text:p>
        <text:p text:style-name="Нормальный"><text:bookmark-start text:name="anchor359"/><text:bookmark-end text:name="anchor359"/>3.5.9. Получение дополнительных сведений от заявителя:</text:p>
        <text:p text:style-name="Нормальный"><text:bookmark-start text:name="anchor3591"/><text:bookmark-end text:name="anchor3591"/>3.5.9.1. Получение дополнительных сведений от<text:s/>заявителя при предоставлении государственной услуги не предусмотрено.</text:p>
        <text:p text:style-name="Нормальный"><text:bookmark-start text:name="anchor36"/><text:bookmark-end text:name="anchor36"/><text:span text:style-name="T67">3.6. Вариант 4:</text:span></text:p>
        <text:p text:style-name="Нормальный"><text:bookmark-start text:name="anchor361"/><text:bookmark-end text:name="anchor361"/>3.6.1. Результат предоставления государственной услуги:</text:p>
        <text:p text:style-name="Нормальный">исправление допущенных опечаток и (или) ошибок в выданных в результате предоставления государственной услуги документах гражданину, обратившемуся с заявлением для цели отопления;</text:p>
        <text:p text:style-name="Нормальный"><text:bookmark-start text:name="anchor362"/><text:bookmark-end text:name="anchor362"/>3.6.2. Максимальный срок исправления опечаток и (или) ошибок в выданных в результате предоставления государственной услуги документах составляет 3 рабочих дня со дня регистрации заявления об<text:s/>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63"/><text:bookmark-end text:name="anchor363"/><text:soft-page-break/>3.6.3. Перечень административных процедур предоставления государственной услуги:</text:p>
        <text:p text:style-name="Нормальный">прием заявления об исправлении ошибок и документов, необходимых 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 решения о предоставлении (об отказе в предоставлении) государственной услуги;</text:p>
        <text:p text:style-name="Нормальный">предоставление результата государственной услуги;</text:p>
        <text:p text:style-name="Нормальный">получение дополнительных сведений от заявителя;</text:p>
        <text:p text:style-name="Нормальный"><text:bookmark-start text:name="anchor364"/><text:bookmark-end text:name="anchor364"/>3.6.4. Прием заявления об исправлении ошибок и документов, необходимых для предоставления государственной услуги:</text:p>
        <text:p text:style-name="Нормальный"><text:bookmark-start text:name="anchor3641"/><text:bookmark-end text:name="anchor3641"/>3.6.4.1. Заявитель (его представитель) представляет заявление об исправлении ошибок и документы, необходимые для предоставления государственной услуги:</text:p>
        <text:p text:style-name="Нормальный">на бумажном носителе лично в министерство,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p text:style-name="Нормальный">в форме электронных документов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642"/><text:bookmark-end text:name="anchor3642"/>3.6.4.2. При направлении заявления об исправлении ошибок представителем заявителя к заявлению об исправлении ошибок прилагается документ, подтверждающий полномочия представителя заявителя;</text:p>
        <text:p text:style-name="Нормальный"><text:bookmark-start text:name="anchor3643"/><text:bookmark-end text:name="anchor3643"/>3.6.4.3.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об исправлении ошибок лично в министерство,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text:s/>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 подаче заявления об исправлении ошибок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644"/><text:bookmark-end text:name="anchor3644"/>3.6.4.4. Заявителю не может быть отказано в приеме заявления об исправлении ошибок;</text:p>
        <text:p text:style-name="Нормальный"><text:bookmark-start text:name="anchor3645"/><text:bookmark-end text:name="anchor3645"/>3.6.4.5. Срок регистрации заявления об исправлении ошибок и документов, необходимых для предоставления государственной услуги, составляет один рабочий день со дня их получения министерством или лесничеством;</text:p>
        <text:p text:style-name="Нормальный"><text:bookmark-start text:name="anchor365"/><text:bookmark-end text:name="anchor365"/>3.6.5. Межведомственное информационное взаимодействие:</text:p>
        <text:p text:style-name="Нормальный"><text:bookmark-start text:name="anchor3651"/><text:bookmark-end text:name="anchor3651"/>3.6.5.1. Для получения государственной услуги межведомственное информационное взаимодействие не требуется;</text:p>
        <text:p text:style-name="Нормальный"><text:bookmark-start text:name="anchor366"/><text:bookmark-end text:name="anchor366"/>3.6.6. Приостановление предоставления государственной услуги:</text:p>
        <text:p text:style-name="Нормальный"><text:bookmark-start text:name="anchor3661"/><text:bookmark-end text:name="anchor3661"/>3.6.6.1. Основания для приостановления предоставления государственной услуги отсутствуют;</text:p>
        <text:p text:style-name="Нормальный"><text:bookmark-start text:name="anchor367"/><text:bookmark-end text:name="anchor367"/>3.6.7. Принятие решения о предоставлении (об отказе в предоставлении) государственной услуги:</text:p>
        <text:p text:style-name="Нормальный"><text:bookmark-start text:name="anchor3671"/><text:bookmark-end text:name="anchor3671"/>3.6.7.1. Критерием принятия решения об исправлении допущенных опечаток и (или) ошибок в выданных в результате предоставления государственной услуги<text:s/>документах:</text:p>
        <text:p text:style-name="Нормальный">наличие опечатки и (или) ошибки в выданных в результате предоставления государственной услуги документах.</text:p>
        <text:p text:style-name="Нормальный">Критерием принятия решения об отказе в исправлении допущенных опечаток и (или) ошибок в выданных в результате предоставления государственной услуги документах является отсутствие допущенных опечаток и (или) ошибок в выданных в результате предоставления государственной услуги документах;</text:p>
        <text:p text:style-name="Нормальный"><text:bookmark-start text:name="anchor3672"/><text:bookmark-end text:name="anchor3672"/><text:soft-page-break/>3.6.7.2. Максимальный срок принятия решения об исправлении (отказе в исправлении) допущенных опечаток и (или) ошибок в выданных в результате предоставления государственной услуги документах составляет 3 рабочих дня со дня регистрации заявления об 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68"/><text:bookmark-end text:name="anchor368"/>3.6.8. Предоставление результата государственной услуги:</text:p>
        <text:p text:style-name="Нормальный"><text:bookmark-start text:name="anchor3681"/><text:bookmark-end text:name="anchor3681"/>3.6.8.1. Должностное лицо министерства или лесничества, ответственное за предоставление государственной услуги, готовит документ, в который внесены исправления допущенных опечаток и (или) ошибок, и подписывает его у министра природных ресурсов, лесного хозяйства и экологии Новгородской области (далее министр) или директора лесничества, либо у уполномоченных ими должностных лиц;</text:p>
        <text:p text:style-name="Нормальный"><text:bookmark-start text:name="anchor3682"/><text:bookmark-end text:name="anchor3682"/>3.6.8.2. Должностное лицо министерства или лесничества, ответственное за предоставление государственной услуги, в день подписания документа, в который внесены исправления допущенных опечаток и (или) ошибок, направляет документ, в который внесены исправления допущенных опечаток и (или) ошибок, одним из следующих способов:</text:p>
        <text:p text:style-name="Нормальный">лично заявителю или его представителю;</text:p>
        <text:p text:style-name="Нормальный">в виде почтового отправления заказным письмом с уведомлением о вручении по адресу, указанному заявителем;</text:p>
        <text:p text:style-name="Нормальный">посредством федеральной государственной информационной системы "<text:a xlink:href="http://www.gosuslugi.ru" office:target-frame-name="_top" xlink:show="replace">Единый<text:s/>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69"/><text:bookmark-end text:name="anchor369"/>3.6.9. Получение дополнительных сведений от заявителя:</text:p>
        <text:p text:style-name="Нормальный"><text:bookmark-start text:name="anchor3691"/><text:bookmark-end text:name="anchor3691"/>3.6.9.1. Получение дополнительных сведений от заявителя при предоставлении государственной услуги не предусмотрено.</text:p>
        <text:p text:style-name="Нормальный"><text:bookmark-start text:name="anchor37"/><text:bookmark-end text:name="anchor37"/><text:span text:style-name="T68">3.7. Вариант 5:</text:span></text:p>
        <text:p text:style-name="Нормальный"><text:bookmark-start text:name="anchor371"/><text:bookmark-end text:name="anchor371"/>3.7.1. Результат предоставления государственной услуги:</text:p>
        <text:p text:style-name="Нормальный">исправление допущенных опечаток и<text:s/>(или) ошибок в выданных в результате предоставления государственной услуги документах гражданину, обратившемуся с заявлением для цели возведения строений;</text:p>
        <text:p text:style-name="Нормальный"><text:bookmark-start text:name="anchor372"/><text:bookmark-end text:name="anchor372"/>3.7.2. Максимальный срок исправления опечаток и (или) ошибок в выданных в результате предоставления<text:s/>государственной услуги документах составляет 3 рабочих дня со дня регистрации заявления об 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73"/><text:bookmark-end text:name="anchor373"/>3.7.3. Перечень административных процедур предоставления государственной услуги:</text:p>
        <text:p text:style-name="Нормальный">прием заявления об исправлении ошибок и документов, необходимых 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text:s/>решения о предоставлении (об отказе в предоставлении) государственной услуги;</text:p>
        <text:p text:style-name="Нормальный">предоставление результата государственной услуги;</text:p>
        <text:p text:style-name="Нормальный">получение дополнительных сведений от заявителя;</text:p>
        <text:p text:style-name="Нормальный"><text:bookmark-start text:name="anchor374"/><text:bookmark-end text:name="anchor374"/>3.7.4. Прием заявления об исправлении ошибок и документов, необходимых для предоставления государственной услуги:</text:p>
        <text:p text:style-name="Нормальный"><text:bookmark-start text:name="anchor3741"/><text:bookmark-end text:name="anchor3741"/>3.7.4.1. Заявитель (его представитель) представляет заявление об исправлении ошибок и документы, необходимые для предоставления государственной услуги:</text:p>
        <text:p text:style-name="Нормальный">на бумажном носителе лично в министерство,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p text:style-name="Нормальный">в форме электронных документов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742"/><text:bookmark-end text:name="anchor3742"/><text:soft-page-break/>3.7.4.2. При направлении заявления<text:s/>об исправлении ошибок представителем заявителя к заявлению об исправлении ошибок прилагается документ, подтверждающий полномочия представителя заявителя;</text:p>
        <text:p text:style-name="Нормальный"><text:bookmark-start text:name="anchor3743"/><text:bookmark-end text:name="anchor3743"/>3.7.4.3.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об исправлении ошибок лично в министерство,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text:s/>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 подаче заявления об исправлении ошибок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744"/><text:bookmark-end text:name="anchor3744"/>3.7.4.4. Заявителю не может быть отказано в приеме заявления об исправлении ошибок;</text:p>
        <text:p text:style-name="Нормальный"><text:bookmark-start text:name="anchor3745"/><text:bookmark-end text:name="anchor3745"/>3.7.4.5. Срок регистрации заявления об исправлении ошибок и документов, необходимых для предоставления государственной услуги, составляет один рабочий день со дня их получения министерством или лесничеством;</text:p>
        <text:p text:style-name="Нормальный"><text:bookmark-start text:name="anchor375"/><text:bookmark-end text:name="anchor375"/>3.7.5. Межведомственное информационное взаимодействие:</text:p>
        <text:p text:style-name="Нормальный"><text:bookmark-start text:name="anchor3751"/><text:bookmark-end text:name="anchor3751"/>3.7.5.1. Для получения государственной услуги межведомственное информационное взаимодействие не требуется;</text:p>
        <text:p text:style-name="Нормальный"><text:bookmark-start text:name="anchor376"/><text:bookmark-end text:name="anchor376"/>3.7.6. Приостановление предоставления государственной услуги:</text:p>
        <text:p text:style-name="Нормальный"><text:bookmark-start text:name="anchor3761"/><text:bookmark-end text:name="anchor3761"/>3.7.6.1. Основания для приостановления предоставления государственной услуги отсутствуют;</text:p>
        <text:p text:style-name="Нормальный"><text:bookmark-start text:name="anchor377"/><text:bookmark-end text:name="anchor377"/>3.7.7. Принятие решения о предоставлении (об отказе в предоставлении) государственной услуги:</text:p>
        <text:p text:style-name="Нормальный"><text:bookmark-start text:name="anchor3771"/><text:bookmark-end text:name="anchor3771"/>3.7.7.1. Критерием принятия решения об исправлении допущенных опечаток и (или) ошибок в выданных в результате предоставления государственной услуги документах:</text:p>
        <text:p text:style-name="Нормальный">наличие опечатки и (или) ошибки в выданных в результате предоставления государственной услуги документах.</text:p>
        <text:p text:style-name="Нормальный">Критерием принятия решения об отказе в исправлении допущенных опечаток и (или) ошибок в выданных в результате предоставления государственной услуги документах является отсутствие допущенных опечаток и (или) ошибок в выданных в результате предоставления государственной услуги документах;</text:p>
        <text:p text:style-name="Нормальный"><text:bookmark-start text:name="anchor3772"/><text:bookmark-end text:name="anchor3772"/>3.7.7.2. Максимальный срок принятия решения об исправлении (отказе в исправлении) допущенных опечаток и (или) ошибок в выданных в результате предоставления государственной услуги документах составляет 3 рабочих дня со дня регистрации заявления об 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78"/><text:bookmark-end text:name="anchor378"/>3.7.8. Предоставление результата государственной услуги:</text:p>
        <text:p text:style-name="Нормальный"><text:bookmark-start text:name="anchor3781"/><text:bookmark-end text:name="anchor3781"/>3.7.8.1. Должностное лицо министерства или лесничества, ответственное за предоставление государственной услуги, готовит документ, в который внесены исправления допущенных опечаток и (или) ошибок, и подписывает его у министра или директора лесничества, либо у уполномоченных ими должностных лиц;</text:p>
        <text:p text:style-name="Нормальный"><text:bookmark-start text:name="anchor3782"/><text:bookmark-end text:name="anchor3782"/>3.7.8.2. Должностное лицо министерства или лесничества, ответственное за предоставление государственной услуги, в день подписания документа, в который внесены исправления допущенных опечаток и (или) ошибок, направляет документ, в который внесены исправления допущенных опечаток и (или) ошибок, одним из следующих способов:</text:p>
        <text:p text:style-name="Нормальный">путем вручения лично заявителю (его представителю);</text:p>
        <text:p text:style-name="Нормальный">в виде почтового отправления заказным<text:s/>письмом с уведомлением о вручении по адресу, указанному заявителем;</text:p>
        <text:p text:style-name="Нормальный">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text:s/>государственной<text:s/><text:soft-page-break/>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79"/><text:bookmark-end text:name="anchor379"/>3.7.9. Получение дополнительных сведений от заявителя:</text:p>
        <text:p text:style-name="Нормальный"><text:bookmark-start text:name="anchor3791"/><text:bookmark-end text:name="anchor3791"/>3.7.9.1. Получение дополнительных<text:s/>сведений от заявителя при предоставлении государственной услуги не предусмотрено.</text:p>
        <text:p text:style-name="Нормальный"><text:bookmark-start text:name="anchor38"/><text:bookmark-end text:name="anchor38"/><text:span text:style-name="T69">3.8. Вариант 6:</text:span></text:p>
        <text:p text:style-name="Нормальный"><text:bookmark-start text:name="anchor381"/><text:bookmark-end text:name="anchor381"/>3.8.1. Результат предоставления государственной услуги:</text:p>
        <text:p text:style-name="Нормальный">исправление допущенных опечаток и (или) ошибок в выданных в результате предоставления государственной<text:s/>услуги документах гражданину, обратившемуся с заявлением для иных собственных нужд;</text:p>
        <text:p text:style-name="Нормальный"><text:bookmark-start text:name="anchor382"/><text:bookmark-end text:name="anchor382"/>3.8.2. Максимальный срок исправления опечаток и (или) ошибок в выданных в результате предоставления государственной услуги документах составляет 3 рабочих дня со дня регистрации заявления об 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83"/><text:bookmark-end text:name="anchor383"/>3.8.3. Перечень административных процедур предоставления государственной услуги:</text:p>
        <text:p text:style-name="Нормальный">прием заявления об исправлении ошибок и документов, необходимых для предоставления государственной услуги;</text:p>
        <text:p text:style-name="Нормальный">межведомственное информационное взаимодействие;</text:p>
        <text:p text:style-name="Нормальный">приостановление предоставления государственной услуги;</text:p>
        <text:p text:style-name="Нормальный">принятие решения о предоставлении (об отказе в предоставлении) государственной услуги;</text:p>
        <text:p text:style-name="Нормальный">предоставление результата государственной услуги;</text:p>
        <text:p text:style-name="Нормальный">получение дополнительных сведений от заявителя;</text:p>
        <text:p text:style-name="Нормальный"><text:bookmark-start text:name="anchor384"/><text:bookmark-end text:name="anchor384"/>3.8.4. Прием заявления об исправлении ошибок и документов, необходимых для предоставления государственной услуги:</text:p>
        <text:p text:style-name="Нормальный"><text:bookmark-start text:name="anchor3841"/><text:bookmark-end text:name="anchor3841"/>3.8.4.1. Заявитель (его представитель)<text:s/>представляет заявление об исправлении ошибок и документы, необходимые для предоставления государственной услуги:</text:p>
        <text:p text:style-name="Нормальный">на бумажном носителе лично в министерство, лесничество или через многофункциональный центр предоставления государственных и муниципальных услуг;</text:p>
        <text:p text:style-name="Нормальный">почтовым отправлением;</text:p>
        <text:p text:style-name="Нормальный">в форме электронных документов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842"/><text:bookmark-end text:name="anchor3842"/>3.8.4.2. При направлении заявления об исправлении ошибок представителем заявителя к заявлению об исправлении<text:s/>ошибок прилагается документ, подтверждающий полномочия представителя заявителя;</text:p>
        <text:p text:style-name="Нормальный"><text:bookmark-start text:name="anchor3843"/><text:bookmark-end text:name="anchor3843"/>3.8.4.3. В целях предоставления государственной услуги установление личности заявителя (его представителя) осуществляется:</text:p>
        <text:p text:style-name="Нормальный">при подаче заявления об исправлении ошибок лично в министерство, лесничество либо через многофункциональный центр предоставления государственных и муниципальных услуг - посредством предъявления заявителем (его представителем) паспорта гражданина Российской Федерации либо иного документа, удостоверяющего личность, в соответствии с законодательством Российской Федерации;</text:p>
        <text:p text:style-name="Нормальный">при подаче заявления об исправлении ошибок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 простая<text:s/><text:a xlink:href="https://internet.garant.ru/document/redirect/12184522/54" office:target-frame-name="_top" xlink:show="replace">квалифицированная электронная подпись</text:a><text:s/>заявителя (его представителя);</text:p>
        <text:p text:style-name="Нормальный"><text:bookmark-start text:name="anchor3844"/><text:bookmark-end text:name="anchor3844"/>3.8.4.4. Заявителю не может быть отказано в приеме заявления об исправлении ошибок;</text:p>
        <text:p text:style-name="Нормальный"><text:bookmark-start text:name="anchor3845"/><text:bookmark-end text:name="anchor3845"/>3.8.4.5. Срок регистрации заявления об исправлении ошибок и документов, необходимых для предоставления государственной услуги, составляет один рабочий день со дня их получения министерством или лесничеством;</text:p>
        <text:p text:style-name="Нормальный"><text:bookmark-start text:name="anchor385"/><text:bookmark-end text:name="anchor385"/>3.8.5. Межведомственное информационное взаимодействие:</text:p>
        <text:p text:style-name="Нормальный"><text:bookmark-start text:name="anchor3851"/><text:bookmark-end text:name="anchor3851"/><text:soft-page-break/>3.8.5.1. Для получения государственной услуги межведомственное информационное взаимодействие не требуется;</text:p>
        <text:p text:style-name="Нормальный"><text:bookmark-start text:name="anchor386"/><text:bookmark-end text:name="anchor386"/>3.8.6. Приостановление предоставления государственной услуги:</text:p>
        <text:p text:style-name="Нормальный"><text:bookmark-start text:name="anchor3861"/><text:bookmark-end text:name="anchor3861"/>3.8.6.1. Основания для приостановления предоставления государственной услуги отсутствуют;</text:p>
        <text:p text:style-name="Нормальный"><text:bookmark-start text:name="anchor387"/><text:bookmark-end text:name="anchor387"/>3.8.7. Принятие решения о предоставлении (об отказе в<text:s/>предоставлении) государственной услуги:</text:p>
        <text:p text:style-name="Нормальный"><text:bookmark-start text:name="anchor3871"/><text:bookmark-end text:name="anchor3871"/>3.8.7.1. Критерием принятия решения об исправлении допущенных опечаток и (или) ошибок в выданных в результате предоставления государственной услуги документах:</text:p>
        <text:p text:style-name="Нормальный">наличие опечатки и (или) ошибки в выданных в результате<text:s/>предоставления государственной услуги документах.</text:p>
        <text:p text:style-name="Нормальный">Критерием принятия решения об отказе в исправлении допущенных опечаток и (или) ошибок в выданных в результате предоставления государственной услуги документах является отсутствие допущенных опечаток и (или)<text:s/>ошибок в выданных в результате предоставления государственной услуги документах;</text:p>
        <text:p text:style-name="Нормальный"><text:bookmark-start text:name="anchor3872"/><text:bookmark-end text:name="anchor3872"/>3.8.7.2. Максимальный срок принятия решения об исправлении (отказе в исправлении) допущенных опечаток и (или) ошибок в выданных в результате предоставления государственной услуги документах составляет 3 рабочих дня со дня регистрации заявления об исправлении ошибок и документов, необходимых для предоставления государственной услуги, в министерстве или лесничестве;</text:p>
        <text:p text:style-name="Нормальный"><text:bookmark-start text:name="anchor388"/><text:bookmark-end text:name="anchor388"/>3.8.8. Предоставление результата государственной услуги:</text:p>
        <text:p text:style-name="Нормальный"><text:bookmark-start text:name="anchor3881"/><text:bookmark-end text:name="anchor3881"/>3.8.8.1. Должностное лицо министерства или лесничества, ответственное за предоставление государственной услуги, готовит документ, в который внесены исправления допущенных опечаток и (или) ошибок, и подписывает его у министра или директора лесничества, либо у уполномоченных ими должностных лиц;</text:p>
        <text:p text:style-name="Нормальный"><text:bookmark-start text:name="anchor3882"/><text:bookmark-end text:name="anchor3882"/>3.8.8.2. Должностное лицо министерства или лесничества, ответственное за предоставление государственной услуги, в день подписания документа, в который внесены исправления допущенных опечаток и (или) ошибок, направляет документ, в который внесены исправления допущенных опечаток и (или) ошибок, одним из следующих способов:</text:p>
        <text:p text:style-name="Нормальный">путем вручения лично заявителю или его представителю;</text:p>
        <text:p text:style-name="Нормальный">в виде почтового отправления заказным письмом с уведомлением о вручении по адресу, указанному заявителем;</text:p>
        <text:p text:style-name="Нормальный">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text:p>
        <text:p text:style-name="Нормальный"><text:bookmark-start text:name="anchor389"/><text:bookmark-end text:name="anchor389"/>3.8.9. Получение дополнительных сведений от заявителя:</text:p>
        <text:p text:style-name="Нормальный"><text:bookmark-start text:name="anchor3891"/><text:bookmark-end text:name="anchor3891"/>3.8.9.1. Получение дополнительных сведений от заявителя при предоставлении государственной услуги не предусмотрено.</text:p>
        <text:p text:style-name="Нормальный"/>
        <text:h text:style-name="Заголовок1" text:outline-level="1"><text:bookmark-start text:name="anchor400"/><text:bookmark-end text:name="anchor400"/>4. Формы контроля за исполнением временного административного регламента</text:h>
        <text:p text:style-name="Нормальный"/>
        <text:p text:style-name="Нормальный"><text:bookmark-start text:name="anchor41"/><text:bookmark-end text:name="anchor41"/><text:span text:style-name="T70">4.1. Порядок осуществления текущего<text:s/></text:span><text:span text:style-name="T71">контроля за соблюдением и исполнением ответственными должностными лицами положений временного административного регламента и иных нормативных правовых актов, устанавливающих требования к предоставлению государственной услуги, а также принятием ими решений:</text:span></text:p>
        <text:p text:style-name="Нормальный">текущий контроль за соблюдением и исполнением ответственными должностными лицами министерства и лесничества положений временного административного регламента и иных нормативных правовых актов, устанавливающих требования к предоставлению государственной услуги, а также за принятием ими решений осуществляется министром либо уполномоченным должностным лицом министерства и директором лесничества на постоянной основе.</text:p>
        <text:p text:style-name="Нормальный"><text:bookmark-start text:name="anchor42"/><text:bookmark-end text:name="anchor42"/><text:soft-page-break/><text:span text:style-name="T72">4.2. Порядок и периодичность осуществления плановых и внеплановых проверок полноты и качества<text:s/></text:span><text:span text:style-name="T73">предоставления государственной услуги, в том числе порядок и формы контроля за полнотой и качеством предоставления государственной услуги:</text:span></text:p>
        <text:p text:style-name="Нормальный"><text:bookmark-start text:name="anchor421"/><text:bookmark-end text:name="anchor421"/>4.2.1. Контроль за полнотой и качеством предоставления государственной услуги должностным лицом министерства, должностным лицом лесничества включает проведение плановых и внеплановых проверок;</text:p>
        <text:p text:style-name="Нормальный"><text:bookmark-start text:name="anchor422"/><text:bookmark-end text:name="anchor422"/>4.2.2. Плановые проверки полноты и качества предоставления государственной услуги проводятся не реже одного раза в год на основании приказа министерства, приказа лесничества. При проверке могут рассматриваться все вопросы, связанные с предоставлением государственной услуги (комплексные проверки), или отдельные вопросы (тематические проверки);</text:p>
        <text:p text:style-name="Нормальный"><text:bookmark-start text:name="anchor423"/><text:bookmark-end text:name="anchor423"/>4.2.3. Внеплановые проверки осуществляются на основании приказа министерства, приказа лесничества в случае обращения заинтересованного лица с жалобой на действия (бездействие), решения должностных лиц министерства, лесничества, предоставляющих государственную услугу.</text:p>
        <text:p text:style-name="Нормальный"><text:bookmark-start text:name="anchor43"/><text:bookmark-end text:name="anchor43"/><text:span text:style-name="T74">4.3. Ответственность должностных лиц министерства и лесничества за решения и де</text:span><text:span text:style-name="T75">йствия (бездействие), принимаемые (осуществляемое) ими в ходе предоставления государственной услуги:</text:span></text:p>
        <text:p text:style-name="Нормальный"><text:bookmark-start text:name="anchor431"/><text:bookmark-end text:name="anchor431"/>4.3.1. По результатам проведенных проверок в случае выявления нарушений соблюдения положений временного административного регламента и иных нормативных правовых актов, устанавливающих требования к предоставлению государственной услуги, виновные должностные лица несут персональную ответственность за решения и действия (бездействие), принимаемые (осуществляемое) ими в ходе предоставления государственной услуги;</text:p>
        <text:p text:style-name="Нормальный"><text:bookmark-start text:name="anchor432"/><text:bookmark-end text:name="anchor432"/>4.3.2. Персональная ответственность должностных лиц министерства, лесничества закрепляется в их должностных регламентах (должностных инструкциях) в соответствии с требованиями законодательства Российской Федерации.</text:p>
        <text:p text:style-name="Нормальный"><text:bookmark-start text:name="anchor44"/><text:bookmark-end text:name="anchor44"/><text:span text:style-name="T76">4.4. Положения, характеризующие требова</text:span><text:span text:style-name="T77">ния к порядку и формам контроля за предоставлением государственной услуги, в том числе со стороны граждан, их объединений и организаций:</text:span></text:p>
        <text:p text:style-name="Нормальный">граждане, их объединения и организации осуществляют контроль за предоставлением государственной услуги в форме:</text:p>
        <text:p text:style-name="Нормальный">предложений по совершенствованию нормативных правовых актов, регламентирующих предоставление государственной услуги;</text:p>
        <text:p text:style-name="Нормальный">сообщений о нарушении действующего законодательства Российской Федерации, временного административного регламента, иных нормативных правовых актов, регулирующих предоставление государственной услуги;</text:p>
        <text:p text:style-name="Нормальный">жалоб на действия (бездействие) ответственных лиц при предоставлении государственной услуги.</text:p>
        <text:p text:style-name="Нормальный"/>
        <text:h text:style-name="Заголовок1" text:outline-level="1"><text:bookmark-start text:name="anchor500"/><text:bookmark-end text:name="anchor500"/>5. Досудебный (внесудебный) порядок обжалования решений и действий (бездействия) органа, предоставляющего государственную услугу, а также его должностных лиц, государственных служащих, работников</text:h>
        <text:p text:style-name="Нормальный"/>
        <text:p text:style-name="Нормальный"><text:bookmark-start text:name="anchor51"/><text:bookmark-end text:name="anchor51"/><text:span text:style-name="T78">5.1. Способы информирования заявителей о порядке досудебного (внесудебного) обжалования:</text:span></text:p>
        <text:p text:style-name="Нормальный">информирование заявителей о порядке досудебного (внесудебного) обжалования решений и действий (бездействия) министерства, лесничества, их должностных лиц, государственных служащих, работников посредством размещения информации на стендах в помещениях министерства, лесничеств, на<text:s/><text:a xlink:href="http://www.leskom.nov.ru" office:target-frame-name="_top" xlink:show="replace">официальном сайте</text:a><text:s/>министерства в информационно-телекоммуникационной сети "Интернет", в федеральной государственной информационной системе "<text:a xlink:href="http://www.gosuslugi.ru" office:target-frame-name="_top" xlink:show="replace">Единый портал</text:a><text:s/>государственных и муниципальных услуг (функций)" и региональной государственной информационной системе "<text:a xlink:href="http://uslugi.novreg.ru" office:target-frame-name="_top" xlink:show="replace">Портал</text:a><text:s/>государственных и муниципальных услуг (функций) Новгородской области";</text:p>
        <text:soft-page-break/>
        <text:p text:style-name="Нормальный">консультирование заявителей о порядке досудебного (внесудебного) обжалования решений и действий (бездействия) министерства, лесничества, их должностных лиц, в том числе по телефону, электронной почте, при личном приеме.</text:p>
        <text:p text:style-name="Нормальный"><text:bookmark-start text:name="anchor52"/><text:bookmark-end text:name="anchor52"/><text:span text:style-name="T79">5.2. Формы и способы подачи заявителями жалобы:</text:span></text:p>
        <text:p text:style-name="Нормальный">в форме документа на бумажном носителе направляется непосредственно в министерство, лесничество или по почте в адрес министерства, лесничества;</text:p>
        <text:p text:style-name="Нормальный">в форме электронного документа направляется в министерство, лесничество посредством федеральной государственной информационной системы "<text:a xlink:href="http://www.gosuslugi.ru" office:target-frame-name="_top" xlink:show="replace">Единый портал</text:a><text:s/>государственных и муниципальных услуг (функций)" и (или) региональной государственной информационной системы "<text:a xlink:href="http://uslugi.novreg.ru" office:target-frame-name="_top" xlink:show="replace">Портал</text:a><text:s/>государственных и муниципальных услуг (функций) Новгородской области", или<text:s/><text:a xlink:href="http://www.leskom.nov.ru" office:target-frame-name="_top" xlink:show="replace">официального сайта</text:a><text:s/>министерства в информационно-телекоммуникационной сети "Интернет".</text:p>
        <text:p text:style-name="Нормальный"/>
        <text:p text:style-name="Обычный"><text:bookmark-start text:name="anchor1100"/><text:bookmark-end text:name="anchor1100"/></text:p>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p text:style-name="Обычный"/>
        <text:soft-page-break/>
        <text:p text:style-name="Обычный">Приложение N 1 к<text:s/><text:a xlink:href="#anchor1000" office:target-frame-name="_top" xlink:show="replace">временному административному регламенту</text:a><text:s/>предоставления государственной услуги по заключению договоров купли-продажи лесных насаждений для собственных нужд</text:p>
        <text:p text:style-name="Нормальный"/>
        <text:h text:style-name="Заголовок1" text:outline-level="1">Перечень признаков заявителей, а также комбинации значений признаков, каждая из которых соответствует одному варианту предоставления государственной услуги</text:h>
        <text:p text:style-name="Нормальный"/>
        <text:h text:style-name="Заголовок1" text:outline-level="1"><text:bookmark-start text:name="anchor1101"/><text:bookmark-end text:name="anchor1101"/>Таблица 1 - Перечень признаков заявителей</text:h>
        <text:p text:style-name="Нормальный"/>
        <table:table table:style-name="Table80">
          <table:table-columns>
            <table:table-column table:style-name="TableColumn81"/>
            <table:table-column table:style-name="TableColumn82"/>
            <table:table-column table:style-name="TableColumn83"/>
          </table:table-columns>
          <table:table-row table:style-name="TableRow84">
            <table:table-cell table:style-name="TableCell85">
              <text:p text:style-name="P86">N п/п</text:p>
            </table:table-cell>
            <table:table-cell table:style-name="TableCell87">
              <text:p text:style-name="P88">Признак<text:s/>заявителя</text:p>
            </table:table-cell>
            <table:table-cell table:style-name="TableCell89">
              <text:p text:style-name="P90">Значение признака заявителя</text:p>
            </table:table-cell>
          </table:table-row>
          <table:table-row table:style-name="TableRow91">
            <table:table-cell table:style-name="TableCell92">
              <text:p text:style-name="Нормальный"/>
            </table:table-cell>
            <table:table-cell table:style-name="TableCell93" table:number-columns-spanned="2">
              <text:p text:style-name="P94">Результат предоставления государственной услуги "Заключение договора купли-продажи лесных насаждении для собственных нужд"</text:p>
            </table:table-cell>
            <table:covered-table-cell/>
          </table:table-row>
          <table:table-row table:style-name="TableRow95">
            <table:table-cell table:style-name="TableCell96">
              <text:p text:style-name="P97">1.</text:p>
            </table:table-cell>
            <table:table-cell table:style-name="TableCell98">
              <text:p text:style-name="P99">Категория заявителя</text:p>
            </table:table-cell>
            <table:table-cell table:style-name="TableCell100">
              <text:p text:style-name="P101">1. Гражданин, обратившийся с заявлением о заключении договора<text:s/>купли-продажи лесных насаждений для собственных нужд для цели отопления.</text:p>
              <text:p text:style-name="P102">2. Гражданин, обратившийся с заявлением о заключении договора купли-продажи лесных насаждений для собственных нужд для цели возведения строений.</text:p>
              <text:p text:style-name="P103">3. Гражданин, обратившийся с<text:s/>заявлением о заключении договора купли-продажи лесных насаждений для собственных нужд для иных собственных нужд</text:p>
            </table:table-cell>
          </table:table-row>
          <table:table-row table:style-name="TableRow104">
            <table:table-cell table:style-name="TableCell105">
              <text:p text:style-name="Нормальный"/>
            </table:table-cell>
            <table:table-cell table:style-name="TableCell106" table:number-columns-spanned="2">
              <text:p text:style-name="P107">Результат предоставления государственной услуги "Принятие решения об отказе в заключении договора купли-продажи лесных насаждений для собственных нужд"</text:p>
            </table:table-cell>
            <table:covered-table-cell/>
          </table:table-row>
          <table:table-row table:style-name="TableRow108">
            <table:table-cell table:style-name="TableCell109">
              <text:p text:style-name="P110">2.</text:p>
            </table:table-cell>
            <table:table-cell table:style-name="TableCell111">
              <text:p text:style-name="P112">Категория заявителя</text:p>
            </table:table-cell>
            <table:table-cell table:style-name="TableCell113">
              <text:p text:style-name="P114">1. Гражданин, обратившийся с заявлением о заключении договора купли-продажи лесных насаждений для собственных нужд для цели отопления.</text:p>
              <text:p text:style-name="P115">2. Гражданин, обратившийся с заявлением о заключении договора купли-продажи лесных<text:s/>насаждений для собственных нужд для цели возведения строений.</text:p>
              <text:p text:style-name="P116">3. Гражданин, обратившийся с заявлением о заключении договора купли-продажи лесных насаждений для собственных нужд для иных собственных нужд</text:p>
            </table:table-cell>
          </table:table-row>
          <table:table-row table:style-name="TableRow117">
            <table:table-cell table:style-name="TableCell118">
              <text:p text:style-name="Нормальный"/>
            </table:table-cell>
            <table:table-cell table:style-name="TableCell119" table:number-columns-spanned="2">
              <text:p text:style-name="P120">Результат предоставления государственной услуги "Исправление допущенных опечаток и (или) ошибок в выданных в результате предоставления государственной услуги документах"</text:p>
            </table:table-cell>
            <table:covered-table-cell/>
          </table:table-row>
          <table:table-row table:style-name="TableRow121">
            <table:table-cell table:style-name="TableCell122">
              <text:p text:style-name="P123">3.</text:p>
            </table:table-cell>
            <table:table-cell table:style-name="TableCell124">
              <text:p text:style-name="P125">Категория заявителя</text:p>
            </table:table-cell>
            <table:table-cell table:style-name="TableCell126">
              <text:p text:style-name="P127">1. Гражданин, обратившийся с заявлением о заключении договора купли-продажи лесных насаждений для собственных<text:s/>нужд для цели отопления.</text:p>
              <text:p text:style-name="P128">2. Гражданин, обратившийся с заявлением о заключении договора купли-продажи лесных насаждений для собственных нужд для цели возведения строений.</text:p>
              <text:p text:style-name="P129">3. Гражданин, обратившийся с заявлением о заключении договора купли-продажи лесных насаждений для собственных нужд для иных собственных нужд</text:p>
            </table:table-cell>
          </table:table-row>
        </table:table>
        <text:p text:style-name="Нормальный"/>
        <text:h text:style-name="Заголовок1" text:outline-level="1"><text:bookmark-start text:name="anchor1102"/><text:bookmark-end text:name="anchor1102"/></text:h>
        <text:h text:style-name="Заголовок1" text:outline-level="1"/>
        <text:h text:style-name="Заголовок1" text:outline-level="1"/>
        <text:h text:style-name="Заголовок1" text:outline-level="1">Таблица 2 - Комбинации значений признаков, каждая из которых соответствует одному варианту предоставления услуги</text:h>
        <text:p text:style-name="Нормальный"/>
        <table:table table:style-name="Table130">
          <table:table-columns>
            <table:table-column table:style-name="TableColumn131"/>
            <table:table-column table:style-name="TableColumn132"/>
          </table:table-columns>
          <table:table-row table:style-name="TableRow133">
            <table:table-cell table:style-name="TableCell134">
              <text:p text:style-name="P135">N п/п</text:p>
            </table:table-cell>
            <table:table-cell table:style-name="TableCell136">
              <text:p text:style-name="P137">Комбинации значений признаков заявителя</text:p>
            </table:table-cell>
          </table:table-row>
          <table:table-row table:style-name="TableRow138">
            <table:table-cell table:style-name="TableCell139">
              <text:p text:style-name="Нормальный"/>
            </table:table-cell>
            <table:table-cell table:style-name="TableCell140">
              <text:p text:style-name="P141">Результат государственной услуги, за<text:s/>которым обращается заявитель "Заключение договора купли-продажи лесных насаждений для собственных нужд"</text:p>
            </table:table-cell>
          </table:table-row>
          <table:table-row table:style-name="TableRow142">
            <table:table-cell table:style-name="TableCell143">
              <text:p text:style-name="P144">1.</text:p>
            </table:table-cell>
            <table:table-cell table:style-name="TableCell145">
              <text:p text:style-name="P146">Гражданин, обратившийся с заявлением о заключении договора купли-продажи лесных насаждений для собственных нужд для цели отопления</text:p>
            </table:table-cell>
          </table:table-row>
          <table:table-row table:style-name="TableRow147">
            <table:table-cell table:style-name="TableCell148">
              <text:p text:style-name="P149">2.</text:p>
            </table:table-cell>
            <table:table-cell table:style-name="TableCell150">
              <text:p text:style-name="P151">Гражданин, обратившийся с заявлением о заключении договора купли-продажи лесных насаждений для собственных нужд для цели возведения строений</text:p>
            </table:table-cell>
          </table:table-row>
          <table:table-row table:style-name="TableRow152">
            <table:table-cell table:style-name="TableCell153">
              <text:p text:style-name="P154">3.</text:p>
            </table:table-cell>
            <table:table-cell table:style-name="TableCell155">
              <text:p text:style-name="P156">Гражданин, обратившийся с заявлением о заключении договора купли-продажи лесных насаждений для собственных нужд для иных<text:s/>собственных нужд</text:p>
            </table:table-cell>
          </table:table-row>
          <table:table-row table:style-name="TableRow157">
            <table:table-cell table:style-name="TableCell158">
              <text:p text:style-name="Нормальный"/>
            </table:table-cell>
            <table:table-cell table:style-name="TableCell159">
              <text:p text:style-name="P160">Результат государственной услуги, за которым обращается заявитель "Исправление допущенных опечаток и (или) ошибок в выданных в результате предоставления государственной услуги документах"</text:p>
            </table:table-cell>
          </table:table-row>
          <table:table-row table:style-name="TableRow161">
            <table:table-cell table:style-name="TableCell162">
              <text:p text:style-name="P163">4.</text:p>
            </table:table-cell>
            <table:table-cell table:style-name="TableCell164">
              <text:p text:style-name="P165">Гражданин, обратившийся с заявлением о заключении договора купли-продажи лесных насаждений для собственных нужд для цели отопления</text:p>
            </table:table-cell>
          </table:table-row>
          <table:table-row table:style-name="TableRow166">
            <table:table-cell table:style-name="TableCell167">
              <text:p text:style-name="P168">5.</text:p>
            </table:table-cell>
            <table:table-cell table:style-name="TableCell169">
              <text:p text:style-name="P170">Гражданин, обратившийся с заявлением о заключении договора купли-продажи лесных насаждений для собственных нужд для цели возведения строений</text:p>
            </table:table-cell>
          </table:table-row>
          <table:table-row table:style-name="TableRow171">
            <table:table-cell table:style-name="TableCell172">
              <text:p text:style-name="P173">6.</text:p>
            </table:table-cell>
            <table:table-cell table:style-name="TableCell174">
              <text:p text:style-name="P175">Гражданин, обратившийся с заявлением о заключении договора купли-продажи лесных насаждений для собственных нужд для иных собственных нужд |</text:p>
            </table:table-cell>
          </table:table-row>
        </table:table>
        <text:p text:style-name="Нормальный"/>
      </text:section>
      <text:section text:name="Sect41" text:style-name="S41">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Информация об изменениях:</text:p>
        <text:p text:style-name="Информацияоверсии"><text:bookmark-start text:name="anchor1200"/><text:bookmark-end text:name="anchor1200"/>Приложение 2 изменено с 13 февраля 2024 г. -<text:s/><text:a xlink:href="https://internet.garant.ru/document/redirect/408539865/128" office:target-frame-name="_top" xlink:show="replace">Указ</text:a><text:s/>Губернатора Новгородской области от 13 февраля 2024 г. N 54</text:p>
      </text:section>
      <text:section text:name="Sect42" text:style-name="S42">
        <text:soft-page-break/>
        <text:p text:style-name="Обычный">Приложение N 2<text:s/>к<text:s/><text:a xlink:href="#anchor1000" office:target-frame-name="_top" xlink:show="replace">временному административному регламенту</text:a><text:s/>предоставления государственной услуги по заключению договоров купли-продажи лесных насаждений для собственных нужд (с изменениями от 13 февраля 2024 г.)</text:p>
        <text:p text:style-name="Нормальный"/>
        <text:p text:style-name="НормальныйOEM"><text:span text:style-name="T206"><text:s text:c="26"/></text:span><text:span text:style-name="T207">ЗАЯВЛЕНИЕ</text:span></text:p>
        <text:p text:style-name="НормальныйOEM"><text:span text:style-name="T208"><text:s text:c="12"/>о заключении договора купли-продажи</text:span></text:p>
        <text:p text:style-name="НормальныйOEM"><text:span text:style-name="T209"><text:s text:c="13"/>лесных насаждений для собственных нужд</text:span></text:p>
        <text:p text:style-name="Нормальный"/>
        <text:p text:style-name="P210"><text:s text:c="5"/>Прошу <text:s text:c="2"/>заключить <text:s/>договор <text:s text:c="2"/>купли-продажи <text:s text:c="2"/>лесных <text:s/>насаждений <text:s/>для</text:p>
        <text:p text:style-name="P211">собственных нужд ________________________________________________________</text:p>
        <text:p text:style-name="P212">________________________________________________________________________.</text:p>
        <text:p text:style-name="P213"><text:s text:c="5"/>(фамилия, имя, отчество (при наличии), дата рождения гражданина)</text:p>
        <text:p text:style-name="P214"><text:s text:c="5"/>Место жительства гражданина _______________________________________.</text:p>
        <text:p text:style-name="P215"><text:s text:c="5"/>Данные документа, удостоверяющего личность гражданина, _____________</text:p>
        <text:p text:style-name="P216">________________________________________________________________________.</text:p>
        <text:p text:style-name="P217"><text:s text:c="3"/>(тип документа, серия и номер, когда и кем выдан, код подразделения)</text:p>
        <text:p text:style-name="P218"><text:s text:c="5"/>Наименование лесничества и муниципального <text:s/>образования, <text:s/>в <text:s/>границах</text:p>
        <text:p text:style-name="P219">которого предполагается <text:s/>осуществить <text:s text:c="2"/>куплю-продажу <text:s/>лесных <text:s/>насаждений,</text:p>
        <text:p text:style-name="P220">________________________________________________________________________.</text:p>
        <text:p text:style-name="P221"><text:s text:c="5"/>Цель заготовки древесины __________________________________________.</text:p>
        <text:p text:style-name="P222"><text:s text:c="5"/>Требуемый <text:s text:c="3"/>объем <text:s text:c="2"/>древесины <text:s/>(в <text:s/>кубических <text:s/>метрах) <text:s/>в <text:s/>пределах</text:p>
        <text:p text:style-name="НормальныйOEM"><text:span text:style-name="T223">нормативов, <text:s/>установленных <text:s/></text:span><text:a xlink:href="https://internet.garant.ru/document/redirect/45016478/8" office:target-frame-name="_top" xlink:show="replace"><text:span text:style-name="T224">статьей <text:s/>8</text:span></text:a><text:span text:style-name="T225"><text:s text:c="2"/>областного <text:s/>закона <text:s/>от 27.11.2017</text:span></text:p>
        <text:p text:style-name="P226">N 184-ОЗ <text:s/>"О <text:s/>порядке <text:s/>и <text:s/>нормативах <text:s/>заготовки <text:s/>гражданами древесины для</text:p>
        <text:p text:style-name="P227">собственных <text:s/>нужд, <text:s/>порядке <text:s/>заключения <text:s/>договоров <text:s/>купли-продажи <text:s/>лесных</text:p>
        <text:p text:style-name="P228">насаждений <text:s/>для <text:s/>собственных нужд и ставках платы для граждан по договору</text:p>
        <text:p text:style-name="P229">купли-продажи лесных насаждений для собственных нужд",.</text:p>
        <text:p text:style-name="P230"><text:s text:c="5"/>Кадастровый <text:s text:c="3"/>номер <text:s/>земельного <text:s/>участка, <text:s/>на <text:s/>котором <text:s/>планируется</text:p>
        <text:p text:style-name="P231">осуществить <text:s/>строительство <text:s/>жилого <text:s/>дома, жилого строения; ремонт и (или)</text:p>
        <text:p text:style-name="P232">реконструкцию <text:s text:c="3"/>жилого <text:s/>дома, <text:s/>жилого <text:s/>строения; <text:s/>строительство <text:s/>нежилых</text:p>
        <text:p text:style-name="P233">строений <text:s text:c="2"/>и <text:s/>сооружений <text:s/>вспомогательного <text:s/>назначения; <text:s/>ремонт <text:s/>нежилого</text:p>
        <text:p text:style-name="P234">строения и сооружения вспомогательного назначения.</text:p>
        <text:p text:style-name="НормальныйOEM"><text:span text:style-name="T235"><text:s text:c="5"/>Сведения <text:s/>о <text:s/>составе <text:s/>семьи <text:s/>представляются <text:s/>согласно<text:s/></text:span><text:a xlink:href="https://internet.garant.ru/document/redirect/45016478/1000" office:target-frame-name="_top" xlink:show="replace"><text:span text:style-name="T236">приложению 1</text:span></text:a><text:span text:style-name="T237"><text:s/>к</text:span></text:p>
        <text:p text:style-name="P238">областному <text:s text:c="2"/>закону <text:s/>от <text:s/>27.11.2017 <text:s/>N 184-ОЗ <text:s/>"О <text:s/>порядке <text:s/>и <text:s/>нормативах</text:p>
        <text:p text:style-name="P239">заготовки <text:s/>гражданами <text:s/>древесины для собственных нужд, порядке заключения</text:p>
        <text:p text:style-name="P240">договоров <text:s/>купли-продажи лесных насаждений для собственных нужд и ставках</text:p>
        <text:p text:style-name="P241">платы <text:s/>для <text:s/>граждан <text:s/>по <text:s/>договору <text:s/>купли-продажи <text:s/>лесных <text:s/>насаждений <text:s/>для</text:p>
        <text:p text:style-name="P242">собственных <text:s/>нужд" <text:s/>(в <text:s/>случае <text:s/>подачи <text:s/>заявления <text:s/>о <text:s/>заключении договора</text:p>
        <text:p text:style-name="P243">купли-продажи лесных насаждений одним из членов семьи).</text:p>
        <text:p text:style-name="Нормальный"/>
        <table:table table:style-name="Table244">
          <table:table-columns>
            <table:table-column table:style-name="TableColumn245"/>
            <table:table-column table:style-name="TableColumn246"/>
          </table:table-columns>
          <table:table-row table:style-name="TableRow247">
            <table:table-cell table:style-name="TableCell248">
              <text:p text:style-name="Нормальный"/>
            </table:table-cell>
            <table:table-cell table:style-name="TableCell249">
              <text:p text:style-name="P250">от предварительного осмотра лесного участка, предполагаемого для 1 заготовки древесины, отказываюсь (в ячейке делается отметка "галочкой")</text:p>
            </table:table-cell>
          </table:table-row>
        </table:table>
        <text:p text:style-name="Нормальный"/>
        <text:p text:style-name="P251"><text:s text:c="5"/>Способ получения результата <text:s/>предоставления <text:s/>государственной <text:s/>услуги</text:p>
        <text:p text:style-name="P252">_________________________________________________________________________</text:p>
        <text:p text:style-name="P253"><text:s text:c="5"/>Приложение: 1. _____________________________________________________</text:p>
        <text:p text:style-name="P254"><text:s text:c="5"/>2.<text:s/>_________________________________________________________________</text:p>
        <text:p text:style-name="P255"><text:s text:c="5"/>3. _________________________________________________________________</text:p>
        <text:p text:style-name="Нормальный"/>
        <text:p text:style-name="P256">_________________ И.О. Фамилия</text:p>
        <text:p text:style-name="P257"><text:s text:c="4"/>(подпись)</text:p>
        <text:p text:style-name="Нормальный"/>
        <text:p text:style-name="P258">"___" _______________ 20___ года.</text:p>
        <text:p text:style-name="Нормальный"/>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text-align="start" fo:margin-left="0.118in" fo:margin-right="0.118in" fo:text-indent="0in">
        <style:tab-stops/>
      </style:paragraph-properties>
      <style:text-properties fo:hyphenate="false"/>
    </style:style>
    <style:style style:name="Комментарий" style:display-name="Комментарий" style:family="paragraph" style:parent-style-name="Textreference">
      <style:paragraph-properties fo:text-align="justify" fo:margin-top="0.052in" fo:margin-right="0in" fo:background-color="#F0F0F0"/>
      <style:text-properties fo:color="#353842"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text-align="justify" fo:margin-top="0.052in" fo:margin-right="0in" fo:background-color="#F0F0F0"/>
      <style:text-properties fo:font-style="italic" style:font-style-asian="italic" fo:color="#353842"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Standard">
      <style:paragraph-properties fo:margin-top="0.125in" fo:margin-left="0.25in" fo:margin-right="0.25in" fo:text-indent="0in" fo:background-color="#EAEFED">
        <style:tab-stops/>
      </style:paragraph-properties>
      <style:text-properties fo:color="#353842"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TableColumn3" style:family="table-column">
      <style:table-column-properties style:column-width="0.018in"/>
    </style:style>
    <style:style style:name="TableColumn4" style:family="table-column">
      <style:table-column-properties style:column-width="0.018in"/>
    </style:style>
    <style:style style:name="TableColumn5" style:family="table-column">
      <style:table-column-properties style:column-width="0.018in"/>
    </style:style>
    <style:style style:name="Table2" style:family="table">
      <style:table-properties style:width="0.0541in" fo:margin-left="0in" table:align="left"/>
    </style:style>
    <style:style style:name="TableRow6" style:family="table-row">
      <style:table-row-properties/>
    </style:style>
    <style:style style:name="TableCell7" style:family="table-cell">
      <style:table-cell-properties fo:border="none" style:writing-mode="lr-tb" fo:padding-top="0in" fo:padding-left="0.0069in" fo:padding-bottom="0in" fo:padding-right="0.0069in"/>
    </style:style>
    <style:style style:name="P8" style:parent-style-name="Standard" style:family="paragraph">
      <style:paragraph-properties fo:text-align="start" fo:text-indent="0in"/>
    </style:style>
    <style:style style:name="TableCell9" style:family="table-cell">
      <style:table-cell-properties fo:border="none" style:writing-mode="lr-tb" fo:padding-top="0in" fo:padding-left="0.0069in" fo:padding-bottom="0in" fo:padding-right="0.0069in"/>
    </style:style>
    <style:style style:name="P10" style:parent-style-name="Standard" style:family="paragraph">
      <style:paragraph-properties fo:text-align="center" fo:text-indent="0in"/>
      <style:text-properties style:font-name-asian="Times New Roman" style:font-name-complex="Times New Roman"/>
    </style:style>
    <style:style style:name="TableCell11" style:family="table-cell">
      <style:table-cell-properties fo:border="none" style:writing-mode="lr-tb" fo:padding-top="0in" fo:padding-left="0.0069in" fo:padding-bottom="0in" fo:padding-right="0.0069in"/>
    </style:style>
    <style:style style:name="P12" style:parent-style-name="Standard" style:family="paragraph">
      <style:paragraph-properties fo:text-align="end" fo:text-indent="0in"/>
      <style:text-properties style:font-name-asian="Times New Roman" style:font-name-complex="Times New Roman"/>
    </style:style>
  </office:automatic-styles>
  <office:master-styles>
    <style:master-page style:name="MP0" style:page-layout-name="PL0">
      <style:foot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Лида</dc:creator>
    <meta:creation-date>2024-06-14T08:53:00Z</meta:creation-date>
    <dc:date>2024-06-14T08:54:00Z</dc:date>
    <meta:template xlink:href="Normal" xlink:type="simple"/>
    <meta:editing-cycles>2</meta:editing-cycles>
    <meta:editing-duration>PT60S</meta:editing-duration>
    <meta:user-defined meta:name="Company">НПП "Гарант-Сервис"</meta:user-defined>
    <meta:document-statistic meta:page-count="34" meta:paragraph-count="254" meta:word-count="19061" meta:character-count="127457" meta:row-count="905" meta:non-whitespace-character-count="108650"/>
  </office:meta>
</office:document-meta>
</file>